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c1b19297deec6bc911e8d4f5e6ee44.png"/>
  <manifest:file-entry manifest:media-type="image/png" manifest:full-path="Pictures/8ef7ef8cbc70c19c6b80a28eba7e3c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t:atualizacao_da_despesa"/><text:bookmark-start text:name="__RefHeading___atualizacao_da_despesa_1"/><text:bookmark-start text:name="atualizacao_da_despesa"/>Atualização da Despesa<text:bookmark-end text:name="__RefHeading___atualizacao_da_despesa_1"/><text:bookmark-end text:name="atualizacao_da_despesa"/></text:h>
      <text:p text:style-name="Text_20_body">A Atualização da Despesa é a funcionalidade que permite anotar as despesas acumuladas da UO, por Ação. Para tanto, disponibiliza ferramenta para buscar as ações da UO e, a partir das Ações, encontrar as despesas. </text:p>
      <text:p text:style-name="Text_20_body"><draw:frame draw:style-name="mediacenter" draw:name="0" text:anchor-type="paragraph" draw:z-index="0" svg:width="22.780625cm" style:rel-width="100%" svg:height="19.155833333333cm" style:rel-height="scale"><draw:image xlink:href="Pictures/d4c1b19297deec6bc911e8d4f5e6ee44.png" xlink:type="simple" xlink:show="embed" xlink:actuate="onLoad"/></draw:frame></text:p>
      <text:p text:style-name="Text_20_body">A tela de pesquisa acima lista as Ações pelas as quais a UO pesquisada é responsável. Desejando encontrar uma Ação específica, basta informá-la no campo Ação antes de executar a Pesquisa.</text:p>
      <text:p text:style-name="Text_20_body">A caixa de opção com Pendências serve para restringir a busca a apenas às Ações que estejam com algum tipo de estranheza, como Saldo Financeiro Negativo ou o Saldo Físico negativo, uma situação que deve ser ajustada ou justificada.</text:p>
      <text:p text:style-name="Text_20_body">Na área de pesquisa, as colunas são para a Funcional-Programática da Ação, Título da Ação, Localizador e Situação. A situação indica se a Ação possui algum saldo negativo.</text:p>
      <text:p text:style-name="Text_20_body">Clicando na Ação, o sistema abre a tela para informar as Despesas:</text:p>
      <text:p text:style-name="Text_20_body"><draw:frame draw:style-name="mediacenter" draw:name="1" text:anchor-type="paragraph" draw:z-index="1" svg:width="23.680208333333cm" style:rel-width="100%" svg:height="18.838333333333cm" style:rel-height="scale"><draw:image xlink:href="Pictures/8ef7ef8cbc70c19c6b80a28eba7e3cff.png" xlink:type="simple" xlink:show="embed" xlink:actuate="onLoad"/></draw:frame></text:p>
      <text:p text:style-name="Text_20_body">Observe que a despesa ocorre na ação da UO, por isso o cabeçalhos traz as informações da UO e a funcional-programática. No resto, o funcionamento é parecido com a tela de Atualização de Receitas, ou seja, as Despesas para a Ação são anotadas mês a mês, de forma acumulada, de tal forma que nenhum mês pode ser inferior ao mês anterior, fisica ou financeiramente.</text:p>
      <text:p text:style-name="Text_20_body">A última coluna, <text:span text:style-name="Strong_20_Emphasis">Diferença</text:span>, refere-se à diferença entre os valores registrados no <text:span text:style-name="Strong_20_Emphasis">último mês</text:span> e a coluna <text:span text:style-name="Strong_20_Emphasis">Dotação Atual</text:span>. Valores negativos, como no exemplo, fazem com que a Ação fique como pendência, para ser analisada pelo responsável pelo preenchimento e, se for o caso, para ser corrigida ou justificada no <text:span text:style-name="Strong_20_Emphasis">Histórico de  Observaçõe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atualizacao_da_despesa</dc:title>
  </office:meta>
</office:document-meta>
</file>