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256100d11c3e511da72a3b2825653c8.png"/>
  <manifest:file-entry manifest:media-type="image/png" manifest:full-path="Pictures/11b8baf09c4ccd07af264927b7d172a8.png"/>
  <manifest:file-entry manifest:media-type="image/png" manifest:full-path="Pictures/315658c3f35155c6a00c7cae69932f57.png"/>
  <manifest:file-entry manifest:media-type="image/png" manifest:full-path="Pictures/bc3041fca9218c4e99d767ad0bec8bda.png"/>
  <manifest:file-entry manifest:media-type="image/png" manifest:full-path="Pictures/97b2283e8a75aa21eaafe7c1f4393da6.png"/>
  <manifest:file-entry manifest:media-type="image/png" manifest:full-path="Pictures/c334e44f1b9ab315b0c9ffec97ce5413.png"/>
  <manifest:file-entry manifest:media-type="image/png" manifest:full-path="Pictures/53c7184ada2236ca933623c0779acdcd.png"/>
  <manifest:file-entry manifest:media-type="image/gif" manifest:full-path="Pictures/cabcc612e3d22975ff7d7f52d5cd3f50.gif"/>
  <manifest:file-entry manifest:media-type="image/png" manifest:full-path="Pictures/28ad3485675000861a000ca06f3fb86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est:cadastro_da_acao"/><text:bookmark-start text:name="__RefHeading___incluir_nova_acao_orcamentaria_1"/><text:bookmark-start text:name="incluir_nova_acao_orcamentaria"/>1. Incluir nova ação orçamentária<text:bookmark-end text:name="__RefHeading___incluir_nova_acao_orcamentaria_1"/><text:bookmark-end text:name="incluir_nova_acao_orcamentaria"/></text:h>
      <text:p text:style-name="Text_20_body">As empresas podem incluir uma nova ação de duas formas:</text:p>
      <text:h text:style-name="Heading_20_4" text:outline-level="4"><text:bookmark-start text:name="__RefHeading___adicionar_a_pela_arvore_de_navegacao_2"/><text:bookmark-start text:name="adicionar_a_pela_arvore_de_navegacao"/>1.1 Adicionar a pela Árvore de Navegação<text:bookmark-end text:name="__RefHeading___adicionar_a_pela_arvore_de_navegacao_2"/><text:bookmark-end text:name="adicionar_a_pela_arvore_de_navegacao"/></text:h>
      <text:p text:style-name="Text_20_body">LOA → Qualitativo → Clica na seta da Árvore → Ação → Nova</text:p>
      <text:p text:style-name="Text_20_body"><draw:frame draw:style-name="media" draw:name="0" text:anchor-type="as-char" draw:z-index="0" svg:width="21.166666666667cm" style:rel-width="100%" svg:height="8.6960120391272cm" style:rel-height="scale"><draw:image xlink:href="Pictures/3256100d11c3e511da72a3b2825653c8.png" xlink:type="simple" xlink:show="embed" xlink:actuate="onLoad"/></draw:frame></text:p>
      <text:p text:style-name="Text_20_body">Aparecerá um pop-up questionando se é uma ação nova ou uma nova ocorrência de uma ação padronizada:</text:p>
      <text:p text:style-name="Text_20_body"><draw:frame draw:style-name="media" draw:name="1" text:anchor-type="as-char" draw:z-index="1" svg:width="14.181666666667cm" svg:height="3.6777083333333cm"><draw:image xlink:href="Pictures/11b8baf09c4ccd07af264927b7d172a8.png" xlink:type="simple" xlink:show="embed" xlink:actuate="onLoad"/></draw:frame></text:p>
      <text:h text:style-name="Heading_20_5" text:outline-level="5"><text:bookmark-start text:name="__RefHeading___a_acao_nova_3"/><text:bookmark-start text:name="a_acao_nova"/>A) Ação Nova<text:bookmark-end text:name="__RefHeading___a_acao_nova_3"/><text:bookmark-end text:name="a_acao_nova"/></text:h>
      <text:p text:style-name="Text_20_body">Ao marcar o campo Ação nova e clicar em selecionar, o cadastro da nova ação será aberto. Deve-se preencher as abas do cadastro conforme indicado a seguir.</text:p>
      <text:p text:style-name="Text_20_body"><text:span text:style-name="Strong_20_Emphasis">Aba Informações Básicas</text:span></text:p>
      <text:p text:style-name="Text_20_body">Indicar a Unidade Orçamentária Responsável, a Função, a Subfunção, o Programa, o título da ação e o tipo de ação. Caso a ação integre o Novo PAC, deve-se marcar a caixinha. <text:span text:style-name="Emphasis">O código da ação será gerado automaticamente pelo SIOP</text:span>:</text:p>
      <text:p text:style-name="Text_20_body"><draw:frame draw:style-name="media" draw:name="2" text:anchor-type="as-char" draw:z-index="2" svg:width="32.385cm" style:rel-width="100%" svg:height="15.372291666667cm" style:rel-height="scale"><draw:image xlink:href="Pictures/315658c3f35155c6a00c7cae69932f57.png" xlink:type="simple" xlink:show="embed" xlink:actuate="onLoad"/></draw:frame></text:p>
      <text:p text:style-name="Text_20_body"><text:span text:style-name="Strong_20_Emphasis">Aba Informações Complementares</text:span></text:p>
      <text:p text:style-name="Text_20_body">Atenção para o campo 'Origem da ação', que durante a elaboração do PLOA deve ser marcado com “PLOA”. Preencher os campos Descrição, Base Legal, Produto, Especificação do Produto e Unidade de Medida. O preenchimento de todos os campos é obrigatório para as ações do tipo projeto, já para as ações do tipo atividade os campos produto, especificação do produto, unidade de medida e beneficiário não são obrigatórios, contudo, o seu preenchimento confere maior transparência à política pública executada por meio da ação. </text:p>
      <text:p text:style-name="Text_20_body"><draw:frame draw:style-name="media" draw:name="3" text:anchor-type="as-char" draw:z-index="3" svg:width="32.358541666667cm" style:rel-width="100%" svg:height="16.589375cm" style:rel-height="scale"><draw:image xlink:href="Pictures/bc3041fca9218c4e99d767ad0bec8bda.png" xlink:type="simple" xlink:show="embed" xlink:actuate="onLoad"/></draw:frame></text:p>
      <text:p text:style-name="Text_20_body"><text:span text:style-name="Strong_20_Emphasis">Aba Implementação</text:span></text:p>
      <text:p text:style-name="Text_20_body">Indicar a Unidade Responsável, a Forma de Implementação (a qual é sempre direta para o Orçamento de Investimento) e o Detalhamento da Implementação. Para as ações do tipo projeto aparecerá os campos relativos ao Localizador do projeto, esses campos serão preenchidos automaticamente pelo SIOP após o preenchimento das informações do cadastro do Localizador.</text:p>
      <text:p text:style-name="Text_20_body"><draw:frame draw:style-name="media" draw:name="4" text:anchor-type="as-char" draw:z-index="4" svg:width="32.490833333333cm" style:rel-width="100%" svg:height="11.800416666667cm" style:rel-height="scale"><draw:image xlink:href="Pictures/97b2283e8a75aa21eaafe7c1f4393da6.png" xlink:type="simple" xlink:show="embed" xlink:actuate="onLoad"/></draw:frame></text:p>
      <text:p text:style-name="Text_20_body"><text:span text:style-name="Strong_20_Emphasis">Aba Participação Social</text:span></text:p>
      <text:p text:style-name="Text_20_body">Indicar se houve participação social na discussão da ação e demais campos em caso de resposta afirmativa.</text:p>
      <text:p text:style-name="Text_20_body"><draw:frame draw:style-name="media" draw:name="5" text:anchor-type="as-char" draw:z-index="5" svg:width="32.332083333333cm" style:rel-width="100%" svg:height="12.805833333333cm" style:rel-height="scale"><draw:image xlink:href="Pictures/c334e44f1b9ab315b0c9ffec97ce5413.png" xlink:type="simple" xlink:show="embed" xlink:actuate="onLoad"/></draw:frame></text:p>
      <text:p text:style-name="Text_20_body">A aba <text:span text:style-name="Strong_20_Emphasis">Planos Orçamentários</text:span> não é aplicável ao Orçamento de Investimento, portanto, não há necessidade de preenchimento. Após concluídas as etapas anteriores, deve-se Salvar a ação orçamentária e atribuir seu(s) Localizador(es), conforme demonstrado <text:a xlink:type="simple" xlink:href="https://intrasof.sof.intra/siopdoc/doku.php/dest:localizador" text:style-name="Internet_20_link" text:visited-style-name="Visited_20_Internet_20_Link">Localizador / Subtítulo</text:a>.</text:p>
      <text:p text:style-name="Text_20_body"><draw:frame draw:style-name="media" draw:name="6" text:anchor-type="as-char" draw:z-index="6" svg:width="32.305625cm" style:rel-width="100%" svg:height="8.3872916666667cm" style:rel-height="scale"><draw:image xlink:href="Pictures/53c7184ada2236ca933623c0779acdcd.png" xlink:type="simple" xlink:show="embed" xlink:actuate="onLoad"/></draw:frame></text:p>
      <text:p text:style-name="Text_20_body"><draw:frame draw:style-name="media" draw:name="7" text:anchor-type="as-char" draw:z-index="7" svg:width="0.396875cm" svg:height="0.396875cm"><draw:image xlink:href="Pictures/cabcc612e3d22975ff7d7f52d5cd3f50.gif" xlink:type="simple" xlink:show="embed" xlink:actuate="onLoad"/></draw:frame> <text:span text:style-name="Strong_20_Emphasis">OBSERVAÇÃO: Consultar o MT-OI para ter acesso a quais informações colocar em cada campo</text:span> <draw:frame draw:style-name="media" draw:name="8" text:anchor-type="as-char" draw:z-index="8" svg:width="0.396875cm" svg:height="0.396875cm"><draw:image xlink:href="Pictures/cabcc612e3d22975ff7d7f52d5cd3f50.gif" xlink:type="simple" xlink:show="embed" xlink:actuate="onLoad"/></draw:frame></text:p>
      <text:h text:style-name="Heading_20_4" text:outline-level="4"><text:bookmark-start text:name="__RefHeading___adicionar_a_acao_pelo_botao_incluir_nova_acao_4"/><text:bookmark-start text:name="adicionar_a_acao_pelo_botao_incluir_nova_acao"/>1.2 Adicionar a ação pelo botão Incluir nova ação<text:bookmark-end text:name="__RefHeading___adicionar_a_acao_pelo_botao_incluir_nova_acao_4"/><text:bookmark-end text:name="adicionar_a_acao_pelo_botao_incluir_nova_acao"/></text:h>
      <text:p text:style-name="Text_20_body">LOA → Qualitativo → Entrar no cadastro de qualquer ação da Unidade Orçamentária</text:p>
      <text:p text:style-name="Text_20_body"><draw:frame draw:style-name="media" draw:name="9" text:anchor-type="as-char" draw:z-index="9" svg:width="21.166666666667cm" style:rel-width="100%" svg:height="8.5318784766795cm" style:rel-height="scale"><draw:image xlink:href="Pictures/28ad3485675000861a000ca06f3fb868.png" xlink:type="simple" xlink:show="embed" xlink:actuate="onLoad"/></draw:frame></text:p>
      <text:p text:style-name="Text_20_body">Após clicar no botão, deve-se seguir os passos descritos anteriormente.</text:p>
      <text:h text:style-name="Heading_20_2" text:outline-level="2"><text:bookmark-start text:name="__RefHeading___copiar_acao_orcamentaria_existente_5"/><text:bookmark-start text:name="copiar_acao_orcamentaria_existente"/>2. Copiar ação orçamentária existente<text:bookmark-end text:name="__RefHeading___copiar_acao_orcamentaria_existente_5"/><text:bookmark-end text:name="copiar_acao_orcamentaria_existente"/></text:h>
      <text:p text:style-name="Text_20_body">A cópia de ações apenas pode ser executada pela SEST. As empresas ou órgãos devem solicitar por meio do e-mail sest.cgorc@gestao.gov.br.</text:p>
      <text:h text:style-name="Heading_20_2" text:outline-level="2"><text:bookmark-start text:name="__RefHeading___revisao_das_acoes_existentes_6"/><text:bookmark-start text:name="revisao_das_acoes_existentes"/>3. Revisão das Ações Existentes<text:bookmark-end text:name="__RefHeading___revisao_das_acoes_existentes_6"/><text:bookmark-end text:name="revisao_das_acoes_existentes"/></text:h>
      <text:p text:style-name="Text_20_body">As empresas e seus ministérios supervisores devem revisar todas as ações constantes em seu órgão e verificar se estão em conformidade com as normas, especialmente LDO e com o MT-OI. Deve-se atentar especialmente para os seguintes pontos:</text:p>
      <text:list text:style-name="List_20_1" text:continue-numbering="false">
        <text:list-item>
          <text:p text:style-name="List_20_1_Content_First"> Revisão geral da consistência e qualidade dos atributos das ações. Deve-se mapear e corrigir pontos de inconsistências em conformidade com o <text:a xlink:type="simple" xlink:href="https://www.gov.br/gestao/pt-br/assuntos/estatais/orcamento/MTOI_2026.pdf" text:style-name="Internet_20_link" text:visited-style-name="Visited_20_Internet_20_Link">Manual Técnico do Orçamento de Investimento 2026</text:a>;</text:p>
        </text:list-item>
        <text:list-item>
          <text:p text:style-name="List_20_1_Content"> Data de início e término dos projetos - excluir os projetos que não estejam vigentes ano de referência;</text:p>
        </text:list-item>
        <text:list-item>
          <text:p text:style-name="List_20_1_Content"> Revisar o campo base Legal do cadastro - as informações compõem parte do Volume I do PLOA​;</text:p>
        </text:list-item>
        <text:list-item>
          <text:p text:style-name="List_20_1_Content"> A especificação do subtítulo deve ocorrer no menor nível possível​;</text:p>
        </text:list-item>
        <text:list-item>
          <text:p text:style-name="List_20_1_Content"> Verificar se existe sobreposição de ações com relação à finalidade da ação (ações com semelhantes entregas, mas que estão segregadas);</text:p>
        </text:list-item>
        <text:list-item>
          <text:p text:style-name="List_20_1_Content"> Verificar ações que possuam produtos genéricos ou múltiplos - o produto deve comunicar de forma clara a entrega da ação​;</text:p>
        </text:list-item>
        <text:list-item>
          <text:p text:style-name="List_20_1_Content"> Não pode existir campo preenchido com “a definir” ou “XXXX”; e</text:p>
        </text:list-item>
        <text:list-item>
          <text:p text:style-name="List_20_1_Content_Last"> Verificar se existem ações que geram produtos intermediários, que apenas contribuem para a geração da entrega final. Tais ações devem ser incorporadas por aquelas que geram bens e produtos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dest:cadastro_da_acao</dc:title>
  </office:meta>
</office:document-meta>
</file>