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38f2fe398359d73d0bd65bd6435f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st:informacoes_complementares"/><text:bookmark-start text:name="__RefHeading___informacoes_complementares_1"/><text:bookmark-start text:name="informacoes_complementares"/>Informações Complementares<text:bookmark-end text:name="__RefHeading___informacoes_complementares_1"/><text:bookmark-end text:name="informacoes_complementares"/></text:h>
      <text:p text:style-name="Text_20_body">Em cumprimento à LDO, o Poder Executivo federal encaminhará ao Congresso Nacional, no prazo de vinte dias, contado da data de envio do PLOA, demonstrativos elaborados a preços correntes, com as informações complementares a que se refere o Anexo II, que estabelece a relação das informações complementares ao PLOA em andamento.</text:p>
      <text:p text:style-name="Text_20_body">Os órgãos devem enviar as informações complementares ao PLOA no prazo determinado por ofício pela SEST. </text:p>
      <text:p text:style-name="Text_20_body">No SIOP, deve-se acessar o Menu LOA → Informações Complementares → Inciso I e preencher as informações em conformidade com o estipulado pela LDO vigente.</text:p>
      <text:p text:style-name="Text_20_body"><draw:frame draw:style-name="media" draw:name="0" text:anchor-type="as-char" draw:z-index="0" svg:width="33.443333333333cm" style:rel-width="100%" svg:height="15.610416666667cm" style:rel-height="scale"><draw:image xlink:href="Pictures/e638f2fe398359d73d0bd65bd6435f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informacoes_complementares</dc:title>
  </office:meta>
</office:document-meta>
</file>