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467eb359348390f693d25d594cba60.png"/>
  <manifest:file-entry manifest:media-type="image/png" manifest:full-path="Pictures/d4952eb20ecb468e60aac822ff1f46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st:janela_de_trabalho"/><text:bookmark-start text:name="__RefHeading___janela_de_trabalho_1"/><text:bookmark-start text:name="janela_de_trabalho"/>Janela de Trabalho<text:bookmark-end text:name="__RefHeading___janela_de_trabalho_1"/><text:bookmark-end text:name="janela_de_trabalho"/></text:h>
      <text:p text:style-name="Text_20_body">A Janela de Trabalho é o período no qual as empresas podem lançar as despesas e receitas. Este período é aberto mensalmente pelo Órgão Central do dia 6 até o dia 20 de cada mês, para o lançamento dos dados relativos ao acompanhamento do Orçamento de Investimento, em conformidade com a <text:a xlink:type="simple" xlink:href="https://www.in.gov.br/web/dou/-/portaria-sest-/mgi-n-4.962-de-24-de-junho-de-2025-638092133" text:style-name="Internet_20_link" text:visited-style-name="Visited_20_Internet_20_Link">Portaria SEST/MGI nº 4.962/2025</text:a>.“</text:p>
      <text:p text:style-name="Text_20_body">As empresas devem observar os prazos para envio dos dados do acompanhamento, o atraso afeta o cálculo do Indicador de Conformidade (IC-Sest).</text:p>
      <text:p text:style-name="Text_20_body"><draw:frame draw:style-name="mediacenter" draw:name="0" text:anchor-type="paragraph" draw:z-index="0" svg:width="25.347083333333cm" style:rel-width="100%" svg:height="12.964583333333cm" style:rel-height="scale"><draw:image xlink:href="Pictures/a8467eb359348390f693d25d594cba60.png" xlink:type="simple" xlink:show="embed" xlink:actuate="onLoad"/></draw:frame></text:p>
      <text:p text:style-name="Text_20_body">A primeira caixa de seleção é para escolher o exercício. Ela não está destacada, mas é possível ver exercícios anteriores.</text:p>
      <text:p text:style-name="Text_20_body">A segunda caixa de seleção, a primeira destacada, é para escolher a UO à qual a Empresa está vinculada. Escolhendo alguma, todas as empresas vinculadas à UO aparecerão na terceira caixa de seleção. Escolhendo-se uma das empresas, aparecerão abaixo os meses de cada período de janela de trabalho correspondente à Empresa. Clicando sobre algum período, a janela será exibida e, se o perfil for Controle de Qualidade, será permitida a edição.</text:p>
      <text:p text:style-name="Text_20_body">Ao clicar sobre os ”<text:span text:style-name="Emphasis">abertos</text:span>“ e ”<text:span text:style-name="Emphasis">fechados</text:span>“, para o Perfil DEST, será permitido a consulta das Janelas de trabalho de cada mês. Para o Perfil Controle de Qualidade - Dest, será permitido alterar o período, conforme imagem abaixo.</text:p>
      <text:p text:style-name="Text_20_body"><draw:frame draw:style-name="mediacenter" draw:name="1" text:anchor-type="paragraph" draw:z-index="1" svg:width="24.897291666667cm" style:rel-width="100%" svg:height="10.874375cm" style:rel-height="scale"><draw:image xlink:href="Pictures/d4952eb20ecb468e60aac822ff1f467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dest:janela_de_trabalho</dc:title>
  </office:meta>
</office:document-meta>
</file>