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21053c83784b6566c5db0122239d85.png"/>
  <manifest:file-entry manifest:media-type="image/gif" manifest:full-path="Pictures/cabcc612e3d22975ff7d7f52d5cd3f50.gif"/>
  <manifest:file-entry manifest:media-type="image/png" manifest:full-path="Pictures/111e77317e7b96a2ab893a3309cdb6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est:localizador"/><text:bookmark-start text:name="__RefHeading___localizador_subtitulo_1"/><text:bookmark-start text:name="localizador_subtitulo"/>Localizador / Subtítulo<text:bookmark-end text:name="__RefHeading___localizador_subtitulo_1"/><text:bookmark-end text:name="localizador_subtitulo"/></text:h>
      <text:h text:style-name="Heading_20_2" text:outline-level="2"><text:bookmark-start text:name="__RefHeading___incluir_subtitulo_2"/><text:bookmark-start text:name="incluir_subtitulo"/>1. Incluir Subtítulo<text:bookmark-end text:name="__RefHeading___incluir_subtitulo_2"/><text:bookmark-end text:name="incluir_subtitulo"/></text:h>
      <text:p text:style-name="Text_20_body">No cadastro da ação, clicar no botão L+:</text:p>
      <text:p text:style-name="Text_20_body"><draw:frame draw:style-name="media" draw:name="0" text:anchor-type="as-char" draw:z-index="0" svg:width="16.086666666667cm" svg:height="2.143125cm"><draw:image xlink:href="Pictures/e621053c83784b6566c5db0122239d85.png" xlink:type="simple" xlink:show="embed" xlink:actuate="onLoad"/></draw:frame></text:p>
      <text:p text:style-name="Text_20_body">Preencher os campos da localização geográfica no nível mais detalhado possível, indicar o campo de origem do localizador com a opção PLOA. </text:p>
      <text:p text:style-name="Text_20_body"><draw:frame draw:style-name="media" draw:name="1" text:anchor-type="as-char" draw:z-index="1" svg:width="0.396875cm" svg:height="0.396875cm"><draw:image xlink:href="Pictures/cabcc612e3d22975ff7d7f52d5cd3f50.gif" xlink:type="simple" xlink:show="embed" xlink:actuate="onLoad"/></draw:frame> Os campos ‘Justificativa’ e ‘Valor Anual' da Repercussão Financeira sobre o Custeio da União não se aplicam ao Orçamento de Investimento. Contudo, para as ações do tipo <text:span text:style-name="Emphasis">projeto</text:span>, o preenchimento é obrigatório para salvar o localizador. Dessa forma deve-se preencher o campo com ‘Não se Aplica’ e Valor Anual = 0,00. Para as ações do tipo <text:span text:style-name="Emphasis">atividade</text:span>, o preenchimento desses campos não é necessário.<draw:frame draw:style-name="media" draw:name="2" text:anchor-type="as-char" draw:z-index="2" svg:width="0.396875cm" svg:height="0.396875cm"><draw:image xlink:href="Pictures/cabcc612e3d22975ff7d7f52d5cd3f50.gif" xlink:type="simple" xlink:show="embed" xlink:actuate="onLoad"/></draw:frame></text:p>
      <text:p text:style-name="Text_20_body">Para as ações do tipo <text:span text:style-name="Emphasis">projeto</text:span>, indicar as datas de início e término, total físico, custo OI, Custo Demais Fontes e Custo Global Total.</text:p>
      <text:p text:style-name="Text_20_body"><draw:frame draw:style-name="media" draw:name="3" text:anchor-type="as-char" draw:z-index="3" svg:width="0.396875cm" svg:height="0.396875cm"><draw:image xlink:href="Pictures/cabcc612e3d22975ff7d7f52d5cd3f50.gif" xlink:type="simple" xlink:show="embed" xlink:actuate="onLoad"/></draw:frame> O custo OI se refere ao custo orçado no OI, como no caso do OI não há ‘Custos Demais Fontes’, o valor do Custo OI e Custo Global Total será igual. <draw:frame draw:style-name="media" draw:name="4" text:anchor-type="as-char" draw:z-index="4" svg:width="0.396875cm" svg:height="0.396875cm"><draw:image xlink:href="Pictures/cabcc612e3d22975ff7d7f52d5cd3f50.gif" xlink:type="simple" xlink:show="embed" xlink:actuate="onLoad"/></draw:frame></text:p>
      <text:p text:style-name="Text_20_body">Clicar em Salvar.</text:p>
      <text:p text:style-name="Text_20_body"><draw:frame draw:style-name="media" draw:name="5" text:anchor-type="as-char" draw:z-index="5" svg:width="32.22625cm" style:rel-width="100%" svg:height="17.806458333333cm" style:rel-height="scale"><draw:image xlink:href="Pictures/111e77317e7b96a2ab893a3309cdb614.png" xlink:type="simple" xlink:show="embed" xlink:actuate="onLoad"/></draw:frame></text:p>
      <text:p text:style-name="Text_20_body">Para as ações do tipo projeto, as informações inseridas nos campos do Localizador serão replicadas na aba Implementação do cadastro da ação respectiva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dest:localizador</dc:title>
  </office:meta>
</office:document-meta>
</file>