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aefcb82d084b8d57a52151213f3ba5.png"/>
  <manifest:file-entry manifest:media-type="image/png" manifest:full-path="Pictures/62a17af1dd5dee916a85598c5a54e302.png"/>
  <manifest:file-entry manifest:media-type="image/png" manifest:full-path="Pictures/56228cbc392d73d49c018fc77a10f04e.png"/>
  <manifest:file-entry manifest:media-type="image/png" manifest:full-path="Pictures/9d477c9c575aacb566020778203e88eb.png"/>
  <manifest:file-entry manifest:media-type="image/png" manifest:full-path="Pictures/f6ec7fa4aa026be4a40388c84289481e.png"/>
  <manifest:file-entry manifest:media-type="image/png" manifest:full-path="Pictures/c4805cb11bf8e7a004ba0ffaff120e06.png"/>
  <manifest:file-entry manifest:media-type="image/png" manifest:full-path="Pictures/f7e8a7b4158bd2820cff426c8ee86c68.png"/>
  <manifest:file-entry manifest:media-type="image/png" manifest:full-path="Pictures/0a6d1d8b09e5e07a321772ddf3624421.png"/>
  <manifest:file-entry manifest:media-type="image/png" manifest:full-path="Pictures/cd9842b29381d882fb4b8149ce0686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relatorios"/><text:bookmark-start text:name="__RefHeading___relatorios_1"/><text:bookmark-start text:name="relatorios"/>5. Relatórios<text:bookmark-end text:name="__RefHeading___relatorios_1"/><text:bookmark-end text:name="relatorios"/></text:h>
      <text:p text:style-name="Text_20_body">A versão 1.25.82 do SIOP traz seis relatórios para o Acompanhamento das Empresas Estatais:</text:p>
      <text:p text:style-name="Text_20_body"><draw:frame draw:style-name="mediacenter" draw:name="0" text:anchor-type="paragraph" draw:z-index="0" svg:width="14.948958333333cm" svg:height="9.1016666666667cm"><draw:image xlink:href="Pictures/1aaefcb82d084b8d57a52151213f3ba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Espelho da Execução</text:span>: mostra para a UO as Receitas por natureza e as Despesas por Ação, Localizador e Produto.</text:p>
        </text:list-item>
      </text:list>
      <text:p text:style-name="Text_20_body"><draw:frame draw:style-name="mediacenter" draw:name="1" text:anchor-type="paragraph" draw:z-index="1" svg:width="40.110833333333cm" style:rel-width="100%" svg:height="36.83cm" style:rel-height="scale"><draw:image xlink:href="Pictures/62a17af1dd5dee916a85598c5a54e30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apa da Análise da Execução</text:span>: prove um instrumento para a análise da execução, por UO, Função, Subfunção, Programa, Ação, Localizador e Resultado Primário.</text:p>
        </text:list-item>
      </text:list>
      <text:p text:style-name="Text_20_body"><draw:frame draw:style-name="mediacenter" draw:name="2" text:anchor-type="paragraph" draw:z-index="2" svg:width="41.010416666667cm" style:rel-width="100%" svg:height="19.420416666667cm" style:rel-height="scale"><draw:image xlink:href="Pictures/56228cbc392d73d49c018fc77a10f04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ortaria Bimestral - Demonstrativo da Execução Bimestral</text:span>: mostra a execução do bimestre e a execução acumulada por Programa, Função e Subfunção.</text:p>
        </text:list-item>
      </text:list>
      <text:p text:style-name="Text_20_body"><draw:frame draw:style-name="mediacenter" draw:name="3" text:anchor-type="paragraph" draw:z-index="3" svg:width="32.490833333333cm" style:rel-width="100%" svg:height="15.954375cm" style:rel-height="scale"><draw:image xlink:href="Pictures/9d477c9c575aacb566020778203e88e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ortaria Bimestral - Tabelas Consolidadas</text:span>: Exibe diversas tabelas consolidadas em um único documento. As tabelas são: </text:p>
        </text:list-item>
      </text:list>
      <text:list text:style-name="List_20_1" text:continue-numbering="false">
        <text:list-item>
          <text:p text:style-name="List_20_1_Content_First"> <text:span text:style-name="Strong_20_Emphasis">TABELA 01</text:span> - ORÇAMENTO DE INVESTIMENTO<text:span text:style-name="Strong_20_Emphasis"> - Dados consolidados da Despesa – por Órgão</text:span></text:p>
        </text:list-item>
        <text:list-item>
          <text:p text:style-name="List_20_1_Content"> <text:span text:style-name="Strong_20_Emphasis">TABELA 02</text:span> - ORÇAMENTO DE INVESTIMENTO<text:span text:style-name="Strong_20_Emphasis"> - Dados consolidados das Fontes de Financiamento dos Investimentos</text:span></text:p>
        </text:list-item>
        <text:list-item>
          <text:p text:style-name="List_20_1_Content"> <text:span text:style-name="Strong_20_Emphasis">TABELA 03</text:span> - ORÇAMENTO DE INVESTIMENTO<text:span text:style-name="Strong_20_Emphasis"> - Dados consolidados da Despesa – por Função</text:span></text:p>
        </text:list-item>
        <text:list-item>
          <text:p text:style-name="List_20_1_Content"> <text:span text:style-name="Strong_20_Emphasis">TABELA 04</text:span> - ORÇAMENTO DE INVESTIMENTO<text:span text:style-name="Strong_20_Emphasis"> - Dados consolidados da Despesa – por Subfunção</text:span></text:p>
        </text:list-item>
        <text:list-item>
          <text:p text:style-name="List_20_1_Content"> <text:span text:style-name="Strong_20_Emphasis">TABELA 05</text:span> - ORÇAMENTO DE INVESTIMENTO<text:span text:style-name="Strong_20_Emphasis"> - Dados consolidados da Despesa – por Programa</text:span></text:p>
        </text:list-item>
        <text:list-item>
          <text:p text:style-name="List_20_1_Content"> <text:span text:style-name="Strong_20_Emphasis">TABELA 06</text:span> - ORÇAMENTO DE INVESTIMENTO<text:span text:style-name="Strong_20_Emphasis"> - Dados consolidados da Despesa – por Órgão/Unidade</text:span></text:p>
        </text:list-item>
        <text:list-item>
          <text:p text:style-name="List_20_1_Content_Last"> <text:span text:style-name="Strong_20_Emphasis">TABELA 07</text:span> - ORÇAMENTO DE INVESTIMENTO<text:span text:style-name="Strong_20_Emphasis"> - Dados consolidados da Despesa – por Macro-Região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latório de Justificativas</text:span>: mostra as justificativas dos números da UO, mês a mês.</text:p>
        </text:list-item>
      </text:list>
      <text:p text:style-name="Text_20_body"><draw:frame draw:style-name="mediacenter" draw:name="4" text:anchor-type="paragraph" draw:z-index="4" svg:width="41.063333333333cm" style:rel-width="100%" svg:height="16.801041666667cm" style:rel-height="scale"><draw:image xlink:href="Pictures/f6ec7fa4aa026be4a40388c84289481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Situação dos Dados</text:span>: mostra sinteticamente como está a situação da captação das despesas e receitas de cada UO.</text:p>
        </text:list-item>
      </text:list>
      <text:p text:style-name="Text_20_body"><draw:frame draw:style-name="mediacenter" draw:name="5" text:anchor-type="paragraph" draw:z-index="5" svg:width="40.190208333333cm" style:rel-width="100%" svg:height="6.50875cm" style:rel-height="scale"><draw:image xlink:href="Pictures/c4805cb11bf8e7a004ba0ffaff120e06.png" xlink:type="simple" xlink:show="embed" xlink:actuate="onLoad"/></draw:frame></text:p>
      <text:p text:style-name="Text_20_body">Dependendo do relatório, os filtros para seleção do que vai ser impresso, são diferentes:</text:p>
      <text:p text:style-name="Text_20_body"><draw:frame draw:style-name="mediacenter" draw:name="6" text:anchor-type="paragraph" draw:z-index="6" svg:width="42.545cm" style:rel-width="100%" svg:height="15.372291666667cm" style:rel-height="scale"><draw:image xlink:href="Pictures/f7e8a7b4158bd2820cff426c8ee86c68.png" xlink:type="simple" xlink:show="embed" xlink:actuate="onLoad"/></draw:frame></text:p>
      <text:p text:style-name="Text_20_body">Observe que o <text:span text:style-name="Strong_20_Emphasis">Mapa da Análise da Execução</text:span> tem a opção de apenas mostrar as Ações do PAC, e que a <text:span text:style-name="Strong_20_Emphasis">Portaria Bimestral - Demonstrativo da Execução Bimestral</text:span>, <text:span text:style-name="Strong_20_Emphasis">Portaria Bimestral - Tabelas Consolidadas</text:span> e a <text:span text:style-name="Strong_20_Emphasis">Prestação de Contas da Presidência da República</text:span> não permitem escolher a Unidade Orçamentária.</text:p>
      <text:p text:style-name="Text_20_body">Para o Perfil <text:span text:style-name="Strong_20_Emphasis">Controle de Qualidade DEST</text:span>, há ainda um relatório: <text:span text:style-name="Strong_20_Emphasis">Prestação da Presidência da República</text:span> com algumas centenas de páginas que mostram as Dotações e Execuções por, Função, Subfunção, Programas, Órgãos, Fontes de Financiamento, Empresa Estatal e por Regiões. </text:p>
      <text:p text:style-name="Text_20_body">Esse Perfil com ainda com outras duas funcionalidades adicionais:</text:p>
      <text:list text:style-name="List_20_1" text:continue-numbering="false">
        <text:list-item>
          <text:p text:style-name="LastListParagraph_List_20_1_Content_First"> <text:span text:style-name="Strong_20_Emphasis">Portaria Bimestral</text:span> que exibe a situação de emissão da Publicação (aberta, efetivada) e permite efetivar as Portaria Abertas e revogar as Portarias Efetivadas.</text:p>
        </text:list-item>
      </text:list>
      <text:p text:style-name="Text_20_body"><draw:frame draw:style-name="mediacenter" draw:name="7" text:anchor-type="paragraph" draw:z-index="7" svg:width="31.802916666667cm" style:rel-width="100%" svg:height="18.335625cm" style:rel-height="scale"><draw:image xlink:href="Pictures/0a6d1d8b09e5e07a321772ddf362442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ópia</text:span> que permite repetir os dados da última posição do Acompanhamento da UO para outro mês. Observe pela mensagem da tela exemplo abaixo que o mês onde será feita a cópia tem que estar <text:span text:style-name="Strong_20_Emphasis">aberto</text:span>.</text:p>
        </text:list-item>
      </text:list>
      <text:p text:style-name="Text_20_body"><draw:frame draw:style-name="mediacenter" draw:name="8" text:anchor-type="paragraph" draw:z-index="8" svg:width="20.346458333333cm" style:rel-width="100%" svg:height="7.9904166666667cm" style:rel-height="scale"><draw:image xlink:href="Pictures/cd9842b29381d882fb4b8149ce0686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relatorios</dc:title>
  </office:meta>
</office:document-meta>
</file>