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3cebfce71a9837d490ffbcfa3bb4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lteracoes-orcamentarias"/><text:bookmark-start text:name="__RefHeading___faq_-_alteracoes_orcamentarias_1"/><text:bookmark-start text:name="faq_-_alteracoes_orcamentarias"/>FAQ - Alterações Orçamentárias<text:bookmark-end text:name="__RefHeading___faq_-_alteracoes_orcamentarias_1"/><text:bookmark-end text:name="faq_-_alteracoes_orcamentarias"/></text:h>
      <text:h text:style-name="Heading_20_3" text:outline-level="3"><text:bookmark-start text:name="__RefHeading___ao_criar_creditos_extraordinarios_tenho_que_criar_pos_especificos_para_ele_2"/><text:bookmark-start text:name="ao_criar_creditos_extraordinarios_tenho_que_criar_pos_especificos_para_ele"/>1) Ao criar créditos extraordinários tenho que criar POs específicos para ele?<text:bookmark-end text:name="__RefHeading___ao_criar_creditos_extraordinarios_tenho_que_criar_pos_especificos_para_ele_2"/><text:bookmark-end text:name="ao_criar_creditos_extraordinarios_tenho_que_criar_pos_especificos_para_ele"/></text:h>
      <text:p text:style-name="Text_20_body"><text:span text:style-name="Strong_20_Emphasis">R.</text:span>: Não. Deve-se criar os localizadores apenas. Os POs a serem usados podem ser os já existentes da ação.</text:p>
      <text:h text:style-name="Heading_20_3" text:outline-level="3"><text:bookmark-start text:name="__RefHeading___alteracoes_de_modalidade_sao_feita_no_siop_3"/><text:bookmark-start text:name="alteracoes_de_modalidade_sao_feita_no_siop"/>2) Alterações de Modalidade são feita no SIOP?<text:bookmark-end text:name="__RefHeading___alteracoes_de_modalidade_sao_feita_no_siop_3"/><text:bookmark-end text:name="alteracoes_de_modalidade_sao_feita_no_siop"/></text:h>
      <text:p text:style-name="Text_20_body"><text:span text:style-name="Strong_20_Emphasis">R.</text:span>: Em princício elas são feitas no SIAFI. Este sistema manda a informação da mudança para o SIOP que cria um pedido fictício no módulo de alterações orçamentárias para registrar a alteração e os usuários poderem pesquisar. Porém, recentemente, no caso de emendas individuais (RP=6) as mesmas são feitas no SIOP.</text:p>
      <text:h text:style-name="Heading_20_3" text:outline-level="3"><text:bookmark-start text:name="__RefHeading___por_que_vejo_o_rp_de_lei_e_rp_atual_diferente_no_siafi_4"/><text:bookmark-start text:name="por_que_vejo_o_rp_de_lei_e_rp_atual_diferente_no_siafi"/>3) Por que vejo o RP de Lei e RP Atual diferente no SIAFI?<text:bookmark-end text:name="__RefHeading___por_que_vejo_o_rp_de_lei_e_rp_atual_diferente_no_siafi_4"/><text:bookmark-end text:name="por_que_vejo_o_rp_de_lei_e_rp_atual_diferente_no_siafi"/></text:h>
      <text:p text:style-name="Text_20_body"><text:span text:style-name="Strong_20_Emphasis">R.</text:span>: O RP de Lei (original) é que gera o PTRES e não sofre alteração. É importante saber como eles se apresentam na tela do SIAFI. O RP Atual no SIAFI é o Resultado EOF como mostra a figura abaixo:</text:p>
      <text:p text:style-name="Text_20_body"><draw:frame draw:style-name="mediacenter" draw:name="0" text:anchor-type="paragraph" draw:z-index="0" svg:width="44.45cm" style:rel-width="100%" svg:height="24.341666666667cm" style:rel-height="scale"><draw:image xlink:href="Pictures/973cebfce71a9837d490ffbcfa3bb478.png" xlink:type="simple" xlink:show="embed" xlink:actuate="onLoad"/></draw:frame></text:p>
      <text:h text:style-name="Heading_20_3" text:outline-level="3"><text:bookmark-start text:name="__RefHeading___por_que_nao_vejo_um_pedido_de_alteracao_orcamentaria_do_dest_5"/><text:bookmark-start text:name="por_que_nao_vejo_um_pedido_de_alteracao_orcamentaria_do_dest"/>4) Por que não vejo um pedido de alteração orçamentária do DEST?<text:bookmark-end text:name="__RefHeading___por_que_nao_vejo_um_pedido_de_alteracao_orcamentaria_do_dest_5"/><text:bookmark-end text:name="por_que_nao_vejo_um_pedido_de_alteracao_orcamentaria_do_dest"/></text:h>
      <text:p text:style-name="Text_20_body"><text:span text:style-name="Strong_20_Emphasis">R.</text:span>: Muitos são os motivos, mas o mais comum é não entrar no SIOP com perfil DEST.</text:p>
      <text:h text:style-name="Heading_20_3" text:outline-level="3"><text:bookmark-start text:name="__RefHeading___e_possivel_se_alterar_informacoes_fisicas_por_creditos_via_siop_6"/><text:bookmark-start text:name="e_possivel_se_alterar_informacoes_fisicas_por_creditos_via_siop"/>5) É possível se alterar informações físicas por créditos via SIOP?<text:bookmark-end text:name="__RefHeading___e_possivel_se_alterar_informacoes_fisicas_por_creditos_via_siop_6"/><text:bookmark-end text:name="e_possivel_se_alterar_informacoes_fisicas_por_creditos_via_siop"/></text:h>
      <text:p text:style-name="Text_20_body"><text:span text:style-name="Strong_20_Emphasis">R.</text:span>: O valor dos campos físicos não podem ser alterados por créditos, salvo algumas exceções muito específicas. A justificativa é que os novos valores de físico, mesmo nos casos que requerem ato legal, não são publicados, de modo que deve vigorar no SIOP a posição legal vigente, ou seja, a que foi estabelecida na LOA.</text:p>
      <text:h text:style-name="Heading_20_3" text:outline-level="3"><text:bookmark-start text:name="__RefHeading___o_que_acontece_no_siafi_quando_ha_restricao_contabil_7"/><text:bookmark-start text:name="o_que_acontece_no_siafi_quando_ha_restricao_contabil"/>6) O que acontece no SIAFI quando há Restrição Contábil ?<text:bookmark-end text:name="__RefHeading___o_que_acontece_no_siafi_quando_ha_restricao_contabil_7"/><text:bookmark-end text:name="o_que_acontece_no_siafi_quando_ha_restricao_contabil"/></text:h>
      <text:p text:style-name="Text_20_body"><text:span text:style-name="Strong_20_Emphasis">R.</text:span>: Se, por vários motivos, inverte-se uma conta contábil associada a movimentos efetivados no SIOP, a situação do Órgão pode ser tornar de Restrição Contábil. Em muitos casos os gestores das contas trazem o problema (e sua urgência) para o SIOP. No entanto já foi esclarecido com a STN que esta é uma situação de alerta onde o gestor é avisado da condição e requisitado a prestar justificativas. De forma alguma é feito algum impedimento no SIAFI ou SIOP na execução do Órgão.</text:p>
      <text:h text:style-name="Heading_20_3" text:outline-level="3"><text:bookmark-start text:name="__RefHeading___qual_o_papel_do_siop_na_criacao_de_ptres_8"/><text:bookmark-start text:name="qual_o_papel_do_siop_na_criacao_de_ptres"/>7) Qual o papel do SIOP na criação de PTRES ?<text:bookmark-end text:name="__RefHeading___qual_o_papel_do_siop_na_criacao_de_ptres_8"/><text:bookmark-end text:name="qual_o_papel_do_siop_na_criacao_de_ptres"/></text:h>
      <text:p text:style-name="Text_20_body"><text:span text:style-name="Strong_20_Emphasis">R.</text:span>: O cadastro de PTRES não é feito pela SOF ou por meio do SIOP. O SIOP envia as programações vigentes para o SIAFI na forma de funcionais programáticas + financeiro  (esfera/função/subfunção/programa/ação/localizador/PO/RP/IDUSO/IDOC/Fonte/natureza de despesa/emenda). O SIAFI faz a “tradução” desses dados em programa de trabalho e PTRES. Note que a informação de PTRES só aparece no SIOP em relatórios e no BI, a partir dos dados de execução recebidos diariamente do SIAF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faq:alteracoes-orcamentarias</dc:title>
  </office:meta>
</office:document-meta>
</file>