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2f3de216c196fdef0e4bd492b82bb2.png"/>
  <manifest:file-entry manifest:media-type="image/png" manifest:full-path="Pictures/ecde30e7364e1b2841c0cb0c8cb19b83.png"/>
  <manifest:file-entry manifest:media-type="image/png" manifest:full-path="Pictures/952b6dd20599b984ab10aa7ede9acaa2.png"/>
  <manifest:file-entry manifest:media-type="image/png" manifest:full-path="Pictures/d5c4bd29aa9cd29b9194add887ffd096.png"/>
  <manifest:file-entry manifest:media-type="image/png" manifest:full-path="Pictures/854c4a547f86c5be85f79379f1d7b207.png"/>
  <manifest:file-entry manifest:media-type="image/png" manifest:full-path="Pictures/e019106bdf3ca1c9639680288856f0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orcamento_impositivo"/><text:bookmark-start text:name="__RefHeading___perguntas_frequentes_-_emendas_parlamentares_individuais_1"/><text:bookmark-start text:name="perguntas_frequentes_-_emendas_parlamentares_individuais"/>Perguntas Frequentes - Emendas Parlamentares Individuais<text:bookmark-end text:name="__RefHeading___perguntas_frequentes_-_emendas_parlamentares_individuais_1"/><text:bookmark-end text:name="perguntas_frequentes_-_emendas_parlamentares_individuais"/></text:h>
      <text:p text:style-name="Text_20_body"><text:span text:style-name="Emphasis">Página com orientações para problemas mais comuns, catalogados pela equipe de suporte e de relacionamento institucional.</text:span></text:p>
      <text:h text:style-name="Heading_20_3" text:outline-level="3"><text:bookmark-start text:name="__RefHeading___o_nome_do_beneficiario_do_siop_se_refere_a_qual_campo_do_registro_do_cnpj_na_receita_federal_2"/><text:bookmark-start text:name="o_nome_do_beneficiario_do_siop_se_refere_a_qual_campo_do_registro_do_cnpj_na_receita_federal"/>1 - O nome do beneficiário do SIOP se refere a qual campo do registro do CNPJ na Receita Federal?<text:bookmark-end text:name="__RefHeading___o_nome_do_beneficiario_do_siop_se_refere_a_qual_campo_do_registro_do_cnpj_na_receita_federal_2"/><text:bookmark-end text:name="o_nome_do_beneficiario_do_siop_se_refere_a_qual_campo_do_registro_do_cnpj_na_receita_federal"/></text:h>
      <text:p text:style-name="Text_20_body"><text:span text:style-name="Strong_20_Emphasis">R.</text:span>: O nome do beneficiário exibido no SIOP refere-se ao campo “Nome Empresarial” na Receita Federal.</text:p>
      <text:p text:style-name="Text_20_body">Abaixo um comparativo das informações exibidas no SIOP e na Receita Federal:
<draw:frame draw:style-name="mediacenter" draw:name="0" text:anchor-type="paragraph" draw:z-index="0" svg:width="26.458333333333cm" style:rel-width="100%" svg:height="23.299445779915cm" style:rel-height="scale"><draw:image xlink:href="Pictures/de2f3de216c196fdef0e4bd492b82bb2.png" xlink:type="simple" xlink:show="embed" xlink:actuate="onLoad"/></draw:frame></text:p>
      <text:h text:style-name="Heading_20_3" text:outline-level="3"><text:bookmark-start text:name="__RefHeading___porque_nao_consigo_visualizar_dados_de_uma_emenda_3"/><text:bookmark-start text:name="porque_nao_consigo_visualizar_dados_de_uma_emenda"/>2 - Porque não consigo visualizar dados de uma emenda?<text:bookmark-end text:name="__RefHeading___porque_nao_consigo_visualizar_dados_de_uma_emenda_3"/><text:bookmark-end text:name="porque_nao_consigo_visualizar_dados_de_uma_emenda"/></text:h>
      <text:p text:style-name="Text_20_body"><text:span text:style-name="Strong_20_Emphasis">R.</text:span>: Para poder visualizar os dados de uma emenda (histórico, informações sobre acompanhamento do pedido etc) é necessário que o usuário esteja vinculado, <text:span text:style-name="Strong_20_Emphasis">no exercício em questão</text:span>, a um órgão ou parlamentar. Lembrando que essa vinculação se dá mediante a atribuição de perfis e pode ser tratada junto ao Cadastrador Local do órgão ao qual o usuário está lotado. Dúvidas sobre a quem pedir acesso podem ser tiradas no link abaixo:</text:p>
      <text:list text:style-name="List_20_1" text:continue-numbering="false">
        <text:list-item>
          <text:p text:style-name="LastListParagraph_List_20_1_Content_First"> <text:span text:style-name="Strong_20_Emphasis"><text:span text:style-name="underline"><text:a xlink:type="simple" xlink:href="https://intrasof.sof.intra/siopdoc/doku.php/gestao_de_usuarios_cadastrador_local:lista_cadastradores_locais" text:style-name="Internet_20_link" text:visited-style-name="Visited_20_Internet_20_Link">Lista de Cadastradores Locais</text:a></text:span></text:span> .</text:p>
        </text:list-item>
      </text:list>
      <text:h text:style-name="Heading_20_3" text:outline-level="3"><text:bookmark-start text:name="__RefHeading___porque_aparece_valor_r_0_no_log_de_registro_de_delecao_de_impedimento_4"/><text:bookmark-start text:name="porque_aparece_valor_r_0_no_log_de_registro_de_delecao_de_impedimento"/>3 - Porque aparece valor R$ 0 no log de registro de deleção de impedimento?<text:bookmark-end text:name="__RefHeading___porque_aparece_valor_r_0_no_log_de_registro_de_delecao_de_impedimento_4"/><text:bookmark-end text:name="porque_aparece_valor_r_0_no_log_de_registro_de_delecao_de_impedimento"/></text:h>
      <text:p text:style-name="Text_20_body"><draw:frame draw:style-name="mediacenter" draw:name="1" text:anchor-type="paragraph" draw:z-index="1" svg:width="10.583333333333cm" svg:height="16.290241448692cm"><draw:image xlink:href="Pictures/ecde30e7364e1b2841c0cb0c8cb19b83.png" xlink:type="simple" xlink:show="embed" xlink:actuate="onLoad"/></draw:frame></text:p>
      <text:p text:style-name="Text_20_body"><text:span text:style-name="Strong_20_Emphasis">R.</text:span>: Isso ocorre quando a operação de deleção de impedimento ocorre via <text:a xlink:type="simple" xlink:href="https://www1.siop.planejamento.gov.br/siopdoc/doku.php/impositivo:importacao_exportacao_planilhas#operacoes_especificas_com_beneficiarios_incluir_e_alterar_beneficiarioincluir_e_remover_impedimentos" text:style-name="Internet_20_link" text:visited-style-name="Visited_20_Internet_20_Link">planilha</text:a> e o usuário opta por não passar o valor do impedimento que está sendo deletado, uma vez que a não passagem de valor indica exclusão do valor total de impedimento. </text:p>
      <text:h text:style-name="Heading_20_3" text:outline-level="3"><text:bookmark-start text:name="__RefHeading___em_acompanhamento_de_pedido_porque_o_sistema_exibe_uma_emenda_que_nao_consta_do_filtro_informado_5"/><text:bookmark-start text:name="em_acompanhamento_de_pedido_porque_o_sistema_exibe_uma_emenda_que_nao_consta_do_filtro_informado"/>4 - Em Acompanhamento de Pedido, porque o sistema exibe uma emenda que não consta do filtro informado<text:bookmark-end text:name="__RefHeading___em_acompanhamento_de_pedido_porque_o_sistema_exibe_uma_emenda_que_nao_consta_do_filtro_informado_5"/><text:bookmark-end text:name="em_acompanhamento_de_pedido_porque_o_sistema_exibe_uma_emenda_que_nao_consta_do_filtro_informado"/></text:h>
      <text:p text:style-name="Text_20_body"><text:span text:style-name="Strong_20_Emphasis">R.</text:span>: Isso ocorre pelo fato de que o sistema pega o resultado informado no filtro e pesquisa em todo o pedido. Desta forma, caso ache que o resultado não esteja de acordo com a pesquisa efetuada, aconselha-se a verificar no detalhamento do pedido exibido no resultado. </text:p>
      <text:p text:style-name="Text_20_body">Exemplo de valor passado no filtro e resultado retornado
<draw:frame draw:style-name="mediacenter" draw:name="2" text:anchor-type="paragraph" draw:z-index="2" svg:width="29.104166666667cm" style:rel-width="100%" svg:height="14.514929078014cm" style:rel-height="scale"><draw:image xlink:href="Pictures/952b6dd20599b984ab10aa7ede9acaa2.png" xlink:type="simple" xlink:show="embed" xlink:actuate="onLoad"/></draw:frame></text:p>
      <text:p text:style-name="Text_20_body">Verificando o detalhamento do pedido exibido no resultado
<draw:frame draw:style-name="mediacenter" draw:name="3" text:anchor-type="paragraph" draw:z-index="3" svg:width="29.104166666667cm" style:rel-width="100%" svg:height="13.749622770919cm" style:rel-height="scale"><draw:image xlink:href="Pictures/d5c4bd29aa9cd29b9194add887ffd096.png" xlink:type="simple" xlink:show="embed" xlink:actuate="onLoad"/></draw:frame></text:p>
      <text:h text:style-name="Heading_20_3" text:outline-level="3"><text:bookmark-start text:name="__RefHeading___como_ocorre_o_acompanhamento_de_emendas_por_parlamentares_nao_reeleitos_6"/><text:bookmark-start text:name="como_ocorre_o_acompanhamento_de_emendas_por_parlamentares_nao_reeleitos"/>5 - Como ocorre o acompanhamento de emendas por parlamentares não reeleitos?<text:bookmark-end text:name="__RefHeading___como_ocorre_o_acompanhamento_de_emendas_por_parlamentares_nao_reeleitos_6"/><text:bookmark-end text:name="como_ocorre_o_acompanhamento_de_emendas_por_parlamentares_nao_reeleitos"/></text:h>
      <text:p text:style-name="Text_20_body">Os autores de emendas ao orçamento, reeleitos ou não, permanecerão tendo acesso ao SIOP durante o exercício e poderão efetuar todos os procedimentos necessários, incluindo indicação de beneficiários e possíveis alterações orçamentárias.</text:p>
      <text:h text:style-name="Heading_20_3" text:outline-level="3"><text:bookmark-start text:name="__RefHeading___como_ocorre_o_acompanhamento_de_emendas_por_parlamentares_com_inicio_de_legislatura_7"/><text:bookmark-start text:name="como_ocorre_o_acompanhamento_de_emendas_por_parlamentares_com_inicio_de_legislatura"/>6 - Como ocorre o acompanhamento de emendas por parlamentares com início de legislatura?<text:bookmark-end text:name="__RefHeading___como_ocorre_o_acompanhamento_de_emendas_por_parlamentares_com_inicio_de_legislatura_7"/><text:bookmark-end text:name="como_ocorre_o_acompanhamento_de_emendas_por_parlamentares_com_inicio_de_legislatura"/></text:h>
      <text:p text:style-name="Text_20_body">Os parlamentares com início de legislatura não terão acesso ao sistema, visto não serem autores de emendas ao orçamento.</text:p>
      <text:h text:style-name="Heading_20_3" text:outline-level="3"><text:bookmark-start text:name="__RefHeading___como_obter_o_codigo_de_um_pedido_de_credito_8"/><text:bookmark-start text:name="como_obter_o_codigo_de_um_pedido_de_credito"/>7 - Como obter o código de um pedido de crédito?<text:bookmark-end text:name="__RefHeading___como_obter_o_codigo_de_um_pedido_de_credito_8"/><text:bookmark-end text:name="como_obter_o_codigo_de_um_pedido_de_credito"/></text:h>
      <text:p text:style-name="Text_20_body">O código do pedido de crédito pode ser consultado na tela de histórico da emenda.</text:p>
      <text:p text:style-name="Text_20_body"><draw:frame draw:style-name="mediacenter" draw:name="4" text:anchor-type="paragraph" draw:z-index="4" svg:width="26.458333333333cm" style:rel-width="100%" svg:height="12.580019740553cm" style:rel-height="scale"><draw:image xlink:href="Pictures/854c4a547f86c5be85f79379f1d7b207.png" xlink:type="simple" xlink:show="embed" xlink:actuate="onLoad"/></draw:frame></text:p>
      <text:p text:style-name="Text_20_body">Essa informação pode ser vista na coluna “Código” (número com 6 algarismos):</text:p>
      <text:p text:style-name="Text_20_body"><draw:frame draw:style-name="mediacenter" draw:name="5" text:anchor-type="paragraph" draw:z-index="5" svg:width="26.458333333333cm" style:rel-width="100%" svg:height="9.4829529444914cm" style:rel-height="scale"><draw:image xlink:href="Pictures/e019106bdf3ca1c9639680288856f0d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faq:orcamento_impositivo</dc:title>
  </office:meta>
</office:document-meta>
</file>