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9e3977ee5c4bb55c7a6df57bf14f99.png"/>
  <manifest:file-entry manifest:media-type="image/png" manifest:full-path="Pictures/370c096eaa4ed95e5f5aa9743b5cee2a.png"/>
  <manifest:file-entry manifest:media-type="image/png" manifest:full-path="Pictures/61d388ff3643cd70e01315742e59f2e5.png"/>
  <manifest:file-entry manifest:media-type="image/png" manifest:full-path="Pictures/93e673b24487bbd7f7ebbf8077df4f86.png"/>
  <manifest:file-entry manifest:media-type="image/png" manifest:full-path="Pictures/cf3166baa111957b7dd8f391b6ef4983.png"/>
  <manifest:file-entry manifest:media-type="image/png" manifest:full-path="Pictures/7714493c600e696e923b8c7ffb4104e6.png"/>
  <manifest:file-entry manifest:media-type="image/png" manifest:full-path="Pictures/fbef1c16ea807fa5c9a6960ba93a8c7b.png"/>
  <manifest:file-entry manifest:media-type="image/png" manifest:full-path="Pictures/3967fa11cd95f43413a58949b5a5c3a4.png"/>
  <manifest:file-entry manifest:media-type="image/png" manifest:full-path="Pictures/419c58ab497b128ccb54d9ddc3bf35cf.png"/>
  <manifest:file-entry manifest:media-type="image/png" manifest:full-path="Pictures/1d8f749b8633ef691667f5c0b0fba160.png"/>
  <manifest:file-entry manifest:media-type="image/png" manifest:full-path="Pictures/ea1e1102e115b673adf44dd89883d6cd.png"/>
  <manifest:file-entry manifest:media-type="image/png" manifest:full-path="Pictures/41bf3c7afd46f23f9a5e5bcf4f427338.png"/>
  <manifest:file-entry manifest:media-type="image/png" manifest:full-path="Pictures/44626d7a3a42bd66636d9038120c09dc.png"/>
  <manifest:file-entry manifest:media-type="image/png" manifest:full-path="Pictures/0660ec2f196045bbfffd2924b67b6470.png"/>
  <manifest:file-entry manifest:media-type="image/png" manifest:full-path="Pictures/10dd2b1df06aa91888bfa17141dbdc22.png"/>
  <manifest:file-entry manifest:media-type="image/png" manifest:full-path="Pictures/610d8e475917e00e59e84dfd3129c244.png"/>
  <manifest:file-entry manifest:media-type="image/png" manifest:full-path="Pictures/d9e46e45a259c30021dcfd1da4cb708d.png"/>
  <manifest:file-entry manifest:media-type="image/png" manifest:full-path="Pictures/954bd6034301fad57679fc95473a6fca.png"/>
  <manifest:file-entry manifest:media-type="image/png" manifest:full-path="Pictures/e019106bdf3ca1c9639680288856f0d6.png"/>
  <manifest:file-entry manifest:media-type="image/png" manifest:full-path="Pictures/9466f3c20458d9c268d5cafa1f5460d9.png"/>
  <manifest:file-entry manifest:media-type="image/png" manifest:full-path="Pictures/73e0762c1b1e3f0fd9686f5526a91674.png"/>
  <manifest:file-entry manifest:media-type="image/png" manifest:full-path="Pictures/2b2de32007c1a7d98e3371bcb8113961.png"/>
  <manifest:file-entry manifest:media-type="image/png" manifest:full-path="Pictures/c048b4a41cffdbb4aeb0c46a84be871a.png"/>
  <manifest:file-entry manifest:media-type="image/png" manifest:full-path="Pictures/dfc72a6499fba2ec32f4c2731ec087a3.png"/>
  <manifest:file-entry manifest:media-type="image/png" manifest:full-path="Pictures/832e8d3f367e536aeb9478029d065429.png"/>
  <manifest:file-entry manifest:media-type="image/png" manifest:full-path="Pictures/1382bc3b32e172942e0c03c93b6b87c8.png"/>
  <manifest:file-entry manifest:media-type="image/png" manifest:full-path="Pictures/33633b2a04df0c11beb7ae5d73b677a3.png"/>
  <manifest:file-entry manifest:media-type="image/png" manifest:full-path="Pictures/6a2a74ed97eb5f9c4247c90f037fa22d.png"/>
  <manifest:file-entry manifest:media-type="image/jpeg" manifest:full-path="Pictures/ce963c45e91d2ffcc14836875b9661d0.jpg"/>
  <manifest:file-entry manifest:media-type="image/png" manifest:full-path="Pictures/6b2ce822f7270f1d87145de60118c83b.png"/>
  <manifest:file-entry manifest:media-type="image/jpeg" manifest:full-path="Pictures/900a2995ed9b94aeba49710c92ad8419.jpg"/>
  <manifest:file-entry manifest:media-type="image/png" manifest:full-path="Pictures/b0203ed1d6859b1b6b6f75638d0baf9d.png"/>
  <manifest:file-entry manifest:media-type="image/png" manifest:full-path="Pictures/31cb5669045ed8210583760706b30aa0.png"/>
  <manifest:file-entry manifest:media-type="image/jpeg" manifest:full-path="Pictures/aaad890e65f66f9c0ddc87c2667f2769.jpg"/>
  <manifest:file-entry manifest:media-type="image/png" manifest:full-path="Pictures/4d60854ec5bdd1cbb53fecafd659ec9e.png"/>
  <manifest:file-entry manifest:media-type="image/jpeg" manifest:full-path="Pictures/1f3b624326d3f7225b89e7b51c3b3442.jpg"/>
  <manifest:file-entry manifest:media-type="image/png" manifest:full-path="Pictures/195ccf1d88d331152bd9e2dbfabb1718.png"/>
  <manifest:file-entry manifest:media-type="image/png" manifest:full-path="Pictures/a7b1bbcad1de9ce498723296d00a177b.png"/>
  <manifest:file-entry manifest:media-type="image/png" manifest:full-path="Pictures/a14a2100bce66a32ea5edf36d61bdbe2.png"/>
  <manifest:file-entry manifest:media-type="image/png" manifest:full-path="Pictures/f2a9c1cc6ea9d6efd75fc23ec377aa5b.png"/>
  <manifest:file-entry manifest:media-type="image/png" manifest:full-path="Pictures/b5ced8ae1e93c22e306cdfb02cb8766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sitivo:alteracoes_emendas_individuais"/><text:bookmark-start text:name="__RefHeading___alteracoes_orcamentarias_em_emendas_individuais_1"/><text:bookmark-start text:name="alteracoes_orcamentarias_em_emendas_individuais"/>Alterações Orçamentárias em Emendas Individuais<text:bookmark-end text:name="__RefHeading___alteracoes_orcamentarias_em_emendas_individuais_1"/><text:bookmark-end text:name="alteracoes_orcamentarias_em_emendas_individuais"/></text:h>
      <text:p text:style-name="Text_20_body">As necessidades de alterações em programações de emendas individuais são, em geral, atendidas no próprio módulo do Orçamento Impositivo do SIOP, na página de Emendas (detalhes sobre o acesso e consulta na Seção 2 deste manual). A complexidade de cada tipo de alteração varia de acordo com a normatização que a rege.</text:p>
      <text:h text:style-name="Heading_20_2" text:outline-level="2"><text:bookmark-start text:name="__RefHeading___mudanca_de_modalidade_de_aplicacao_2"/><text:bookmark-start text:name="mudanca_de_modalidade_de_aplicacao"/>1. Mudança de Modalidade de Aplicação<text:bookmark-end text:name="__RefHeading___mudanca_de_modalidade_de_aplicacao_2"/><text:bookmark-end text:name="mudanca_de_modalidade_de_aplicacao"/></text:h>
      <text:p text:style-name="Text_20_body">A mudança da modalidade de aplicação de um beneficiário de emenda individual é o tipo mais simples de alteração orçamentária disponível, uma vez que é efetivada e enviada para processamento no SIAFI automaticamente, logo após a sua confirmação no SIOP.</text:p>
      <text:p text:style-name="Text_20_body"><text:span text:style-name="Emphasis">Obs: Normalmente a alteração feita em um dia somente estará refletida no extrator do BI do SIOP no dia seguinte, pois depende da carga diária dos dados de execução no SIAFI, enviado e processado diariamente na madrugada.</text:span>É possível alterar a modalidade em cada beneficiário individualmente, ou realizar uma mudança em lote em um grupo de beneficiários que se encontrem em uma mesma classificação de modalidade/GND de uma emenda.</text:p>
      <text:p text:style-name="Text_20_body">Como exemplo, vamos analisar uma emenda que já possui todos os beneficiários indicados, mas que ainda estão vinculados a uma programação orçamentária com modalidade de aplicação 99 (que representa modalidade não definida, sendo sua alteração obrigatória para que possa ser executada no SIAFI).</text:p>
      <text:p text:style-name="Text_20_body"><draw:a xlink:type="simple" xlink:href="https://www2.orcamento.gov.br/proxy/0e19b79c/https/intrasof/siopdoc/lib/exe/detail.php?id=impositivo:alteracoes_emendas_individuais&amp;media=alteracoes_orcamentarias:impositivo:impositivo2017_modalidade99.png"><draw:frame draw:style-name="mediacenter" draw:name="0" text:anchor-type="paragraph" draw:z-index="0" svg:width="38.655625cm" style:rel-width="100%" svg:height="16.721666666667cm" style:rel-height="scale"><draw:image xlink:href="Pictures/d69e3977ee5c4bb55c7a6df57bf14f99.png" xlink:type="simple" xlink:show="embed" xlink:actuate="onLoad"/></draw:frame></draw:a></text:p>
      <text:h text:style-name="Heading_20_3" text:outline-level="3"><text:bookmark-start text:name="__RefHeading___mudanca_de_modalidade_por_beneficiario_3"/><text:bookmark-start text:name="mudanca_de_modalidade_por_beneficiario"/>1.1. Mudança de modalidade por beneficiário<text:bookmark-end text:name="__RefHeading___mudanca_de_modalidade_por_beneficiario_3"/><text:bookmark-end text:name="mudanca_de_modalidade_por_beneficiario"/></text:h>
      <text:p text:style-name="Text_20_body">Vamos supor que o usuário queira alterar apenas a modalidade de aplicação do beneficiário de CNPJ 46.886.149/0001-10, destacado na figura abaixo. O usuário deve clicar no botão de edição à direita da linha do beneficiário.</text:p>
      <text:p text:style-name="Text_20_body"><draw:a xlink:type="simple" xlink:href="https://www2.orcamento.gov.br/proxy/0e19b79c/https/intrasof/siopdoc/lib/exe/detail.php?id=impositivo:alteracoes_emendas_individuais&amp;media=alteracoes_orcamentarias:impositivo:impositivo2017_altmodbenef.png"><draw:frame draw:style-name="mediacenter" draw:name="1" text:anchor-type="paragraph" draw:z-index="1" svg:width="38.655625cm" style:rel-width="100%" svg:height="16.721666666667cm" style:rel-height="scale"><draw:image xlink:href="Pictures/370c096eaa4ed95e5f5aa9743b5cee2a.png" xlink:type="simple" xlink:show="embed" xlink:actuate="onLoad"/></draw:frame></draw:a></text:p>
      <text:p text:style-name="Text_20_body">Uma janela de alteração do beneficiário se abre, com a possibilidade de selecionar o novo valor da modalidade em uma combo. Neste exemplo, vamos supor que o usuário queira alterar a modalidade do beneficiário em questão para a 50.</text:p>
      <text:p text:style-name="Text_20_body"><draw:a xlink:type="simple" xlink:href="https://www2.orcamento.gov.br/proxy/0e19b79c/https/intrasof/siopdoc/lib/exe/detail.php?id=impositivo:alteracoes_emendas_individuais&amp;media=alteracoes_orcamentarias:impositivo:impositivo2017_altmodcaixaedicao.png"><draw:frame draw:style-name="mediacenter" draw:name="2" text:anchor-type="paragraph" draw:z-index="2" svg:width="38.867291666667cm" style:rel-width="100%" svg:height="17.965208333333cm" style:rel-height="scale"><draw:image xlink:href="Pictures/61d388ff3643cd70e01315742e59f2e5.png" xlink:type="simple" xlink:show="embed" xlink:actuate="onLoad"/></draw:frame></draw:a></text:p>
      <text:p text:style-name="Text_20_body">Selecionada a nova modalidade de aplicação, clique no botão “Alterar” para confirmar o pedido de alteração.</text:p>
      <text:p text:style-name="Text_20_body"><draw:a xlink:type="simple" xlink:href="https://www2.orcamento.gov.br/proxy/0e19b79c/https/intrasof/siopdoc/lib/exe/detail.php?id=impositivo:alteracoes_emendas_individuais&amp;media=alteracoes_orcamentarias:impositivo:impositivo2017_botaoalterar.png"><draw:frame draw:style-name="mediacenter" draw:name="3" text:anchor-type="paragraph" draw:z-index="3" svg:width="38.179375cm" style:rel-width="100%" svg:height="15.822083333333cm" style:rel-height="scale"><draw:image xlink:href="Pictures/93e673b24487bbd7f7ebbf8077df4f86.png" xlink:type="simple" xlink:show="embed" xlink:actuate="onLoad"/></draw:frame></draw:a></text:p>
      <text:p text:style-name="Text_20_body">Após mensagem de confirmação, uma nova linha de programação incluindo a nova modalidade (se ainda não existir) é adicionada à emenda.</text:p>
      <text:p text:style-name="Text_20_body"><draw:a xlink:type="simple" xlink:href="https://www2.orcamento.gov.br/proxy/0e19b79c/https/intrasof/siopdoc/lib/exe/detail.php?id=impositivo:alteracoes_emendas_individuais&amp;media=alteracoes_orcamentarias:impositivo:impositivo2017_modalidadealterada.png"><draw:frame draw:style-name="mediacenter" draw:name="4" text:anchor-type="paragraph" draw:z-index="4" svg:width="39.317083333333cm" style:rel-width="100%" svg:height="22.225cm" style:rel-height="scale"><draw:image xlink:href="Pictures/cf3166baa111957b7dd8f391b6ef4983.png" xlink:type="simple" xlink:show="embed" xlink:actuate="onLoad"/></draw:frame></draw:a></text:p>
      <text:h text:style-name="Heading_20_3" text:outline-level="3"><text:bookmark-start text:name="__RefHeading___mudanca_de_modalidade_parcial_4"/><text:bookmark-start text:name="mudanca_de_modalidade_parcial"/>1.2. Mudança de modalidade parcial<text:bookmark-end text:name="__RefHeading___mudanca_de_modalidade_parcial_4"/><text:bookmark-end text:name="mudanca_de_modalidade_parcial"/></text:h>
      <text:p text:style-name="Text_20_body">Para atender casos, por exemplo, de reserva técnica ou parcela destinada a agência de fomento, é possível realizar uma alteração parcial de modalidade de um beneficiário.</text:p>
      <text:p text:style-name="Text_20_body">O procedimento é praticamente idêntico ao descrito na seção 6.1.1, com a diferença de que o usuário também fará uma edição no valor da emenda, inserindo apenas a parcela que deverá sofrer a mudança.</text:p>
      <text:p text:style-name="Text_20_body">Retomando o exemplo anterior, vamos supor que se queira alterar apenas 15% do valor destinado ao beneficiário de CNPJ 05.095.474/0001-88 para a modalidade 50. Deve-se clicar no botão de edição do beneficiário em questão.</text:p>
      <text:p text:style-name="Text_20_body"><draw:a xlink:type="simple" xlink:href="https://www2.orcamento.gov.br/proxy/0e19b79c/https/intrasof/siopdoc/lib/exe/detail.php?id=impositivo:alteracoes_emendas_individuais&amp;media=alteracoes_orcamentarias:impositivo:impositivo2017_altmodparcial.png"><draw:frame draw:style-name="mediacenter" draw:name="5" text:anchor-type="paragraph" draw:z-index="5" svg:width="38.867291666667cm" style:rel-width="100%" svg:height="7.5141666666667cm" style:rel-height="scale"><draw:image xlink:href="Pictures/7714493c600e696e923b8c7ffb4104e6.png" xlink:type="simple" xlink:show="embed" xlink:actuate="onLoad"/></draw:frame></draw:a></text:p>
      <text:p text:style-name="Text_20_body">Na caixa de alteração do beneficiário, defina a modalidade de destino e o valor a ser alterado.</text:p>
      <text:p text:style-name="Text_20_body"><draw:a xlink:type="simple" xlink:href="https://www2.orcamento.gov.br/proxy/0e19b79c/https/intrasof/siopdoc/lib/exe/detail.php?id=impositivo:alteracoes_emendas_individuais&amp;media=alteracoes_orcamentarias:impositivo:impositivo2017_altmodcaixaedicaoparcial.png"><draw:frame draw:style-name="mediacenter" draw:name="6" text:anchor-type="paragraph" draw:z-index="6" svg:width="29.315833333333cm" style:rel-width="100%" svg:height="15.610416666667cm" style:rel-height="scale"><draw:image xlink:href="Pictures/fbef1c16ea807fa5c9a6960ba93a8c7b.png" xlink:type="simple" xlink:show="embed" xlink:actuate="onLoad"/></draw:frame></draw:a></text:p>
      <text:p text:style-name="Text_20_body">Confirmada a alteração, será possível enxergar o mesmo beneficiário nas duas programações, com os respectivos valores destinados a cada um.</text:p>
      <text:p text:style-name="Text_20_body"><draw:a xlink:type="simple" xlink:href="https://www2.orcamento.gov.br/proxy/0e19b79c/https/intrasof/siopdoc/lib/exe/detail.php?id=impositivo:alteracoes_emendas_individuais&amp;media=alteracoes_orcamentarias:impositivo:impositivo2017_altmodparcialresultado.png"><draw:frame draw:style-name="mediacenter" draw:name="7" text:anchor-type="paragraph" draw:z-index="7" svg:width="39.449375cm" style:rel-width="100%" svg:height="9.5779166666667cm" style:rel-height="scale"><draw:image xlink:href="Pictures/3967fa11cd95f43413a58949b5a5c3a4.png" xlink:type="simple" xlink:show="embed" xlink:actuate="onLoad"/></draw:frame></draw:a></text:p>
      <text:p text:style-name="Text_20_body"><text:span text:style-name="Emphasis">Obs.: Não é possível realizar uma alteração parcial em lote (tema da próxima subseção).</text:span></text:p>
      <text:h text:style-name="Heading_20_3" text:outline-level="3"><text:bookmark-start text:name="__RefHeading___mudanca_de_modalidade_em_lote_5"/><text:bookmark-start text:name="mudanca_de_modalidade_em_lote"/>1.3. Mudança de modalidade em lote<text:bookmark-end text:name="__RefHeading___mudanca_de_modalidade_em_lote_5"/><text:bookmark-end text:name="mudanca_de_modalidade_em_lote"/></text:h>
      <text:p text:style-name="Text_20_body">É possível alterar a modalidade de vários beneficiários simultaneamente, se todos se encontram no mesmo agrupamento modalidade/GND.</text:p>
      <text:p text:style-name="Text_20_body">Continuando a analisar o exemplo anterior, vamos supor que o usuário queira alterar todos os beneficiários que ainda se encontram na modalidade 99 para uma nova modalidade. Desta vez, o usuário deve utilizar o botão que resume o grupo, como destacado na figura a seguir.</text:p>
      <text:p text:style-name="Text_20_body"><draw:a xlink:type="simple" xlink:href="https://www2.orcamento.gov.br/proxy/0e19b79c/https/intrasof/siopdoc/lib/exe/detail.php?id=impositivo:alteracoes_emendas_individuais&amp;media=alteracoes_orcamentarias:impositivo:impositivo2017_altmodlote.png"><draw:frame draw:style-name="mediacenter" draw:name="8" text:anchor-type="paragraph" draw:z-index="8" svg:width="38.682083333333cm" style:rel-width="100%" svg:height="18.335625cm" style:rel-height="scale"><draw:image xlink:href="Pictures/419c58ab497b128ccb54d9ddc3bf35cf.png" xlink:type="simple" xlink:show="embed" xlink:actuate="onLoad"/></draw:frame></draw:a></text:p>
      <text:p text:style-name="Text_20_body">A janela para edição dos dados é semelhante à apresentada para cada beneficiário, com a diferença de que o campo de valor não é apresentado, já que não é possível realizar uma alteração parcial em lote (cada beneficiário tem um valor diferente).</text:p>
      <text:p text:style-name="Text_20_body"><draw:a xlink:type="simple" xlink:href="https://www2.orcamento.gov.br/proxy/0e19b79c/https/intrasof/siopdoc/lib/exe/detail.php?id=impositivo:alteracoes_emendas_individuais&amp;media=alteracoes_orcamentarias:impositivo:impositivo2017_altmodlotecaixaedicao.png"><draw:frame draw:style-name="mediacenter" draw:name="9" text:anchor-type="paragraph" draw:z-index="9" svg:width="39.131875cm" style:rel-width="100%" svg:height="12.964583333333cm" style:rel-height="scale"><draw:image xlink:href="Pictures/1d8f749b8633ef691667f5c0b0fba160.png" xlink:type="simple" xlink:show="embed" xlink:actuate="onLoad"/></draw:frame></draw:a></text:p>
      <text:p text:style-name="Text_20_body">Definida a modalidade de destino, basta clicar no botão “Alterar” e aguardar a confirmação. Será possível verificar que todo o grupo agora se encontra na nova modalidade.</text:p>
      <text:p text:style-name="Text_20_body"><draw:a xlink:type="simple" xlink:href="https://www2.orcamento.gov.br/proxy/0e19b79c/https/intrasof/siopdoc/lib/exe/detail.php?id=impositivo:alteracoes_emendas_individuais&amp;media=alteracoes_orcamentarias:impositivo:impositivo2017_altmodloteresultado.png"><draw:frame draw:style-name="mediacenter" draw:name="10" text:anchor-type="paragraph" draw:z-index="10" svg:width="38.999583333333cm" style:rel-width="100%" svg:height="18.467916666667cm" style:rel-height="scale"><draw:image xlink:href="Pictures/ea1e1102e115b673adf44dd89883d6cd.png" xlink:type="simple" xlink:show="embed" xlink:actuate="onLoad"/></draw:frame></draw:a></text:p>
      <text:h text:style-name="Heading_20_2" text:outline-level="2"><text:bookmark-start text:name="__RefHeading___mudanca_de_grupo_de_natureza_de_despesa_gnd_6"/><text:bookmark-start text:name="mudanca_de_grupo_de_natureza_de_despesa_gnd"/>2. Mudança de Grupo de Natureza de Despesa (GND)<text:bookmark-end text:name="__RefHeading___mudanca_de_grupo_de_natureza_de_despesa_gnd_6"/><text:bookmark-end text:name="mudanca_de_grupo_de_natureza_de_despesa_gnd"/></text:h>
      <text:p text:style-name="Text_20_body">O procedimento inicial para solicitação de uma alteração de GND ocorre mediante acesso à tela Emendas, disponível no menu do SIOP na opção “Alterações Orçamentárias » Emendas Individuais » Emendas”:</text:p>
      <text:p text:style-name="Text_20_body"><draw:a xlink:type="simple" xlink:href="https://www2.orcamento.gov.br/proxy/0e19b79c/https/intrasof/siopdoc/lib/exe/detail.php?id=impositivo:alteracoes_emendas_individuais&amp;media=alteracoes_orcamentarias:impositivo:tela_emendas.png"><draw:frame draw:style-name="mediacenter" draw:name="11" text:anchor-type="paragraph" draw:z-index="11" svg:width="31.75cm" style:rel-width="100%" svg:height="12.640704584041cm" style:rel-height="scale"><draw:image xlink:href="Pictures/41bf3c7afd46f23f9a5e5bcf4f427338.png" xlink:type="simple" xlink:show="embed" xlink:actuate="onLoad"/></draw:frame></draw:a></text:p>
      <text:p text:style-name="Text_20_body">O próximo passo é proceder com a escolha da Emenda na qual se deseja efetuar a troca. Devem ser utilizados os mesmos botões que permitem a alteração de beneficiários, seja individualmente (opção 2 da figura), seja alteração em grupo de beneficiários (opção 1 da figura):</text:p>
      <text:p text:style-name="Text_20_body"><draw:a xlink:type="simple" xlink:href="https://www2.orcamento.gov.br/proxy/0e19b79c/https/intrasof/siopdoc/lib/exe/detail.php?id=impositivo:alteracoes_emendas_individuais&amp;media=alteracoes_orcamentarias:impositivo:opcoes_para_troca_de_gnd.png"><draw:frame draw:style-name="mediacenter" draw:name="12" text:anchor-type="paragraph" draw:z-index="12" svg:width="21.166666666667cm" style:rel-width="100%" svg:height="9.2357102433503cm" style:rel-height="scale"><draw:image xlink:href="Pictures/44626d7a3a42bd66636d9038120c09dc.png" xlink:type="simple" xlink:show="embed" xlink:actuate="onLoad"/></draw:frame></draw:a></text:p>
      <text:p text:style-name="Text_20_body">A seguir, dá-se a alteração do GND em si. Essa alteração pode ocorrer de duas formas:</text:p>
      <text:p text:style-name="Text_20_body">Alteração de GND sendo efetuada individualmente, um beneficiário por vez:</text:p>
      <text:p text:style-name="Text_20_body"><draw:a xlink:type="simple" xlink:href="https://www2.orcamento.gov.br/proxy/0e19b79c/https/intrasof/siopdoc/lib/exe/detail.php?id=impositivo:alteracoes_emendas_individuais&amp;media=alteracoes_orcamentarias:impositivo:alteracao_de_gnd_individualmente_por_beneficiario.png"><draw:frame draw:style-name="mediacenter" draw:name="13" text:anchor-type="paragraph" draw:z-index="13" svg:width="21.166666666667cm" style:rel-width="100%" svg:height="11.43cm" style:rel-height="scale"><draw:image xlink:href="Pictures/0660ec2f196045bbfffd2924b67b6470.png" xlink:type="simple" xlink:show="embed" xlink:actuate="onLoad"/></draw:frame></draw:a></text:p>
      <text:p text:style-name="Text_20_body"><text:span text:style-name="Source_20_Text">  </text:span> Se for este o caso, basta, em conjunto com a troca do GND, informar parte do valor que deseja alterar no campo “Valor”.</text:p>
      <text:p text:style-name="Text_20_body">Alteração de GND por grupo de beneficiários:</text:p>
      <text:p text:style-name="Text_20_body"><draw:a xlink:type="simple" xlink:href="https://www2.orcamento.gov.br/proxy/0e19b79c/https/intrasof/siopdoc/lib/exe/detail.php?id=impositivo:alteracoes_emendas_individuais&amp;media=impositivo:alteracao_de_gnd_por_grupo_de_beneficiarios.png"><draw:frame draw:style-name="mediacenter" draw:name="14" text:anchor-type="paragraph" draw:z-index="14" svg:width="21.166666666667cm" style:rel-width="100%" svg:height="7.6766431924883cm" style:rel-height="scale"><draw:image xlink:href="Pictures/10dd2b1df06aa91888bfa17141dbdc22.png" xlink:type="simple" xlink:show="embed" xlink:actuate="onLoad"/></draw:frame></draw:a></text:p>
      <text:p text:style-name="Text_20_body">Em ambos os casos, após a mudança, há que acionar o botão “Alterar” para confirmar a operação. Nesse momento o sistema irá apresentar uma mensagem indicando que a troca de GND foi efetuada com sucesso:</text:p>
      <text:p text:style-name="Text_20_body"><draw:a xlink:type="simple" xlink:href="https://www2.orcamento.gov.br/proxy/0e19b79c/https/intrasof/siopdoc/lib/exe/detail.php?id=impositivo:alteracoes_emendas_individuais&amp;media=impositivo:sucesso_ao_trocar_gnd.png"><draw:frame draw:style-name="mediacenter" draw:name="15" text:anchor-type="paragraph" draw:z-index="15" svg:width="17.197916666667cm" style:rel-width="100%" svg:height="1.4989009938838cm" style:rel-height="scale"><draw:image xlink:href="Pictures/610d8e475917e00e59e84dfd3129c244.png" xlink:type="simple" xlink:show="embed" xlink:actuate="onLoad"/></draw:frame></draw:a></text:p>
      <text:p text:style-name="Text_20_body">Caso usuário não possua permissão o sistema emitirá uma mensagem de erro por falta de permissão:</text:p>
      <text:p text:style-name="Text_20_body"><draw:a xlink:type="simple" xlink:href="https://www2.orcamento.gov.br/proxy/0e19b79c/https/intrasof/siopdoc/lib/exe/detail.php?id=impositivo:alteracoes_emendas_individuais&amp;media=impositivo:falta_de_permissao_para_trocar_gnd.png"><draw:frame draw:style-name="mediacenter" draw:name="16" text:anchor-type="paragraph" draw:z-index="16" svg:width="10.583333333333cm" svg:height="1.5341932841933cm"><draw:image xlink:href="Pictures/d9e46e45a259c30021dcfd1da4cb708d.png" xlink:type="simple" xlink:show="embed" xlink:actuate="onLoad"/></draw:frame></draw:a></text:p>
      <text:p text:style-name="Text_20_body">É importante verificar no histórico o código de 6 algarismos do pedido gerado:</text:p>
      <text:p text:style-name="Text_20_body"><draw:a xlink:type="simple" xlink:href="https://www2.orcamento.gov.br/proxy/0e19b79c/https/intrasof/siopdoc/lib/exe/detail.php?id=impositivo:alteracoes_emendas_individuais&amp;media=impositivo:hitorico_do_pedido.png"><draw:frame draw:style-name="mediacenter" draw:name="17" text:anchor-type="paragraph" draw:z-index="17" svg:width="26.458333333333cm" style:rel-width="100%" svg:height="12.580019740553cm" style:rel-height="scale"><draw:image xlink:href="Pictures/954bd6034301fad57679fc95473a6fca.png" xlink:type="simple" xlink:show="embed" xlink:actuate="onLoad"/></draw:frame></draw:a></text:p>
      <text:p text:style-name="Text_20_body">O código do pedido pode ser visto na coluna “Código”:</text:p>
      <text:p text:style-name="Text_20_body"><draw:a xlink:type="simple" xlink:href="https://www2.orcamento.gov.br/proxy/0e19b79c/https/intrasof/siopdoc/lib/exe/detail.php?id=impositivo:alteracoes_emendas_individuais&amp;media=impositivo:hitorico_do_pedido_-_detalhes.png"><draw:frame draw:style-name="mediacenter" draw:name="18" text:anchor-type="paragraph" draw:z-index="18" svg:width="26.458333333333cm" style:rel-width="100%" svg:height="9.4829529444914cm" style:rel-height="scale"><draw:image xlink:href="Pictures/e019106bdf3ca1c9639680288856f0d6.png" xlink:type="simple" xlink:show="embed" xlink:actuate="onLoad"/></draw:frame></draw:a></text:p>
      <text:p text:style-name="Text_20_body"><text:span text:style-name="Source_20_Text">  </text:span></text:p>
      <text:p text:style-name="Text_20_body"><text:span text:style-name="Strong_20_Emphasis">A alteração de GND exige a publicação de um ato formal para sua efetivação</text:span>. Assim, a alteração <text:span text:style-name="Strong_20_Emphasis">não é consumada de imediato</text:span>, ficando sob dependência de um processo de tramitação que é iniciado no setorial (Unidade Orçamentária/Órgão Setorial) e termina com a efetivação do crédito pela SOF. Desta forma, o processo de tramitação e a efetivação se realizará no módulo de Alterações Orçamentárias do SIOP;</text:p>
      <text:p text:style-name="Text_20_body">As trocas de Grupo de Natureza de Despesa geram pedidos do tipo 186 (para maiores informações sobre o tipo de crédito clique <text:a xlink:type="simple" xlink:href="https://intrasof.sof.intra/siopdoc/doku.php/alteracoes_orcamentarias:tipos_2021#section186" text:style-name="Internet_20_link" text:visited-style-name="Visited_20_Internet_20_Link">aqui</text:a>);</text:p>
      <text:p text:style-name="Text_20_body">O momento em que o pedido é criado varia de acordo com o perfil do usuário que realizou a alteração.</text:p>
      <table:table table:style-name="Table">
        <table:table-column/>
        <table:table-column/>
        <table:table-row>
          <table:table-cell office:value-type="string" table:style-name="tablecell">
            <text:p text:style-name="tablealigncenter">  PERFIL DO USUÁRIO  </text:p>
          </table:table-cell>
          <table:table-cell office:value-type="string" table:style-name="tablecell">
            <text:p text:style-name="tablealigncenter">  MOMENTO EM QUE O PEDIDO É CRIADO  </text:p>
          </table:table-cell>
        </table:table-row>
        <table:table-row>
          <table:table-cell office:value-type="string" table:style-name="tablecell">
            <text:p text:style-name="tablealignleft"><text:span text:style-name="Emphasis">SOF</text:span> </text:p>
          </table:table-cell>
          <table:table-cell office:value-type="string" table:style-name="tablecell">
            <text:p text:style-name="tablealignleft">9300 (Alterações Orçamentárias - Órgão Central)</text:p>
          </table:table-cell>
        </table:table-row>
        <table:table-row>
          <table:table-cell office:value-type="string" table:style-name="tablecell">
            <text:p text:style-name="tablealignleft"><text:span text:style-name="Emphasis">Órgão Setorial (OS)</text:span> </text:p>
          </table:table-cell>
          <table:table-cell office:value-type="string" table:style-name="tablecell">
            <text:p text:style-name="tablealignleft">9200 (Alterações Orçamentárias - Órgão Setorial)</text:p>
          </table:table-cell>
        </table:table-row>
        <table:table-row>
          <table:table-cell office:value-type="string" table:style-name="tablecell">
            <text:p text:style-name="tablealignleft"><text:span text:style-name="Emphasis">Unidade Orçamentária (UO)</text:span> <text:line-break/> <text:line-break/>Parlamentar</text:p>
          </table:table-cell>
          <table:table-cell office:value-type="string" table:style-name="tablecell">
            <text:p text:style-name="tablealignleft">9100 (Alterações Orçamentárias - Unidade Orçamentária)</text:p>
          </table:table-cell>
        </table:table-row>
      </table:table>
      <text:p text:style-name="Text_20_body"><text:span text:style-name="Emphasis">Obs.: caso o usuário possua mais de um perfil, o pedido é criado no maior momento</text:span></text:p>
      <text:p text:style-name="Text_20_body">Conforme dito acima, o acompanhamento e a tramitação do pedido se dará no módulo de Alterações Orçamentárias. Para maiores informações sobre o módulo de Alterações Orçamentárias clique <text:a xlink:type="simple" xlink:href="https://intrasof.sof.intra/siopdoc/doku.php/alteracoes_orcamentarias:alteracoes_orcamentarias" text:style-name="Internet_20_link" text:visited-style-name="Visited_20_Internet_20_Link">aqui</text:a></text:p>
      <text:p text:style-name="Text_20_body"><draw:a xlink:type="simple" xlink:href="https://www2.orcamento.gov.br/proxy/0e19b79c/https/intrasof/siopdoc/lib/exe/detail.php?id=impositivo:alteracoes_emendas_individuais&amp;media=alteracoes_orcamentarias:impositivo:gnd01.png"><draw:frame draw:style-name="mediacenter" draw:name="19" text:anchor-type="paragraph" draw:z-index="19" svg:width="26.458333333333cm" style:rel-width="100%" svg:height="14.771079673423cm" style:rel-height="scale"><draw:image xlink:href="Pictures/9466f3c20458d9c268d5cafa1f5460d9.png" xlink:type="simple" xlink:show="embed" xlink:actuate="onLoad"/></draw:frame></draw:a></text:p>
      <text:p text:style-name="Text_20_body"><text:span text:style-name="Source_20_Text">  </text:span>Quando o beneficiário, ou o grupo de beneficiários, inclui programação com parte bloqueada e parte desbloqueada, <text:span text:style-name="Strong_20_Emphasis">o sistema criará dois pedidos</text:span>, ao invés de um. <text:span text:style-name="Strong_20_Emphasis">Ambos precisam ser tramitados para a correta conclusão do processo</text:span>  (a mensagem só apresenta um dos pedidos).</text:p>
      <text:p text:style-name="Text_20_body">Assim, ao acessar o módulo de alterações orçamentárias do SIOP tradicional para dar continuidade ao processo, recomendamos pesquisar pelos pedidos em aberto do tipo 183 (a ou b, dependendo do órgão), para encontrar facilmente todos os que foram criados.</text:p>
      <text:p text:style-name="Text_20_body">Ao acessar tais pedidos, o usuário deve complementar as informações necessárias, verificar e enviar o(s) pedido(s) para o próximo momento.</text:p>
      <text:p text:style-name="Text_20_body">Para maiores detalhes sobre o processo de tramitação e efetivação de pedidos de crédito em geral, acesse <text:a xlink:type="simple" xlink:href="https://intrasof.sof.intra/siopdoc/doku.php/alteracoes_orcamentarias:manual_alteracoes_orcamentarias" text:style-name="Internet_20_link" text:visited-style-name="Visited_20_Internet_20_Link">Pedidos de Alterações Orçamentárias</text:a>.</text:p>
      <text:p text:style-name="Text_20_body"><text:span text:style-name="Source_20_Text">  </text:span>Enquanto não for realizada a efetivação da troca de Grupo de Natureza de Despesa no módulo de Alterações Orçamentárias no SIOP, a emenda objeto da alteração permanecerá na cor cinza, indicando que não será permitida nenhuma outra alteração no(s) beneficiário(s) envolvido(s).</text:p>
      <text:p text:style-name="Text_20_body"><draw:a xlink:type="simple" xlink:href="https://www2.orcamento.gov.br/proxy/0e19b79c/https/intrasof/siopdoc/lib/exe/detail.php?id=impositivo:alteracoes_emendas_individuais&amp;media=alteracoes_orcamentarias:impositivo:gnd0a.png"><draw:frame draw:style-name="mediacenter" draw:name="20" text:anchor-type="paragraph" draw:z-index="20" svg:width="26.458333333333cm" style:rel-width="100%" svg:height="13.691567206593cm" style:rel-height="scale"><draw:image xlink:href="Pictures/73e0762c1b1e3f0fd9686f5526a91674.png" xlink:type="simple" xlink:show="embed" xlink:actuate="onLoad"/></draw:frame></draw:a></text:p>
      <text:p text:style-name="Text_20_body">Com a efetivação feita no módulo de Alterações Orçamentárias no SIOP, consequentemente a mudança de GND de fato ocorrerá no Orçamento Impositivo como se verifica na continuidade do exemplo.</text:p>
      <text:p text:style-name="Text_20_body"><draw:a xlink:type="simple" xlink:href="https://www2.orcamento.gov.br/proxy/0e19b79c/https/intrasof/siopdoc/lib/exe/detail.php?id=impositivo:alteracoes_emendas_individuais&amp;media=alteracoes_orcamentarias:impositivo:gnd02.png"><draw:frame draw:style-name="mediacenter" draw:name="21" text:anchor-type="paragraph" draw:z-index="21" svg:width="26.458333333333cm" style:rel-width="100%" svg:height="12.888208762887cm" style:rel-height="scale"><draw:image xlink:href="Pictures/2b2de32007c1a7d98e3371bcb8113961.png" xlink:type="simple" xlink:show="embed" xlink:actuate="onLoad"/></draw:frame></draw:a></text:p>
      <text:h text:style-name="Heading_20_2" text:outline-level="2"><text:bookmark-start text:name="__RefHeading___mudanca_de_funcional_programatica_7"/><text:bookmark-start text:name="mudanca_de_funcional_programatica"/>3. Mudança de Funcional Programática<text:bookmark-end text:name="__RefHeading___mudanca_de_funcional_programatica_7"/><text:bookmark-end text:name="mudanca_de_funcional_programatica"/></text:h>
      <text:p text:style-name="Text_20_body">A solicitação para alteração orçamentária em <text:span text:style-name="Strong_20_Emphasis">emenda com impedimento</text:span>, associada ao tipo de crédito 183, é realizada na tela <text:span text:style-name="Strong_20_Emphasis">Saneamento de Impedimentos</text:span>, tal qual os remanejamentos para saneamento de impedimentos, detalhado no item 8 deste Manual.</text:p>
      <text:p text:style-name="Text_20_body">Há duas formas de alterações possíveis:</text:p>
      <text:list text:style-name="List_20_1" text:continue-numbering="false">
        <text:list-item>
          <text:p text:style-name="List_20_1_Content_First"> remanejamento entre emendas do mesmo autor, para casos de anulação parcial ou total da emenda, ou</text:p>
        </text:list-item>
        <text:list-item>
          <text:p text:style-name="List_20_1_Content_Last"> remanejamento para uma única programação constante da LOA, para casos de anulação total da emenda.</text:p>
        </text:list-item>
      </text:list>
      <text:p text:style-name="Text_20_body"><text:span text:style-name="Strong_20_Emphasis">Atenção</text:span>! As formas de remanejamento, entre emendas do mesmo autor ou para uma única programação constante da LOA, são mutuamente excludentes: a seleção de uma “bloqueia” a outra. Sendo assim, após salvar, a forma de remanejamento somente pode ser modificada se o usuário desfizer os ajustes realizados (tópico 3.3).</text:p>
      <text:p text:style-name="Text_20_body">Além dos doze tipos de impedimentos elencados na <text:a xlink:type="simple" xlink:href="https://www.gov.br/economia/pt-br/assuntos/plataforma-mais-brasil/legislacao-geral/portarias/portaria-interministerial-me-segov-pr-no-6-145-de-24-de-maio-de-2021" text:style-name="Internet_20_link" text:visited-style-name="Visited_20_Internet_20_Link">Portaria</text:a> Interministerial, recorda-se que a <text:span text:style-name="Strong_20_Emphasis">existência de saldo a indicar também representa impedimento</text:span>  de ordem técnica à execução das emendas.</text:p>
      <text:h text:style-name="Heading_20_3" text:outline-level="3"><text:bookmark-start text:name="__RefHeading___acessando_a_tela_de_alteracoes_8"/><text:bookmark-start text:name="acessando_a_tela_de_alteracoes"/>3.1 Acessando a tela de alterações<text:bookmark-end text:name="__RefHeading___acessando_a_tela_de_alteracoes_8"/><text:bookmark-end text:name="acessando_a_tela_de_alteracoes"/></text:h>
      <text:p text:style-name="Text_20_body">A partir da página inicial do SIOP, após efetuado o login, o usuário deverá acessar o menu Saneamento de Impedimentos:</text:p>
      <text:p text:style-name="Text_20_body"><draw:a xlink:type="simple" xlink:href="https://www2.orcamento.gov.br/proxy/0e19b79c/https/intrasof/siopdoc/lib/exe/detail.php?id=impositivo:alteracoes_emendas_individuais&amp;media=impositivo:acesso_tela_saneamento.png"><draw:frame draw:style-name="mediacenter" draw:name="22" text:anchor-type="paragraph" draw:z-index="22" svg:width="15.875cm" svg:height="8.7056451612903cm"><draw:image xlink:href="Pictures/c048b4a41cffdbb4aeb0c46a84be871a.png" xlink:type="simple" xlink:show="embed" xlink:actuate="onLoad"/></draw:frame></draw:a></text:p>
      <text:p text:style-name="Text_20_body">Ao abrir o menu, o usuário deverá digitar o nome ou código do parlamentar. Será exibida uma lista de emendas nas quais há saldo a indicar ou beneficiários com impedimento.</text:p>
      <text:p text:style-name="Text_20_body"><draw:a xlink:type="simple" xlink:href="https://www2.orcamento.gov.br/proxy/0e19b79c/https/intrasof/siopdoc/lib/exe/detail.php?id=impositivo:alteracoes_emendas_individuais&amp;media=impositivo:acesso_emendas_tela_saneamento.png"><draw:frame draw:style-name="mediacenter" draw:name="23" text:anchor-type="paragraph" draw:z-index="23" svg:width="17.039166666667cm" style:rel-width="100%" svg:height="3.889375cm" style:rel-height="scale"><draw:image xlink:href="Pictures/dfc72a6499fba2ec32f4c2731ec087a3.png" xlink:type="simple" xlink:show="embed" xlink:actuate="onLoad"/></draw:frame></draw:a></text:p>
      <text:h text:style-name="Heading_20_3" text:outline-level="3"><text:bookmark-start text:name="__RefHeading___formas_de_alteracao_9"/><text:bookmark-start text:name="formas_de_alteracao"/>3.2 Formas de alteração<text:bookmark-end text:name="__RefHeading___formas_de_alteracao_9"/><text:bookmark-end text:name="formas_de_alteracao"/></text:h>
      <text:h text:style-name="Heading_20_4" text:outline-level="4"><text:bookmark-start text:name="__RefHeading___remanejamento_para_programacao_existente_na_loa_10"/><text:bookmark-start text:name="remanejamento_para_programacao_existente_na_loa"/>3.2.1. Remanejamento para programação existente na LOA<text:bookmark-end text:name="__RefHeading___remanejamento_para_programacao_existente_na_loa_10"/><text:bookmark-end text:name="remanejamento_para_programacao_existente_na_loa"/></text:h>
      <text:p text:style-name="Text_20_body">O remanejamento para programação existente na LOA só é possível quando há impedimento no valor total da emenda. Ao clicar na emenda, será exibida a tela com o detalhamento dos beneficiários. Para abrir a janela de alteração para a Nova Programação, deve-se clicar nas setas ao lado da funcional. </text:p>
      <text:p text:style-name="Text_20_body">Essas setas não são exibidas quando o impedimento incide apenas sobre parte do valor da emenda.</text:p>
      <text:p text:style-name="Text_20_body"><draw:frame draw:style-name="mediacenter" draw:name="24" text:anchor-type="paragraph" draw:z-index="24" svg:width="15.875cm" svg:height="7.5838082901554cm"><draw:image xlink:href="Pictures/832e8d3f367e536aeb9478029d065429.png" xlink:type="simple" xlink:show="embed" xlink:actuate="onLoad"/></draw:frame></text:p>
      <text:p text:style-name="Text_20_body">Na janela Nova Programação, o usuário deve preencher os campos com os dados da programação de destino e clicar na funcional que aparecerá. </text:p>
      <text:p text:style-name="Text_20_body"><draw:frame draw:style-name="mediacenter" draw:name="25" text:anchor-type="paragraph" draw:z-index="25" svg:width="15.875cm" svg:height="6.90002593361cm"><draw:image xlink:href="Pictures/1382bc3b32e172942e0c03c93b6b87c8.png" xlink:type="simple" xlink:show="embed" xlink:actuate="onLoad"/></draw:frame></text:p>
      <text:p text:style-name="Text_20_body">Digitada a programação, e ajustado o IDUSO, clicar em <text:span text:style-name="Strong_20_Emphasis">Salvar.</text:span></text:p>
      <text:h text:style-name="Heading_20_4" text:outline-level="4"><text:bookmark-start text:name="__RefHeading___remanejamento_entre_emendas_do_autor_11"/><text:bookmark-start text:name="remanejamento_entre_emendas_do_autor"/>3.2.2. Remanejamento entre emendas do autor<text:bookmark-end text:name="__RefHeading___remanejamento_entre_emendas_do_autor_11"/><text:bookmark-end text:name="remanejamento_entre_emendas_do_autor"/></text:h>
      <text:p text:style-name="Text_20_body">Ao clicar na emenda, será exibida a tela com o detalhamento dos beneficiários.</text:p>
      <text:p text:style-name="Text_20_body"><draw:a xlink:type="simple" xlink:href="https://www2.orcamento.gov.br/proxy/0e19b79c/https/intrasof/siopdoc/lib/exe/detail.php?id=impositivo:alteracoes_emendas_individuais&amp;media=impositivo:beneficiarios_com_impedimento_tela_saneamento.png"><draw:frame draw:style-name="mediacenter" draw:name="26" text:anchor-type="paragraph" draw:z-index="26" svg:width="17.039166666667cm" style:rel-width="100%" svg:height="7.1966666666667cm" style:rel-height="scale"><draw:image xlink:href="Pictures/33633b2a04df0c11beb7ae5d73b677a3.png" xlink:type="simple" xlink:show="embed" xlink:actuate="onLoad"/></draw:frame></draw:a></text:p>
      <text:p text:style-name="Text_20_body">O ícone <draw:a xlink:type="simple" xlink:href="https://www2.orcamento.gov.br/proxy/0e19b79c/https/intrasof/siopdoc/lib/exe/detail.php?id=impositivo:alteracoes_emendas_individuais&amp;media=impositivo:icone_saneamento.png"><draw:frame draw:style-name="mediacenter" draw:name="27" text:anchor-type="paragraph" draw:z-index="27" svg:width="0.47625cm" svg:height="0.68791666666667cm"><draw:image xlink:href="Pictures/6a2a74ed97eb5f9c4247c90f037fa22d.png" xlink:type="simple" xlink:show="embed" xlink:actuate="onLoad"/></draw:frame></draw:a>“Sanar Impedimento”, na coluna Ações, no canto direito da tela, dá acesso à janela onde será realizado o ajuste.</text:p>
      <text:p text:style-name="Text_20_body"><draw:a xlink:type="simple" xlink:href="https://www2.orcamento.gov.br/proxy/0e19b79c/https/intrasof/siopdoc/lib/exe/detail.php?id=impositivo:alteracoes_emendas_individuais&amp;media=impositivo:sanar_impedimento_tela_saneamento.jpg"><draw:frame draw:style-name="mediacenter" draw:name="sanar_impedimento_tela_saneamento.jpg Legend" text:anchor-type="paragraph" draw:z-index="0" svg:width="15.875cm"><draw:text-box><text:p text:style-name="legendcenter"><draw:frame draw:style-name="mediacenter" draw:name="sanar_impedimento_tela_saneamento.jpg" text:anchor-type="paragraph" draw:z-index="28" svg:width="15.875cm" svg:height="6.4651554404145cm"><draw:image xlink:href="Pictures/ce963c45e91d2ffcc14836875b9661d0.jpg" xlink:type="simple" xlink:show="embed" xlink:actuate="onLoad"/></draw:frame>sanar_impedimento_tela_saneamento.jpg</text:p></draw:text-box></draw:frame></draw:a></text:p>
      <text:p text:style-name="Text_20_body">Ao clicar no ícone, o sistema exibirá uma primeira janela solicitando que o usuário escolha o tipo de saneamento: remanejamento via alteração de programação orçamentária ou via ajuste de beneficiário/valor, tal qual ocorrido no período de saneamento de impedimentos. No entanto, a opção Via Ajuste de Benificiário/Valor não estará disponível, pois é funcionalidade apenas do período de saneamento. Assim, o usuário deve clicar em Via Alteração de Programa Orçamentária.</text:p>
      <text:p text:style-name="Text_20_body"><draw:a xlink:type="simple" xlink:href="https://www2.orcamento.gov.br/proxy/0e19b79c/https/intrasof/siopdoc/lib/exe/detail.php?id=impositivo:alteracoes_emendas_individuais&amp;media=impositivo:janela_duas_vias_tela_saneamento.png"><draw:frame draw:style-name="mediacenter" draw:name="29" text:anchor-type="paragraph" draw:z-index="29" svg:width="17.039166666667cm" style:rel-width="100%" svg:height="2.7252083333333cm" style:rel-height="scale"><draw:image xlink:href="Pictures/6b2ce822f7270f1d87145de60118c83b.png" xlink:type="simple" xlink:show="embed" xlink:actuate="onLoad"/></draw:frame></draw:a></text:p>
      <text:p text:style-name="Text_20_body">Ao clicar no botão, será aberta uma janela intitulada “Transferir Recurso para Sanar Impedimentos”:</text:p>
      <text:p text:style-name="Text_20_body"><draw:a xlink:type="simple" xlink:href="https://www2.orcamento.gov.br/proxy/0e19b79c/https/intrasof/siopdoc/lib/exe/detail.php?id=impositivo:alteracoes_emendas_individuais&amp;media=impositivo:janela_transferir_recurso_sanar_tela_saneamento.jpg"><draw:frame draw:style-name="mediacenter" draw:name="janela_transferir_recurso_sanar_tela_saneamento.jpg Legend" text:anchor-type="paragraph" draw:z-index="0" svg:width="15.875cm"><draw:text-box><text:p text:style-name="legendcenter"><draw:frame draw:style-name="mediacenter" draw:name="janela_transferir_recurso_sanar_tela_saneamento.jpg" text:anchor-type="paragraph" draw:z-index="30" svg:width="15.875cm" svg:height="13.163431677019cm"><draw:image xlink:href="Pictures/900a2995ed9b94aeba49710c92ad8419.jpg" xlink:type="simple" xlink:show="embed" xlink:actuate="onLoad"/></draw:frame>janela_transferir_recurso_sanar_tela_saneamento.jpg</text:p></draw:text-box></draw:frame></draw:a></text:p>
      <text:p text:style-name="Text_20_body">A tela contém as seguintes informações:</text:p>
      <text:list text:style-name="List_20_1" text:continue-numbering="false">
        <text:list-item>
          <text:p text:style-name="List_20_1_Content_First"> Funcional: exibe a emenda e a funcional programática atual</text:p>
        </text:list-item>
        <text:list-item>
          <text:p text:style-name="List_20_1_Content"> Funcional nova: exibe os campos relativos à funcional-programática de destino do remanejamento: Esfera, Unidade Orçamentária, Função, Subfunção, Programa, Ação e Localizador</text:p>
        </text:list-item>
        <text:list-item>
          <text:p text:style-name="List_20_1_Content"> GND: exibe o GND selecionado</text:p>
        </text:list-item>
        <text:list-item>
          <text:p text:style-name="List_20_1_Content"> IDUSO: exibe o IDUSO selecionado</text:p>
        </text:list-item>
        <text:list-item>
          <text:p text:style-name="List_20_1_Content"> Modalidade: exibe a Modalidade de Aplicação selecionada</text:p>
        </text:list-item>
        <text:list-item>
          <text:p text:style-name="List_20_1_Content"> Beneficiário: exibe o beneficiário da emenda (em caso de saldo a indicar, este campo apresentará o código “00000000000000”)</text:p>
        </text:list-item>
        <text:list-item>
          <text:p text:style-name="List_20_1_Content"> Valor: exibe o valor a ser remanejado</text:p>
        </text:list-item>
        <text:list-item>
          <text:p text:style-name="List_20_1_Content_Last"> Adicionar justificativa: exibe uma caixa de texto onde o usuário pode justificar o remanejamento (opcional)</text:p>
        </text:list-item>
      </text:list>
      <text:p text:style-name="Text_20_body">No remanejamento entre emendas, o usuário deve utilizar o campo <text:span text:style-name="Strong_20_Emphasis">Funcional</text:span> e selecionar a emenda de destino desejada, dentre as opções apresentadas na lista.</text:p>
      <text:p text:style-name="Text_20_body"><draw:a xlink:type="simple" xlink:href="https://www2.orcamento.gov.br/proxy/39596282/https/intrasof/siopdoc/lib/exe/detail.php?id=impositivo:alteracoes_emendas_individuais&amp;media=impositivo:remanejamento_entre_emendas.png"><draw:frame draw:style-name="mediacenter" draw:name="31" text:anchor-type="paragraph" draw:z-index="31" svg:width="15.875cm" svg:height="12.727568740955cm"><draw:image xlink:href="Pictures/b0203ed1d6859b1b6b6f75638d0baf9d.png" xlink:type="simple" xlink:show="embed" xlink:actuate="onLoad"/></draw:frame></draw:a></text:p>
      <text:p text:style-name="Text_20_body">Selecionada a emenda de destino e ajustado os demais parâmetros (GND, IDUSO, Modalidade e Valor), clicar em Incluir Valor Remanejado, no canto inferior da janela. O valor a ser remanejado pode ser <text:span text:style-name="Strong_20_Emphasis">parte ou a totalidade do valor</text:span> impedido. É opcional a adição de justificativa para o remanejamento desejado.</text:p>
      <text:p text:style-name="Text_20_body">Não se deve alterar o beneficiário neste momento da solicitação de remanejamento, já que essa movimentação derruba o beneficiário. Após ato formal do Poder Executivo (Portaria) efetivando as alterações orçamentárias, o SIOP será aberto para as novas indicações nos saldos remanejados.</text:p>
      <text:p text:style-name="Text_20_body">O resultado será a inserção da nova programação e parâmetros no campo Destino (PARA). O valor a ser remanejado aparecerá na coluna Valor Ajustado. Simultaneamente, o campo Valor será atualizado com o saldo restante.</text:p>
      <text:p text:style-name="Text_20_body"><draw:a xlink:type="simple" xlink:href="https://www2.orcamento.gov.br/proxy/39596282/https/intrasof/siopdoc/lib/exe/detail.php?id=impositivo:alteracoes_emendas_individuais&amp;media=impositivo:remanejamento_destino_para.png"><draw:frame draw:style-name="mediacenter" draw:name="FIG Legend" text:anchor-type="paragraph" draw:z-index="0" svg:width="15.875cm"><draw:text-box><text:p text:style-name="legendcenter"><draw:frame draw:style-name="mediacenter" draw:name="FIG" text:anchor-type="paragraph" draw:z-index="32" svg:width="15.875cm" svg:height="13.710227272727cm"><draw:image xlink:href="Pictures/31cb5669045ed8210583760706b30aa0.png" xlink:type="simple" xlink:show="embed" xlink:actuate="onLoad"/></draw:frame>FIG</text:p></draw:text-box></draw:frame></draw:a></text:p>
      <text:p text:style-name="Text_20_body">Antes de salvar, caso seja necessário <text:span text:style-name="Strong_20_Emphasis">corrigir algum item</text:span>, basta abrir novamente a janela Transferir Recurso para Sanar Impedimentos e clicar no ícone da <text:span text:style-name="Strong_20_Emphasis">lixeira</text:span>. As informações inseridas no campo Destino (PARA) serão apagadas e o usuário poderá refazer a operação.</text:p>
      <text:p text:style-name="Text_20_body"><draw:a xlink:type="simple" xlink:href="https://www2.orcamento.gov.br/proxy/39596282/https/intrasof/siopdoc/lib/exe/detail.php?id=impositivo:alteracoes_emendas_individuais&amp;media=impositivo:remanejamento_lixeira.png.jpg"><draw:frame draw:style-name="mediacenter" draw:name="remanejamento_lixeira.png.jpg Legend" text:anchor-type="paragraph" draw:z-index="0" svg:width="15.875cm"><draw:text-box><text:p text:style-name="legendcenter"><draw:frame draw:style-name="mediacenter" draw:name="remanejamento_lixeira.png.jpg" text:anchor-type="paragraph" draw:z-index="33" svg:width="15.875cm" svg:height="2.2394200626959cm"><draw:image xlink:href="Pictures/aaad890e65f66f9c0ddc87c2667f2769.jpg" xlink:type="simple" xlink:show="embed" xlink:actuate="onLoad"/></draw:frame>remanejamento_lixeira.png.jpg</text:p></draw:text-box></draw:frame></draw:a></text:p>
      <text:p text:style-name="Text_20_body">Concluída a inclusão dos valores de remanejamento, o usuário deve rever os ajustes salvos. Caso as informações tenham sido corretamente adicionadas, o usuário deve clicar no botão <text:span text:style-name="Strong_20_Emphasis">Salvar</text:span>. Em seguida, a tela é fechada e os valores da tela de detalhamento dos impedimentos da emenda são atualizados.</text:p>
      <text:p text:style-name="Text_20_body"><draw:a xlink:type="simple" xlink:href="https://www2.orcamento.gov.br/proxy/39596282/https/intrasof/siopdoc/lib/exe/detail.php?id=impositivo:alteracoes_emendas_individuais&amp;media=impositivo:remanejamento_salvo_com_sucesso.png"><draw:frame draw:style-name="mediacenter" draw:name="34" text:anchor-type="paragraph" draw:z-index="34" svg:width="15.875cm" svg:height="12.347222222222cm"><draw:image xlink:href="Pictures/4d60854ec5bdd1cbb53fecafd659ec9e.png" xlink:type="simple" xlink:show="embed" xlink:actuate="onLoad"/></draw:frame></draw:a></text:p>
      <text:h text:style-name="Heading_20_3" text:outline-level="3"><text:bookmark-start text:name="__RefHeading___desfazer_todos_ajustes_12"/><text:bookmark-start text:name="desfazer_todos_ajustes"/>3.3 Desfazer todos ajustes<text:bookmark-end text:name="__RefHeading___desfazer_todos_ajustes_12"/><text:bookmark-end text:name="desfazer_todos_ajustes"/></text:h>
      <text:p text:style-name="Text_20_body"><text:span text:style-name="Strong_20_Emphasis">Para corrigir a solicitação de remanejamento já salva, o usuário deve clicar em “Desfazer todos Ajustes”</text:span>, na página da emenda. Todas as linhas de programação retornarão ao estágio inicial.</text:p>
      <text:p text:style-name="Text_20_body"><draw:a xlink:type="simple" xlink:href="https://www2.orcamento.gov.br/proxy/0e19b79c/https/intrasof/siopdoc/lib/exe/detail.php?id=impositivo:alteracoes_emendas_individuais&amp;media=impositivo:desfazer_todos_ajustes_1.jpg"><draw:frame draw:style-name="mediacenter" draw:name="desfazer_todos_ajustes_1.jpg Legend" text:anchor-type="paragraph" draw:z-index="0" svg:width="15.875cm"><draw:text-box><text:p text:style-name="legendcenter"><draw:frame draw:style-name="mediacenter" draw:name="desfazer_todos_ajustes_1.jpg" text:anchor-type="paragraph" draw:z-index="35" svg:width="15.875cm" svg:height="8.6232891360137cm"><draw:image xlink:href="Pictures/1f3b624326d3f7225b89e7b51c3b3442.jpg" xlink:type="simple" xlink:show="embed" xlink:actuate="onLoad"/></draw:frame>desfazer_todos_ajustes_1.jpg</text:p></draw:text-box></draw:frame></draw:a></text:p>
      <text:h text:style-name="Heading_20_3" text:outline-level="3"><text:bookmark-start text:name="__RefHeading___internalizar_13"/><text:bookmark-start text:name="internalizar"/>3.4 Internalizar<text:bookmark-end text:name="__RefHeading___internalizar_13"/><text:bookmark-end text:name="internalizar"/></text:h>
      <text:p text:style-name="Text_20_body">Após salvar, o usuário deve efetuar a internalização das solicitações de remanejamento, clicando em <text:span text:style-name="Strong_20_Emphasis">Internalizar</text:span>.</text:p>
      <text:p text:style-name="Text_20_body"><draw:a xlink:type="simple" xlink:href="https://www2.orcamento.gov.br/proxy/0e19b79c/https/intrasof/siopdoc/lib/exe/detail.php?id=impositivo:alteracoes_emendas_individuais&amp;media=impositivo:remanejamento_internalizar.png"><draw:frame draw:style-name="mediacenter" draw:name="36" text:anchor-type="paragraph" draw:z-index="36" svg:width="15.875cm" svg:height="7.03212890625cm"><draw:image xlink:href="Pictures/195ccf1d88d331152bd9e2dbfabb1718.png" xlink:type="simple" xlink:show="embed" xlink:actuate="onLoad"/></draw:frame></draw:a></text:p>
      <text:p text:style-name="Text_20_body"><text:span text:style-name="Strong_20_Emphasis">Atenção</text:span>! Após internalizar o pedido, o crédito é encaminhado à SOF e o usuário não poderá realizar novos ajustes na emenda.</text:p>
      <text:p text:style-name="Text_20_body">Durante o processo de internalização, o sistema efetuará algumas validações e exibirá ao usuário a mensagem de que está internalizando as operações. É necessário que o usuário aguarde o final do processamento para verificar se há a necessidade de algum ajuste.</text:p>
      <text:p text:style-name="Text_20_body"><draw:a xlink:type="simple" xlink:href="https://www2.orcamento.gov.br/proxy/0e19b79c/https/intrasof/siopdoc/lib/exe/detail.php?id=impositivo:alteracoes_emendas_individuais&amp;media=impositivo:remanejamento_internalizando.png"><draw:frame draw:style-name="mediacenter" draw:name="37" text:anchor-type="paragraph" draw:z-index="37" svg:width="15.875cm" svg:height="7.03212890625cm"><draw:image xlink:href="Pictures/a7b1bbcad1de9ce498723296d00a177b.png" xlink:type="simple" xlink:show="embed" xlink:actuate="onLoad"/></draw:frame></draw:a></text:p>
      <text:p text:style-name="Text_20_body">A seguir tem-se alguns exemplos de validações.</text:p>
      <text:h text:style-name="Heading_20_4" text:outline-level="4"><text:bookmark-start text:name="__RefHeading___remanejamento_para_gnds_nao_permitidos_14"/><text:bookmark-start text:name="remanejamento_para_gnds_nao_permitidos"/>Remanejamento para GNDs não permitidos<text:bookmark-end text:name="__RefHeading___remanejamento_para_gnds_nao_permitidos_14"/><text:bookmark-end text:name="remanejamento_para_gnds_nao_permitidos"/></text:h>
      <text:p text:style-name="Text_20_body">Caso o usuário esteja remanejando para uma ação que não permita o GND informado, o sistema exibirá erro na validação.</text:p>
      <text:p text:style-name="Text_20_body"><draw:a xlink:type="simple" xlink:href="https://www2.orcamento.gov.br/proxy/0e19b79c/https/intrasof/siopdoc/lib/exe/detail.php?id=impositivo:alteracoes_emendas_individuais&amp;media=impositivo:covid:erro_por_indicacao_em_gnd_nao_permitido.png"><draw:frame draw:style-name="mediacenter" draw:name="38" text:anchor-type="paragraph" draw:z-index="38" svg:width="15.875cm" svg:height="7.7010638297872cm"><draw:image xlink:href="Pictures/a14a2100bce66a32ea5edf36d61bdbe2.png" xlink:type="simple" xlink:show="embed" xlink:actuate="onLoad"/></draw:frame></draw:a></text:p>
      <text:h text:style-name="Heading_20_4" text:outline-level="4"><text:bookmark-start text:name="__RefHeading___remanejamento_que_implica_reducao_de_valores_destinados_a_acoes_e_servicos_publicos_de_saude_15"/><text:bookmark-start text:name="remanejamento_que_implica_reducao_de_valores_destinados_a_acoes_e_servicos_publicos_de_saude"/>Remanejamento que implica redução de valores destinados a Ações e Serviços Públicos de Saúde<text:bookmark-end text:name="__RefHeading___remanejamento_que_implica_reducao_de_valores_destinados_a_acoes_e_servicos_publicos_de_saude_15"/><text:bookmark-end text:name="remanejamento_que_implica_reducao_de_valores_destinados_a_acoes_e_servicos_publicos_de_saude"/></text:h>
      <text:p text:style-name="Text_20_body">Caso a operação que o usuário esteja tentando fazer implique redução de valores destinados a Ações e Serviços Públicos de Saúde, o sistema exibirá erro na validação.</text:p>
      <text:p text:style-name="Text_20_body"><draw:a xlink:type="simple" xlink:href="https://www2.orcamento.gov.br/proxy/0e19b79c/https/intrasof/siopdoc/lib/exe/detail.php?id=impositivo:alteracoes_emendas_individuais&amp;media=impositivo:covid:erro_tentar_reduzir_valor_na_saude.png"><draw:frame draw:style-name="mediacenter" draw:name="39" text:anchor-type="paragraph" draw:z-index="39" svg:width="15.875cm" svg:height="8.9389288738357cm"><draw:image xlink:href="Pictures/f2a9c1cc6ea9d6efd75fc23ec377aa5b.png" xlink:type="simple" xlink:show="embed" xlink:actuate="onLoad"/></draw:frame></draw:a></text:p>
      <text:h text:style-name="Heading_20_3" text:outline-level="3"><text:bookmark-start text:name="__RefHeading___sucesso_na_internalizacao_16"/><text:bookmark-start text:name="sucesso_na_internalizacao"/>3.5 Sucesso na internalização<text:bookmark-end text:name="__RefHeading___sucesso_na_internalizacao_16"/><text:bookmark-end text:name="sucesso_na_internalizacao"/></text:h>
      <text:p text:style-name="Text_20_body">Ajustadas as operações apontadas na fase de validação, caso haja, o sistema exibirá a mensagem de que o pedido foi internalizado com sucesso.</text:p>
      <text:p text:style-name="Text_20_body"><draw:a xlink:type="simple" xlink:href="https://www2.orcamento.gov.br/proxy/0e19b79c/https/intrasof/siopdoc/lib/exe/detail.php?id=impositivo:alteracoes_emendas_individuais&amp;media=impositivo:covid:pedidos_internalizados_com_sucesso.png"><draw:frame draw:style-name="mediacenter" draw:name="40" text:anchor-type="paragraph" draw:z-index="40" svg:width="15.875cm" svg:height="7.7284409515718cm"><draw:image xlink:href="Pictures/b5ced8ae1e93c22e306cdfb02cb87663.png" xlink:type="simple" xlink:show="embed" xlink:actuate="onLoad"/></draw:frame></draw:a></text:p>
      <text:p text:style-name="Text_20_body">A internalização do pedido implica o envio do crédito à SOF. <text:span text:style-name="Strong_20_Emphasis">A participação do autor no processo termina neste ponto</text:span>. A partir de então, cabem ao Órgão Setorial e à SOF a análise dos pedidos de crédito, diferentemente do período saneador, no qual as solicitações de remanejamento são enviadas diretamente à SOF. Em seguida, é elaborado o ato do Poder Executivo (Portaria) que determina a efetivação dos créditos no SIOP. Após efetivados os créditos, o SIOP será aberto para indicação de beneficiários nos saldos remanejados. </text:p>
      <text:h text:style-name="Heading_20_2" text:outline-level="2"><text:bookmark-start text:name="__RefHeading___erro_ao_enviar_pedido_para_o_modulo_de_alteracoes_orcamentariasa_funcional_de_origem_ou_destino_nao_encontrada_no_momento_lei_17"/><text:bookmark-start text:name="erro_ao_enviar_pedido_para_o_modulo_de_alteracoes_orcamentariasa_funcional_de_origem_ou_destino_nao_encontrada_no_momento_lei"/>4. Erro ao enviar pedido para o módulo de alterações orçamentárias: A funcional de origem ou destino não encontrada no momento LEI<text:bookmark-end text:name="__RefHeading___erro_ao_enviar_pedido_para_o_modulo_de_alteracoes_orcamentariasa_funcional_de_origem_ou_destino_nao_encontrada_no_momento_lei_17"/><text:bookmark-end text:name="erro_ao_enviar_pedido_para_o_modulo_de_alteracoes_orcamentariasa_funcional_de_origem_ou_destino_nao_encontrada_no_momento_lei"/></text:h>
      <text:p text:style-name="Text_20_body">Caso o usuário se depare com essa mensagem, favor consultar nossa <text:a xlink:type="simple" xlink:href="https://intrasof.sof.intra/siopdoc/doku.php/faq:orcamento_impositivo#mensagem_erro_ao_enviar_pedido_para_o_modulo_de_alteracoes_orcamentariasa_funcional_de_origem_ou_destino_nao_encontrada_no_momento_lei" text:style-name="Internet_20_link" text:visited-style-name="Visited_20_Internet_20_Link">FAQ</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impositivo:alteracoes_emendas_individuais</dc:title>
  </office:meta>
</office:document-meta>
</file>