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41bf3c7afd46f23f9a5e5bcf4f427338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impositivo:alterando_emendas_individuais"/><text:bookmark-start text:name="__RefHeading___alteracoes_que_nao_dependem_de_ato_normativo_1"/><text:bookmark-start text:name="alteracoes_que_nao_dependem_de_ato_normativo"/>Alterações que não dependem de ato normativo<text:bookmark-end text:name="__RefHeading___alteracoes_que_nao_dependem_de_ato_normativo_1"/><text:bookmark-end text:name="alteracoes_que_nao_dependem_de_ato_normativo"/></text:h>
      <text:p text:style-name="Text_20_body">Há alterações em emendas individuais que <text:span text:style-name="Strong_20_Emphasis">não</text:span> dependem de ato normativo:</text:p>
      <text:list text:style-name="List_20_1" text:continue-numbering="false">
        <text:list-item>
          <text:p text:style-name="List_20_1_Content_First"> edição de beneficiários e </text:p>
        </text:list-item>
        <text:list-item>
          <text:p text:style-name="List_20_1_Content_Last"> ajustes em seus valores. </text:p>
        </text:list-item>
      </text:list>
      <text:p text:style-name="Text_20_body">Essas alterações podem ser realizadas <text:span text:style-name="Strong_20_Emphasis">a qualquer tempo por meio de solicitação formal ao Órgão Setorial</text:span> ao qual a emenda está vinculada, ao longo do exercício financeiro. No entanto, é necessário observar junto ao Órgão quão avançada está a análise do plano de trabalho do beneficiário indicado e sua execução orçamentária.    </text:p>
      <text:p text:style-name="Text_20_body">Recomenda-se <text:span text:style-name="Strong_20_Emphasis">zelar pelo planejamento do destino das emendas, de modo a evitar alterações excessivas</text:span> de beneficiários e consequente análises desperdiçadas de planos de trabalho pelo Órgão.</text:p>
      <text:p text:style-name="Text_20_body">Na janela de crédito para saneamento de impedimentos, as alterações em beneficiários e valores também podem ser realizadas pelo autor da emenda diretamente no SIOP. As instruções para essa situação estão no tópico Saneamento de Impedimentos (INSERIR WIKI).</text:p>
      <text:h text:style-name="Heading_20_1" text:outline-level="1"><text:bookmark-start text:name="__RefHeading___alteracoes_que_dependem_de_portaria_do_ministerio_da_economia_2"/><text:bookmark-start text:name="alteracoes_que_dependem_de_portaria_do_ministerio_da_economia"/>Alterações que dependem de Portaria do Ministério da Economia<text:bookmark-end text:name="__RefHeading___alteracoes_que_dependem_de_portaria_do_ministerio_da_economia_2"/><text:bookmark-end text:name="alteracoes_que_dependem_de_portaria_do_ministerio_da_economia"/></text:h>
      <text:p text:style-name="Text_20_body">As alterações em emendas individuais que dependem de Portaria do Ministério da Economia para sua efetivação no SIOP são: </text:p>
      <text:list text:style-name="List_20_1" text:continue-numbering="false">
        <text:list-item>
          <text:p text:style-name="List_20_1_Content_First"> Alteração de Grupo de Natureza de Despesa (GND)</text:p>
        </text:list-item>
        <text:list-item>
          <text:p text:style-name="List_20_1_Content"> Alteração de programação orçamentária em emendas com impedimento (Saneamento de Impedimentos)</text:p>
        </text:list-item>
        <text:list-item>
          <text:p text:style-name="List_20_1_Content_Last"> Alteração de Fonte de Recursos concomitante à alteração de programação</text:p>
        </text:list-item>
      </text:list>
      <text:p text:style-name="Text_20_body">Por dependerem de ato formal, os pedidos para essas alterações são organizados pela SOF em janelas de crédito. Os períodos e regras de cada janela são normatizadas em Portaria SOF todo início de exercício financeiro. Exceto o primeiro período de saneamento de impedimentos de cada ano, normatizado na LDO. </text:p>
      <text:p text:style-name="Text_20_body">Tecnicamente, o primeiro período de saneamento de impedimentos de cada ano gera o tipo de crédito 184; já os demais, o tipo de crédito 183.</text:p>
      <text:p text:style-name="Text_20_body">A alteração de fonte de recursos só deve ser realizada caso exista incompatibilidade da programação orçamentária de destino com a fonte original. O SIOP emitirá alerta quando detectar essa incompatibilidade. Assim, é alteração vinculada às janelas de crédito de alteração de programação, seja em emendas com ou sem impedimento. </text:p>
      <text:p text:style-name="Text_20_body">Neste tópico, tratar-se-á dos casos com impedimentos, já que alterações em emendas sem impedimento dependem de Projeto de Lei para efetivação no SIOP, conforme detalhado em INSERIR WIKI. </text:p>
      <text:h text:style-name="Heading_20_2" text:outline-level="2"><text:bookmark-start text:name="__RefHeading___alteracao_de_gnd_3"/><text:bookmark-start text:name="alteracao_de_gnd"/>Alteração de GND<text:bookmark-end text:name="__RefHeading___alteracao_de_gnd_3"/><text:bookmark-end text:name="alteracao_de_gnd"/></text:h>
      <text:p text:style-name="Text_20_body">O procedimento inicial para solicitação de uma alteração de GND ocorre mediante acesso à tela Emendas, disponível no menu do SIOP na opção “Alterações Orçamentárias » Emendas Individuais » Emendas”:</text:p>
      <text:p text:style-name="Text_20_body"><draw:frame draw:style-name="mediacenter" draw:name="0" text:anchor-type="paragraph" draw:z-index="0" svg:width="15.875cm" svg:height="6.3203522920204cm"><draw:image xlink:href="Pictures/41bf3c7afd46f23f9a5e5bcf4f427338.png" xlink:type="simple" xlink:show="embed" xlink:actuate="onLoad"/></draw:frame></text:p>
      <text:h text:style-name="Heading_20_2" text:outline-level="2"><text:bookmark-start text:name="__RefHeading___alteracao_de_programacao_orcamentaria_em_emendas_com_impedimento_saneamento_4"/><text:bookmark-start text:name="alteracao_de_programacao_orcamentaria_em_emendas_com_impedimento_saneamento"/>Alteração de Programação Orçamentária em emendas com impedimento (Saneamento)<text:bookmark-end text:name="__RefHeading___alteracao_de_programacao_orcamentaria_em_emendas_com_impedimento_saneamento_4"/><text:bookmark-end text:name="alteracao_de_programacao_orcamentaria_em_emendas_com_impedimento_saneamento"/></text:h>
      <text:p text:style-name="Text_20_body">Os impedimentos técnicos são registrados pelo Órgão Setorial no Módulo Emendas Individuais do SIOP, na linha do beneficiário. Para saneá-los, o autor contará com janelas de crédito ao longo do ano. O primeiro período de saneamento ocorre em função de cronograma determinado pela LDO (tipo de crédito 184). As demais decorrem de autorização da LOA para alterações orçamentárias (tipo de crédito 183) e tem cronograma definido por portaria da SOF. </text:p>
      <text:p text:style-name="Text_20_body"><text:span text:style-name="Emphasis">INSERIR CRONOGRAMA??</text:span></text:p>
      <text:p text:style-name="Text_20_body">As medidas saneadoras são realizadas na Tela Saneamento e o usuário deve estar conectado com o perfil Parlamentar. As seguintes medidas são possíveis: </text:p>
      <text:list text:style-name="List_20_1" text:continue-numbering="false">
        <text:list-item>
          <text:p text:style-name="List_20_1_Content_First"> remanejamento entre emendas do mesmo autor, para casos de impedimento parcial ou total da emenda; ou</text:p>
        </text:list-item>
        <text:list-item>
          <text:p text:style-name="List_20_1_Content"> remanejamento para uma única programação constantes da LOA, somente para casos de impedimento total da emenda; e</text:p>
        </text:list-item>
        <text:list-item>
          <text:p text:style-name="List_20_1_Content_Last"> ajustes em beneficiários e valores.</text:p>
        </text:list-item>
      </text:list>
      <text:p text:style-name="Text_20_body">&lt;WRAP center round important 60%&gt;
A opção por remanejamento entre emendas do mesmo autor ou para uma única programação são mutuamente excludentes. Portanto, a seleção de uma forma de saneamento “bloqueia” a outra. Sendo assim, uma vez cadastrada, uma forma de saneamento somente pode ser modificada se o usuário desfizer os ajustes realizados.
&lt;/WRAP&gt;</text:p>
      <text:p text:style-name="Text_20_body">A Tela Saneamento apresenta apenas as emendas que contém impedimento, incluindo a existência de saldo a indicar, já que a não indicação é impedimento. </text:p>
      <text:p text:style-name="Text_20_body"><text:span text:style-name="Emphasis">INSERIR IMAGEM</text:span></text:p>
      <text:p text:style-name="Text_20_body">Os tipos de impedimentos são os seguintes:</text:p>
      <text:p text:style-name="Text_20_body">I - incompatibilidade do objeto proposto com a finalidade da ação orçamentária;
II - incompatibilidade do objeto proposto com o programa do órgão ou entidade executora
III - falta de razoabilidade do valor proposto, incompatibilidade do valor proposto com o cronograma de execução do projeto ou proposta de valor que impeça a conclusão de uma etapa útil do projeto
IV - ausência de pertinência temática entre o objeto proposto e a finalidade institucional da entidade beneficiária
V - omissão ou erro na indicação de beneficiário pelo autor da emenda
VI - não apresentação de proposta ou plano de trabalho ou apresentação fora dos prazos previstos
VII - não realização de complementação ou ajustes solicitados em proposta ou plano de trabalho, bem como realização de complementação ou ajustes fora dos prazos previstos
VIII - desistência da proposta pelo proponente
IX - reprovação da proposta ou plano de trabalho
X - valor priorizado insuficiente para a execução orçamentária da proposta ou plano de trabalho
XI - não indicação de instituição financeira para recebimento e movimentação de recursos de transferências especiais pelo ente federado beneficiário na Plataforma Brasil
XII - outras razões de ordem técnica devidamente justificadas</text:p>
      <text:h text:style-name="Heading_20_4" text:outline-level="4"><text:bookmark-start text:name="__RefHeading___video_tutorial_-_saneamento_5"/><text:bookmark-start text:name="video_tutorial_-_saneamento"/>Vídeo tutorial - Saneamento<text:bookmark-end text:name="__RefHeading___video_tutorial_-_saneamento_5"/><text:bookmark-end text:name="video_tutorial_-_saneamento"/></text:h>
      <text:p text:style-name="Text_20_body"> - Via alteração de programação</text:p>
      <text:p text:style-name="Text_20_body"> - Via ajuste de beneficiário/valor </text:p>
      <text:h text:style-name="Heading_20_4" text:outline-level="4"><text:bookmark-start text:name="__RefHeading___passo_a_passo_-_saneamento_6"/><text:bookmark-start text:name="passo_a_passo_-_saneamento"/>Passo a passo - Saneamento<text:bookmark-end text:name="__RefHeading___passo_a_passo_-_saneamento_6"/><text:bookmark-end text:name="passo_a_passo_-_saneamento"/></text:h>
      <text:p text:style-name="Text_20_body"><text:span text:style-name="Emphasis">INSERIR IMAGENS DO TÓPICO SANEAMENTO</text:span></text:p>
      <text:h text:style-name="Heading_20_2" text:outline-level="2"><text:bookmark-start text:name="__RefHeading___alteracao_de_fonte_de_recursos_7"/><text:bookmark-start text:name="alteracao_de_fonte_de_recursos"/>Alteração de Fonte de Recursos<text:bookmark-end text:name="__RefHeading___alteracao_de_fonte_de_recursos_7"/><text:bookmark-end text:name="alteracao_de_fonte_de_recursos"/></text:h>
      <text:p text:style-name="Text_20_body">A fonte de recursos é componente da programação financeira que possui a finalidade precípua de identificar o destino dos recursos arrecadados </text:p>
      <text:p text:style-name="Text_20_body">Tem como objetivo assegurar que determinadas receitas sejam direcionadas para financiar atividades (despesas) do governo em conformidade com leis que regem o tema.</text:p>
      <text:p text:style-name="Text_20_body">. Há fontes vinculadas e não vinculadas:</text:p>
      <text:list text:style-name="Numbering_20_1" text:continue-numbering="false">
        <text:list-item>
          <text:p text:style-name="Numbering_20_1_Content_First"> Fontes vinculadas: devem atender a finalidades específicas estabelecidas pela norma, com alocação direcionada; </text:p>
        </text:list-item>
        <text:list-item>
          <text:p text:style-name="Numbering_20_1_Content_Last"> Fontes não vinculadas: podem ter alocação livre, para atender a quaisquer finalidades dentro do âmbito de competências dos órgãos ou entidades.</text:p>
        </text:list-item>
      </text:list>
      <text:p text:style-name="Text_20_body">Para mais informações sobre esse componente acesse o Manual Técnico do Orçamento em <text:a xlink:type="simple" xlink:href="https://www1.siop.planejamento.gov.br/mto/doku.php" text:style-name="Internet_20_link" text:visited-style-name="Visited_20_Internet_20_Link">https://www1.siop.planejamento.gov.br/mto/doku.php</text:a></text:p>
      <text:p text:style-name="Text_20_body">Nas alterações de programação orçamentária (remanejamentos) das emendas individuais, o SIOP repetirá automaticamente a fonte utilizada pela programação (funcional) de origem na programação de destino selecionada. </text:p>
      <text:p text:style-name="Text_20_body">No entanto, a funcional de destino selecionada pode ser incompatível com a regra de uso da fonte de origem. Nesse caso, o sistema emitirá alerta e impedirá o prosseguimento dessa operação. </text:p>
      <text:p text:style-name="Text_20_body">Orienta-se o autor da emenda a selecionar outra programação de destino adequada à fonte original. </text:p>
      <text:p text:style-name="Text_20_body">Alternativamente, optando por manter a programação de destino, é possível solicitar o remanejamento concomitante à troca de fontes (carona), de modo que programação e fonte orçamentária fiquem compatíveis. </text:p>
      <text:p text:style-name="Text_20_body">FIGURA DE/PARA DA TROCA DE FONTES</text:p>
      <text:p text:style-name="Text_20_body">ATENÇÃO:</text:p>
      <text:p text:style-name="Text_20_body">Somente poderá ser efetuado remanejamento com troca de fontes quando o SIOP emitir alerta impeditivo informando que a programação de destino é incompatível com a fonte de origem. Caso contrário, o pedido será cancelado.</text:p>
      <text:p text:style-name="Text_20_body">As emendas individuais da Lei Orçamentária Anual de 2022 possuem as seguintes fontes alocadas: </text:p>
      <text:p text:style-name="Text_20_body">Fonte	Tipo	Regra
100	Livre aplicação	
188	Livre aplicação	
113	Aplicação vinculada	Usada somente na UO xx e ações XXX
151	Aplicação vinculada	Usada somente em programações da Seguridade Social
153	Aplicação vinculada	Usada somente em atividades-fim da Seguridade Social</text:p>
      <text:h text:style-name="Heading_20_1" text:outline-level="1"><text:bookmark-start text:name="__RefHeading___alteracoes_que_dependem_de_projeto_de_lei_8"/><text:bookmark-start text:name="alteracoes_que_dependem_de_projeto_de_lei"/>Alterações que dependem de Projeto de Lei<text:bookmark-end text:name="__RefHeading___alteracoes_que_dependem_de_projeto_de_lei_8"/><text:bookmark-end text:name="alteracoes_que_dependem_de_projeto_de_lei"/></text:h>
      <text:h text:style-name="Heading_20_2" text:outline-level="2"><text:bookmark-start text:name="__RefHeading___alteracao_de_programacao_orcamentaria_em_emendas_sem_impedimento_9"/><text:bookmark-start text:name="alteracao_de_programacao_orcamentaria_em_emendas_sem_impedimento"/>Alteração de Programação Orçamentária em emendas sem impedimento<text:bookmark-end text:name="__RefHeading___alteracao_de_programacao_orcamentaria_em_emendas_sem_impedimento_9"/><text:bookmark-end text:name="alteracao_de_programacao_orcamentaria_em_emendas_sem_impedimento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69-12-31T21::00:00</meta:creation-date>
    <dc:creator>Generated</dc:creator>
    <dc:date>1969-12-31T21::00:00</dc:date>
    <dc:language>en-US</dc:language>
    <meta:editing-cycles>1</meta:editing-cycles>
    <meta:editing-duration>PT0S</meta:editing-duration>
    <dc:title>impositivo:alterando_emendas_individuais</dc:title>
  </office:meta>
</office:document-meta>
</file>