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fa92962d6277d83f3d89b66199c8863.png"/>
  <manifest:file-entry manifest:media-type="image/png" manifest:full-path="Pictures/208cedd98815f59aa064d33312b612ad.png"/>
  <manifest:file-entry manifest:media-type="image/png" manifest:full-path="Pictures/58a8efcfa89000501cd5f4f9792f258a.png"/>
  <manifest:file-entry manifest:media-type="image/png" manifest:full-path="Pictures/f6cd49577f5edd51722e03690fef17c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mpositivo:envio_alertas"/><text:bookmark-start text:name="__RefHeading___envio_de_alertas_sobre_quebra_de_regra_do_minimo_da_saude_1"/><text:bookmark-start text:name="envio_de_alertas_sobre_quebra_de_regra_do_minimo_da_saude"/>Envio de alertas sobre quebra de regra do mínimo da saúde<text:bookmark-end text:name="__RefHeading___envio_de_alertas_sobre_quebra_de_regra_do_minimo_da_saude_1"/><text:bookmark-end text:name="envio_de_alertas_sobre_quebra_de_regra_do_minimo_da_saude"/></text:h>
      <text:h text:style-name="Heading_20_2" text:outline-level="2"><text:bookmark-start text:name="__RefHeading___perfis_e_permissoes_necessarias_2"/><text:bookmark-start text:name="perfis_e_permissoes_necessarias"/>1. Perfis e permissões necessárias<text:bookmark-end text:name="__RefHeading___perfis_e_permissoes_necessarias_2"/><text:bookmark-end text:name="perfis_e_permissoes_necessarias"/></text:h>
      <text:p text:style-name="Text_20_body">Para acesso às funcionalidades relacionadas ao envio de alertas, o usuário conectado deve possuir um perfil correspondente ao de um gestor do Módulo de Orçamento Impositivo ou de um usuário da Secretaria de Governo responsável pelo relacionamento com o Congresso Nacional.</text:p>
      <text:h text:style-name="Heading_20_2" text:outline-level="2"><text:bookmark-start text:name="__RefHeading___como_enviar_um_alerta_3"/><text:bookmark-start text:name="como_enviar_um_alerta"/>2. Como enviar um alerta<text:bookmark-end text:name="__RefHeading___como_enviar_um_alerta_3"/><text:bookmark-end text:name="como_enviar_um_alerta"/></text:h>
      <text:p text:style-name="Text_20_body">&lt;font 12pt/inherit;;black;;inherit&gt;A funcionalidade de envio de alertas de não atendimento do limite mínimo da saúde, está disponível na página de gerenciamento do impositivo (Alterações Orçamentárias &gt; Orçamento Impositivo &gt; Gerenciamento​, figura abaixo):&lt;/font&gt;</text:p>
      <text:p text:style-name="Text_20_body"><draw:frame draw:style-name="mediacenter" draw:name="Figura 1 - Menu Gerenciamento Legend" text:anchor-type="paragraph" draw:z-index="0" svg:width="10.583333333333cm"><draw:text-box><text:p text:style-name="legendcenter"><draw:frame draw:style-name="mediacenter" draw:name="Figura 1 - Menu Gerenciamento" text:anchor-type="paragraph" draw:z-index="0" svg:width="10.583333333333cm" svg:height="6.1493374108053cm"><draw:image xlink:href="Pictures/afa92962d6277d83f3d89b66199c8863.png" xlink:type="simple" xlink:show="embed" xlink:actuate="onLoad"/></draw:frame>Figura 1 - Menu Gerenciamento</text:p></draw:text-box></draw:frame></text:p>
      <text:h text:style-name="Heading_20_3" text:outline-level="3"><text:bookmark-start text:name="__RefHeading___selecao_de_parlamentares_que_nao_atenderam_o_limite_minimo_da_saude_4"/><text:bookmark-start text:name="selecao_de_parlamentares_que_nao_atenderam_o_limite_minimo_da_saude"/>2.1 Seleção de parlamentares que não atenderam o limite mínimo da saúde<text:bookmark-end text:name="__RefHeading___selecao_de_parlamentares_que_nao_atenderam_o_limite_minimo_da_saude_4"/><text:bookmark-end text:name="selecao_de_parlamentares_que_nao_atenderam_o_limite_minimo_da_saude"/></text:h>
      <text:p text:style-name="Text_20_body">&lt;font 12pt/inherit;;black;;inherit&gt;Esse alerta é emitido para os parlamentares que não atenderam o limite mínimo da saúde, portanto, para a emissão do alerta é necessário acessar a lista de parlamentares nessa situação.&lt;/font&gt;</text:p>
      <text:p text:style-name="Text_20_body">&lt;font 12pt/inherit;;black;;inherit&gt;Para acesso a essa lista de parlamentares, na tela de gerenciamento, clique no link da coluna <text:span text:style-name="Strong_20_Emphasis">“Não aceitos”</text:span>, na primeira linha da tabela <text:span text:style-name="Strong_20_Emphasis">“Últimos bloqueios”</text:span> (imagem abaixo). Essa tabela exibe a lista das execuções dos desbloqueios realizados até o momento.&lt;/font&gt;</text:p>
      <text:p text:style-name="Text_20_body"><draw:frame draw:style-name="mediacenter" draw:name="1" text:anchor-type="paragraph" draw:z-index="1" svg:width="13.229166666667cm" svg:height="13.587172465636cm"><draw:image xlink:href="Pictures/208cedd98815f59aa064d33312b612ad.png" xlink:type="simple" xlink:show="embed" xlink:actuate="onLoad"/></draw:frame></text:p>
      <text:p text:style-name="Text_20_body">&lt;font 12pt/inherit;;black;;inherit&gt;Na lista com os nomes dos parlamentares, selecione os checkbox dos parlamentares para os quais deseja enviar a mensagem. Clicando no checkbox da primeira linha, todos da lista são selecionados.&lt;/font&gt;</text:p>
      <text:p text:style-name="Text_20_body"><draw:frame draw:style-name="mediacenter" draw:name="2" text:anchor-type="paragraph" draw:z-index="2" svg:width="18.520833333333cm" style:rel-width="100%" svg:height="11.01450617284cm" style:rel-height="scale"><draw:image xlink:href="Pictures/58a8efcfa89000501cd5f4f9792f258a.png" xlink:type="simple" xlink:show="embed" xlink:actuate="onLoad"/></draw:frame></text:p>
      <text:p text:style-name="Text_20_body">&lt;font 12pt/inherit;;black;;inherit&gt;Clique no botão “Alerta”, no alto da página, e será apresentada a caixa de envio da mensagem, já com os endereços dos parlamentares selecionados no campo “Para”. Preencha os campos “Assunto” e “Texto”, clique em “Enviar Email”. Vai enviar este e-mail para todos os selecionados.&lt;/font&gt;</text:p>
      <text:p text:style-name="Text_20_body"><draw:frame draw:style-name="mediacenter" draw:name="3" text:anchor-type="paragraph" draw:z-index="3" svg:width="18.520833333333cm" style:rel-width="100%" svg:height="8.9658650116369cm" style:rel-height="scale"><draw:image xlink:href="Pictures/f6cd49577f5edd51722e03690fef17cd.png" xlink:type="simple" xlink:show="embed" xlink:actuate="onLoad"/></draw:frame></text:p>
      <text:p text:style-name="Text_20_body">&lt;font 12pt/inherit;;black;;inherit&gt;​&lt;/font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impositivo:envio_alertas</dc:title>
  </office:meta>
</office:document-meta>
</file>