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8eeb4bc1d040640eaa6cc57e5604f8.png"/>
  <manifest:file-entry manifest:media-type="image/png" manifest:full-path="Pictures/2680b4f9d87684dab88e173c083431ae.png"/>
  <manifest:file-entry manifest:media-type="image/png" manifest:full-path="Pictures/d5c3de581bf69d1d2f4fa2b77448c805.png"/>
  <manifest:file-entry manifest:media-type="image/png" manifest:full-path="Pictures/9d39405c1c64b6c3bdafe94503655cbe.png"/>
  <manifest:file-entry manifest:media-type="image/png" manifest:full-path="Pictures/b5068b70f9d018c4572eb2acbb8c54df.png"/>
  <manifest:file-entry manifest:media-type="image/png" manifest:full-path="Pictures/53bc7651d5e56a821971343b984d711b.png"/>
  <manifest:file-entry manifest:media-type="image/png" manifest:full-path="Pictures/031d506acb15b6e51a4f7f2e1987fc2a.png"/>
  <manifest:file-entry manifest:media-type="image/png" manifest:full-path="Pictures/21cc6ec9b850211c97080aff147999c4.png"/>
  <manifest:file-entry manifest:media-type="image/png" manifest:full-path="Pictures/acd75b25410b72aea431060171acbdb5.png"/>
  <manifest:file-entry manifest:media-type="image/png" manifest:full-path="Pictures/de45e988880a3c4d9cf12bcac6cc146d.png"/>
  <manifest:file-entry manifest:media-type="image/png" manifest:full-path="Pictures/f147c8ca553afeb0e69228f4fed89e46.png"/>
  <manifest:file-entry manifest:media-type="image/png" manifest:full-path="Pictures/5d2f75794012e3ceec001151281d3468.png"/>
  <manifest:file-entry manifest:media-type="image/png" manifest:full-path="Pictures/3afe76bda8c7cc84aa602eea61259ab6.png"/>
  <manifest:file-entry manifest:media-type="image/png" manifest:full-path="Pictures/97f2d59e3879e6814514752331cb3b21.png"/>
  <manifest:file-entry manifest:media-type="image/png" manifest:full-path="Pictures/7942a0b579cc1416e3252526be0a8994.png"/>
  <manifest:file-entry manifest:media-type="image/png" manifest:full-path="Pictures/b6f4f5905da51dd8c45c87fdb6c841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sitivo:indicacao_beneficiarios"/><text:bookmark-start text:name="__RefHeading___indicacao_e_edicao_ajuste_de_beneficiarios_objetos_1"/><text:bookmark-start text:name="indicacao_e_edicao_ajuste_de_beneficiarios_objetos"/>Indicação e Edição/Ajuste de Beneficiários/Objetos<text:bookmark-end text:name="__RefHeading___indicacao_e_edicao_ajuste_de_beneficiarios_objetos_1"/><text:bookmark-end text:name="indicacao_e_edicao_ajuste_de_beneficiarios_objetos"/></text:h>
      <text:h text:style-name="Heading_20_4" text:outline-level="4"><text:bookmark-start text:name="__RefHeading___video_tutorial_-_indicacao_de_beneficiario_2"/><text:bookmark-start text:name="video_tutorial_-_indicacao_de_beneficiario"/>Vídeo tutorial - Indicação de Beneficiário<text:bookmark-end text:name="__RefHeading___video_tutorial_-_indicacao_de_beneficiario_2"/><text:bookmark-end text:name="video_tutorial_-_indicacao_de_beneficiario"/></text:h>
      <text:p text:style-name="Text_20_body"><text:a xlink:type="simple" xlink:href="https://intrasof.sof.intra/siopdoc/doku.php/impositivo:rp6_indicacao_de_beneficiario_3.mp4" text:style-name="Internet_20_link" text:visited-style-name="Visited_20_Internet_20_Link">rp6_indicacao_de_beneficiario_3.mp4</text:a></text:p>
      <text:p text:style-name="Text_20_body">Para acessar a página de detalhamento de emendas e realizar a indicação ou edição de beneficiários, siga as instruções disponíveis no tópico <text:span text:style-name="Strong_20_Emphasis"><text:a xlink:type="simple" xlink:href="https://intrasof.sof.intra/siopdoc/doku.php/impositivo:pesquisa_emendas" text:style-name="Internet_20_link" text:visited-style-name="Visited_20_Internet_20_Link">Pesquisa de emendas individuais</text:a></text:span> .</text:p>
      <text:p text:style-name="Text_20_body">Uma vez na página de detalhamento de uma emenda, Ao clicar na funcional de uma emenda, o usuário é levado à sua página de detalhamento, onde será possível indicar os seus beneficiários, editá-los e lançar impedimentos à sua execução.</text:p>
      <text:p text:style-name="Text_20_body">O dado apresentado no “Valor” da emenda mostra quanto foi atribuído na LOA e quanto já foi programado naquela linha de dotação por meio dos beneficiários indicados. Por exemplo, se uma linha apresenta valor “300.000 / 200.000”, isto significa que aquela linha de dotação possui valor de 300.000 indicados na LOA e 200.000 lançados nos beneficiários.</text:p>
      <text:p text:style-name="Text_20_body">No exemplo apresentado, percebe-se que o detalhamento da emenda está dividido em duas linhas. Isto ocorre porque a emenda possui detalhamento em dois GNDs (grupo de natureza de despesa) diferentes. Para cada novo par “GND/modalidade de aplicação”, uma nova linha é apresentada na emenda.</text:p>
      <text:h text:style-name="Heading_20_2" text:outline-level="2"><text:bookmark-start text:name="__RefHeading___indicacao_de_beneficiario_3"/><text:bookmark-start text:name="indicacao_de_beneficiario"/>1. Indicação de Beneficiário<text:bookmark-end text:name="__RefHeading___indicacao_de_beneficiario_3"/><text:bookmark-end text:name="indicacao_de_beneficiario"/></text:h>
      <text:p text:style-name="Text_20_body">A indicação de beneficiário se dá pela tela de Emendas. Para isso faz-se necessário a escolha da emenda na qual se dará a indicação dos beneficiários.</text:p>
      <text:p text:style-name="Text_20_body">Após a escolha da emenda o sistema exibirá a seguinte tela:</text:p>
      <text:p text:style-name="Text_20_body"><draw:frame draw:style-name="media" draw:name="0" text:anchor-type="as-char" draw:z-index="0" svg:width="31.115cm" style:rel-width="100%" svg:height="12.356041666667cm" style:rel-height="scale"><draw:image xlink:href="Pictures/078eeb4bc1d040640eaa6cc57e5604f8.png" xlink:type="simple" xlink:show="embed" xlink:actuate="onLoad"/></draw:frame></text:p>
      <text:p text:style-name="Text_20_body">Nessa tela serão exibidas aos usuários algumas informações, além de ser permitido também a execução de algumas operações:</text:p>
      <text:list text:style-name="Numbering_20_1" text:continue-numbering="false">
        <text:list-item>
          <text:p text:style-name="Numbering_20_1_Content_First"> Botão que permitirá ao usuário voltar à tela de listagem de emendas do autor</text:p>
        </text:list-item>
        <text:list-item>
          <text:p text:style-name="Numbering_20_1_Content"> Botão que exibe o histórico da emenda</text:p>
        </text:list-item>
        <text:list-item>
          <text:p text:style-name="Numbering_20_1_Content"> Campo que indica o número da emenda</text:p>
        </text:list-item>
        <text:list-item>
          <text:p text:style-name="Numbering_20_1_Content"> Campo que indica o exercício ao qual se refere as informações da emenda. Isso é importante, pois um mesmo parlamentar pode possuir emendas em mais de um exercício</text:p>
        </text:list-item>
        <text:list-item>
          <text:p text:style-name="Numbering_20_1_Content"> Campo que exibe informações da funcional ao qual se deu a emenda</text:p>
        </text:list-item>
        <text:list-item>
          <text:p text:style-name="Numbering_20_1_Content"> Tabela que exibe informações a respeito da emenda</text:p>
        </text:list-item>
        <text:list-item>
          <text:p text:style-name="Numbering_20_1_Content_Last"> Ícone que irá permitir a indicação de beneficiário</text:p>
        </text:list-item>
      </text:list>
      <text:p text:style-name="Text_20_body">Conforme figura acima, item 7, para indicar um novo beneficiário para a emenda há que proceder com um clique no sinal de “+” à direita da linha de detalhamento da emenda.</text:p>
      <text:p text:style-name="Text_20_body">Na janela para cadastramento de beneficiários faz-se necessário digitar o CNPJ ou o Nome do Beneficiário desejado no campo “Beneficiário”.</text:p>
      <text:p text:style-name="Text_20_body"><draw:frame draw:style-name="mediacenter" draw:name="1" text:anchor-type="paragraph" draw:z-index="1" svg:width="18.520833333333cm" style:rel-width="100%" svg:height="4.5090538490709cm" style:rel-height="scale"><draw:image xlink:href="Pictures/2680b4f9d87684dab88e173c083431ae.png" xlink:type="simple" xlink:show="embed" xlink:actuate="onLoad"/></draw:frame></text:p>
      <text:p text:style-name="Text_20_body">À medida em que os dados forem sendo digitados, uma lista com as pessoas jurídicas que se encaixam nos dados vai sendo apresentada. Basta selecionar o beneficiário desejado para que o sistema preencha os campos de CNPJ e Nome do Beneficiário automaticamente.</text:p>
      <text:p text:style-name="Text_20_body"><draw:frame draw:style-name="mediacenter" draw:name="2" text:anchor-type="paragraph" draw:z-index="2" svg:width="23.309791666667cm" style:rel-width="100%" svg:height="11.006666666667cm" style:rel-height="scale"><draw:image xlink:href="Pictures/d5c3de581bf69d1d2f4fa2b77448c805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Atenção:</text:span> <text:line-break/> <text:line-break/>Caso o beneficiário não seja encontrado na lista há que proceder com a abertura de chamados, <text:a xlink:type="simple" xlink:href="https://portaldeservicos.economia.gov.br/" text:style-name="Internet_20_link" text:visited-style-name="Visited_20_Internet_20_Link">por meio do portal de serviços</text:a>, solicitando essa inclusão.</text:p>
          </table:table-cell>
        </table:table-row>
      </table:table>
      <text:p text:style-name="Text_20_body">Depois basta preencher o valor a ser atribuído a este beneficiário, preencher a Justificativa quando for o caso, e clicar em “Adicionar”.</text:p>
      <text:p text:style-name="Text_20_body"><draw:frame draw:style-name="mediacenter" draw:name="3" text:anchor-type="paragraph" draw:z-index="3" svg:width="15.954375cm" svg:height="9.6308333333333cm"><draw:image xlink:href="Pictures/9d39405c1c64b6c3bdafe94503655cbe.png" xlink:type="simple" xlink:show="embed" xlink:actuate="onLoad"/></draw:frame></text:p>
      <text:p text:style-name="Text_20_body">À medida em que novos beneficiários são cadastrados, a página de detalhamento da emenda vai sendo atualizada.</text:p>
      <text:p text:style-name="Text_20_body"><draw:frame draw:style-name="mediacenter" draw:name="4" text:anchor-type="paragraph" draw:z-index="4" svg:width="39.078958333333cm" style:rel-width="100%" svg:height="10.530416666667cm" style:rel-height="scale"><draw:image xlink:href="Pictures/b5068b70f9d018c4572eb2acbb8c54df.png" xlink:type="simple" xlink:show="embed" xlink:actuate="onLoad"/></draw:frame></text:p>
      <text:h text:style-name="Heading_20_2" text:outline-level="2"><text:bookmark-start text:name="__RefHeading___beneficiario_nao_encontrado_4"/><text:bookmark-start text:name="beneficiario_nao_encontrado"/>2. Beneficiário Não Encontrado<text:bookmark-end text:name="__RefHeading___beneficiario_nao_encontrado_4"/><text:bookmark-end text:name="beneficiario_nao_encontrado"/></text:h>
      <text:p text:style-name="Text_20_body">Caso a digitação do CNPJ não traga na lista o beneficiário desejado, o sistema apresentará a mensagem “Nenhuma pessoa encontrada”.</text:p>
      <text:p text:style-name="Text_20_body"><draw:frame draw:style-name="mediacenter" draw:name="5" text:anchor-type="paragraph" draw:z-index="5" svg:width="18.520833333333cm" style:rel-width="100%" svg:height="4.5090538490709cm" style:rel-height="scale"><draw:image xlink:href="Pictures/53bc7651d5e56a821971343b984d711b.png" xlink:type="simple" xlink:show="embed" xlink:actuate="onLoad"/></draw:frame></text:p>
      <text:p text:style-name="Text_20_body">Neste caso, como dito anteriormente, há que proceder com a abertura de chamados, por meio do <text:a xlink:type="simple" xlink:href="https://www.siop.gov.br/atendimento/" text:style-name="Internet_20_link" text:visited-style-name="Visited_20_Internet_20_Link"> Portal de Atendimento SIOP</text:a>, solicitando essa inclusão.</text:p>
      <text:h text:style-name="Heading_20_2" text:outline-level="2"><text:bookmark-start text:name="__RefHeading___edicao_e_exclusao_de_beneficiario_5"/><text:bookmark-start text:name="edicao_e_exclusao_de_beneficiario"/>3. Edição e Exclusão de Beneficiário<text:bookmark-end text:name="__RefHeading___edicao_e_exclusao_de_beneficiario_5"/><text:bookmark-end text:name="edicao_e_exclusao_de_beneficiario"/></text:h>
      <text:p text:style-name="Text_20_body">Caso haja necessidade de alterar os dados de um beneficiário já cadastrado, basta clicar no símbolo de duas setas invertidas (alteração) à direita do beneficiário</text:p>
      <text:p text:style-name="Text_20_body"><draw:frame draw:style-name="mediacenter" draw:name="6" text:anchor-type="paragraph" draw:z-index="6" svg:width="38.920208333333cm" style:rel-width="100%" svg:height="15.054791666667cm" style:rel-height="scale"><draw:image xlink:href="Pictures/031d506acb15b6e51a4f7f2e1987fc2a.png" xlink:type="simple" xlink:show="embed" xlink:actuate="onLoad"/></draw:frame></text:p>
      <text:p text:style-name="Text_20_body">Após clicar no botão de alteração, é apresentada uma tela com os dados atuais do beneficiário.</text:p>
      <text:p text:style-name="Text_20_body"><draw:frame draw:style-name="mediacenter" draw:name="7" text:anchor-type="paragraph" draw:z-index="7" svg:width="18.520833333333cm" style:rel-width="100%" svg:height="10.250919637804cm" style:rel-height="scale"><draw:image xlink:href="Pictures/21cc6ec9b850211c97080aff147999c4.png" xlink:type="simple" xlink:show="embed" xlink:actuate="onLoad"/></draw:frame></text:p>
      <text:p text:style-name="Text_20_body">É possível alterar o valor atribuído para o beneficiário, por meio do campo “Valor”, ou até mesmo a própria entidade, digitando o novo CNPJ no campo “Beneficiário”. Basta clicar no botão “Alterar” e os dados são atualizados.</text:p>
      <text:p text:style-name="Text_20_body">Também é possível excluir o cadastro do beneficiário indicado, por meio do botão “Excluir”.</text:p>
      <table:table table:style-name="Table">
        <table:table-column/>
        <table:table-row>
          <table:table-cell office:value-type="string" table:style-name="tableheader">
            <text:p text:style-name="Table_20_Heading"><text:span text:style-name="Strong_20_Emphasis">Atenção!</text:span> <text:line-break/> <text:line-break/>Para realização da alteração ou da exclusão de beneficiários, não podem haver impedimentos cadastrados para o beneficiário selecionado.</text:p>
          </table:table-cell>
        </table:table-row>
      </table:table>
      <text:p text:style-name="Text_20_body"><text:line-break/></text:p>
      <text:h text:style-name="Heading_20_2" text:outline-level="2"><text:bookmark-start text:name="__RefHeading___ajustes_de_valores_entre_diferentes_beneficiarios_e_mudancas_de_objetos_nas_transferencias_especiais_acao_0ec2_6"/><text:bookmark-start text:name="ajustes_de_valores_entre_diferentes_beneficiarios_e_mudancas_de_objetos_nas_transferencias_especiais_acao_0ec2"/>4. Ajustes de valores entre diferentes beneficiários e mudanças de objetos nas transferências especiais (Ação 0EC2)<text:bookmark-end text:name="__RefHeading___ajustes_de_valores_entre_diferentes_beneficiarios_e_mudancas_de_objetos_nas_transferencias_especiais_acao_0ec2_6"/><text:bookmark-end text:name="ajustes_de_valores_entre_diferentes_beneficiarios_e_mudancas_de_objetos_nas_transferencias_especiais_acao_0ec2"/></text:h>
      <text:list text:style-name="Numbering_20_1" text:continue-numbering="false">
        <text:list-item>
          <text:p text:style-name="LastListParagraph_Numbering_20_1_Content_First"> O primeiro ponto a ser ressaltado é que, neste momento, <text:span text:style-name="Strong_20_Emphasis">não se usa a tela de Saneamento de Impedimentos</text:span>. Todas as indicações e ajustes entre beneficiários/objetos deverão ser realizados diretamente na tela “Emendas” (<text:span text:style-name="Strong_20_Emphasis">Alterações Orçamentárias → Emendas Individuais → Emendas</text:span>). </text:p>
        </text:list-item>
      </text:list>
      <text:h text:style-name="Heading_20_3" text:outline-level="3"><text:bookmark-start text:name="__RefHeading___mudanca_do_valor_total_de_um_beneficiario_para_outro_beneficiario_com_mudancas_nos_objetos_7"/><text:bookmark-start text:name="mudanca_do_valor_total_de_um_beneficiario_para_outro_beneficiario_com_mudancas_nos_objetos"/>Mudança do valor TOTAL de um beneficiário para outro beneficiário com mudanças nos objetos<text:bookmark-end text:name="__RefHeading___mudanca_do_valor_total_de_um_beneficiario_para_outro_beneficiario_com_mudancas_nos_objetos_7"/><text:bookmark-end text:name="mudanca_do_valor_total_de_um_beneficiario_para_outro_beneficiario_com_mudancas_nos_objetos"/></text:h>
      <text:p text:style-name="Text_20_body">Neste caso, o autor deve: </text:p>
      <text:list text:style-name="List_20_1" text:continue-numbering="false">
        <text:list-item>
          <text:p text:style-name="LastListParagraph_List_20_1_Content_First"> Entrar na emenda que vai fazer o ajuste, e na linha do beneficiário de onde serão retirados os valores, deve clicar no botão que tem uma dupla flecha (<draw:frame draw:style-name="media" draw:name="8" text:anchor-type="as-char" draw:z-index="8" svg:width="0.52916666666667cm" svg:height="0.44979166666667cm"><draw:image xlink:href="Pictures/acd75b25410b72aea431060171acbdb5.png" xlink:type="simple" xlink:show="embed" xlink:actuate="onLoad"/></draw:frame>). Será aberta a tela mostrada a seguir:</text:p>
        </text:list-item>
      </text:list>
      <text:p text:style-name="Text_20_body"><text:span text:style-name="Strong_20_Emphasis">                TELA 1</text:span>
<draw:frame draw:style-name="mediacenter" draw:name="9" text:anchor-type="paragraph" draw:z-index="9" svg:width="23.8125cm" style:rel-width="100%" svg:height="14.496381578947cm" style:rel-height="scale"><draw:image xlink:href="Pictures/de45e988880a3c4d9cf12bcac6cc146d.png" xlink:type="simple" xlink:show="embed" xlink:actuate="onLoad"/></draw:frame></text:p>
      <text:list text:style-name="List_20_1" text:continue-numbering="false">
        <text:list-item>
          <text:p text:style-name="LastListParagraph_List_20_1_Content_First"> No campo <text:span text:style-name="Strong_20_Emphasis">“Beneficiário”</text:span> deve ser informado o CNPJ para onde irá o valor (Estado ou Município). Deverão também ser cadastrados os novos objetos que irão para o novo beneficiário. Lembrando que essa mudança é para valor TOTAL do beneficiário, ou seja, <text:span text:style-name="Strong_20_Emphasis">não deverá ser feita mudança no campo “Valor”</text:span>.   </text:p>
        </text:list-item>
      </text:list>
      <text:list text:style-name="List_20_1" text:continue-numbering="false">
        <text:list-item>
          <text:p text:style-name="LastListParagraph_List_20_1_Content_First"> No exemplo apresentado, está sendo feita uma mudança do município de Cutias (TELA 1) para o município de Oiapoque (TELA 2). Importante notar que também foi feita mudança nos objetos, mas <text:span text:style-name="Strong_20_Emphasis">a SOMA DOS OBJETOS (campo “Total”) deve permanecer idêntica ao valor constante no campo “Valor”</text:span>. Ambos os valores são de R$ 450.000. </text:p>
        </text:list-item>
      </text:list>
      <text:p text:style-name="Text_20_body"><text:span text:style-name="Strong_20_Emphasis">TELA 2</text:span></text:p>
      <text:p text:style-name="Text_20_body"><draw:frame draw:style-name="mediacenter" draw:name="10" text:anchor-type="paragraph" draw:z-index="10" svg:width="23.8125cm" style:rel-width="100%" svg:height="16.374064371257cm" style:rel-height="scale"><draw:image xlink:href="Pictures/f147c8ca553afeb0e69228f4fed89e46.png" xlink:type="simple" xlink:show="embed" xlink:actuate="onLoad"/></draw:frame></text:p>
      <text:list text:style-name="List_20_1" text:continue-numbering="false">
        <text:list-item>
          <text:p text:style-name="LastListParagraph_List_20_1_Content_First"> Ao clicar no botão “Alterar” a mudança será efetivada. </text:p>
        </text:list-item>
      </text:list>
      <text:h text:style-name="Heading_20_3" text:outline-level="3"><text:bookmark-start text:name="__RefHeading___mudanca_do_valor_parcial_de_um_beneficiario_para_outro_beneficiario_mantendo_o_objeto_do_beneficiario_original_e_cadastrando_objeto_no_novo_beneficiario_8"/><text:bookmark-start text:name="mudanca_do_valor_parcial_de_um_beneficiario_para_outro_beneficiario_mantendo_o_objeto_do_beneficiario_original_e_cadastrando_objeto_no_novo_beneficiario"/>Mudança do valor PARCIAL de um beneficiário para outro beneficiário (mantendo o objeto do beneficiário original e cadastrando objeto no novo beneficiário).<text:bookmark-end text:name="__RefHeading___mudanca_do_valor_parcial_de_um_beneficiario_para_outro_beneficiario_mantendo_o_objeto_do_beneficiario_original_e_cadastrando_objeto_no_novo_beneficiario_8"/><text:bookmark-end text:name="mudanca_do_valor_parcial_de_um_beneficiario_para_outro_beneficiario_mantendo_o_objeto_do_beneficiario_original_e_cadastrando_objeto_no_novo_beneficiario"/></text:h>
      <text:p text:style-name="Text_20_body">Neste caso, a mudança precisará ser feita em dois passos: </text:p>
      <text:p text:style-name="Text_20_body">Partindo da TELA 1, vamos passar apenas R$ 250.000 do município de Cutias para o município de Oiapoque. Essa mudança parcial de valores entre beneficiários, precisará ser realizada em 2 etapas: </text:p>
      <text:p text:style-name="Text_20_body"><text:span text:style-name="Strong_20_Emphasis">1ª etapa:</text:span></text:p>
      <text:list text:style-name="List_20_1" text:continue-numbering="false">
        <text:list-item>
          <text:p text:style-name="LastListParagraph_List_20_1_Content_First"> Dos R$ 450.000 (TELA 1), será passado R$ 250.000 para o município de Oiapoque. Essa etapa está mostrada na TELA 3 a seguir. No caso, sairão R$ 250.000, <text:span text:style-name="Strong_20_Emphasis">portanto, ficarão R$ 200.000 no município de Cutias</text:span>. É este último valor (<text:span text:style-name="Strong_20_Emphasis">o valor que vai FICAR</text:span>) que deve ser preenchido tanto no campo “Valor”, quanto no campo de valor do objeto (ver TELA 3) </text:p>
        </text:list-item>
      </text:list>
      <text:p text:style-name="Text_20_body"><text:span text:style-name="Strong_20_Emphasis">TELA 3</text:span></text:p>
      <text:p text:style-name="Text_20_body"><draw:frame draw:style-name="mediacenter" draw:name="11" text:anchor-type="paragraph" draw:z-index="11" svg:width="23.8125cm" style:rel-width="100%" svg:height="16.141806722689cm" style:rel-height="scale"><draw:image xlink:href="Pictures/5d2f75794012e3ceec001151281d3468.png" xlink:type="simple" xlink:show="embed" xlink:actuate="onLoad"/></draw:frame></text:p>
      <text:list text:style-name="List_20_1" text:continue-numbering="false">
        <text:list-item>
          <text:p text:style-name="LastListParagraph_List_20_1_Content_First"> Ao clicar no botão “Alterar”, o município de Cutias ficará com apenas R$ 200.000, e os R$ 250.000 restantes ficarão sem indicação de beneficiário (a indicar). A TELA 4 mostra isso: </text:p>
        </text:list-item>
      </text:list>
      <text:p text:style-name="Text_20_body"><text:span text:style-name="Strong_20_Emphasis">TELA 4</text:span></text:p>
      <text:p text:style-name="Text_20_body"><draw:frame draw:style-name="mediacenter" draw:name="12" text:anchor-type="paragraph" draw:z-index="12" svg:width="21.166666666667cm" style:rel-width="100%" svg:height="4.1364436619718cm" style:rel-height="scale"><draw:image xlink:href="Pictures/3afe76bda8c7cc84aa602eea61259ab6.png" xlink:type="simple" xlink:show="embed" xlink:actuate="onLoad"/></draw:frame></text:p>
      <text:list text:style-name="List_20_1" text:continue-numbering="false">
        <text:list-item>
          <text:p text:style-name="LastListParagraph_List_20_1_Content_First"> A diferença entre o Valor da Emenda (R$ 10.465.985) e o Valor Indicado (R$ 10.215.985) é exatamente o valor de R$ 250.000 que será indicado para o município de Oiapoque.  </text:p>
        </text:list-item>
      </text:list>
      <text:p text:style-name="Text_20_body"><text:span text:style-name="Strong_20_Emphasis">2ª etapa:</text:span></text:p>
      <text:list text:style-name="List_20_1" text:continue-numbering="false">
        <text:list-item>
          <text:p text:style-name="LastListParagraph_List_20_1_Content_First"> Na linha de cor branca (ver TELA 5) aparecerá um botão “<text:span text:style-name="Strong_20_Emphasis">+</text:span>” no canto direito, que serve para adicionar beneficiários. </text:p>
        </text:list-item>
      </text:list>
      <text:p text:style-name="Text_20_body"><text:span text:style-name="Strong_20_Emphasis">TELA 5</text:span></text:p>
      <text:p text:style-name="Text_20_body"><draw:frame draw:style-name="mediacenter" draw:name="13" text:anchor-type="paragraph" draw:z-index="13" svg:width="21.166666666667cm" style:rel-width="100%" svg:height="3.4769968952865cm" style:rel-height="scale"><draw:image xlink:href="Pictures/97f2d59e3879e6814514752331cb3b21.png" xlink:type="simple" xlink:show="embed" xlink:actuate="onLoad"/></draw:frame></text:p>
      <text:list text:style-name="List_20_1" text:continue-numbering="false">
        <text:list-item>
          <text:p text:style-name="LastListParagraph_List_20_1_Content_First"> Na tela aberta para adicionar beneficiário (ao clicar no botão “+”), deve ser preenchido o valor de R$ 250.000 e o objeto desejado para o município de Oiapoque, conforme exemplo na TELA 6 a seguir: </text:p>
        </text:list-item>
      </text:list>
      <text:p text:style-name="Text_20_body"><text:span text:style-name="Strong_20_Emphasis">TELA 6</text:span></text:p>
      <text:p text:style-name="Text_20_body"><draw:frame draw:style-name="mediacenter" draw:name="14" text:anchor-type="paragraph" draw:z-index="14" svg:width="21.166666666667cm" style:rel-width="100%" svg:height="18.486540378863cm" style:rel-height="scale"><draw:image xlink:href="Pictures/7942a0b579cc1416e3252526be0a8994.png" xlink:type="simple" xlink:show="embed" xlink:actuate="onLoad"/></draw:frame></text:p>
      <text:list text:style-name="List_20_1" text:continue-numbering="false">
        <text:list-item>
          <text:p text:style-name="LastListParagraph_List_20_1_Content_First"> O resultado final fica como apresentado na TELA 7: </text:p>
        </text:list-item>
      </text:list>
      <text:p text:style-name="Text_20_body">TELA 7 </text:p>
      <text:p text:style-name="Text_20_body"><draw:frame draw:style-name="mediacenter" draw:name="15" text:anchor-type="paragraph" draw:z-index="15" svg:width="21.166666666667cm" style:rel-width="100%" svg:height="5.2499269646509cm" style:rel-height="scale"><draw:image xlink:href="Pictures/b6f4f5905da51dd8c45c87fdb6c841a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impositivo:indicacao_beneficiarios</dc:title>
  </office:meta>
</office:document-meta>
</file>