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ddc6d16a808dbeac3365bd5ad2d5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orientacoes_acesso"/><text:bookmark-start text:name="__RefHeading___orientacoes_de_acesso_ao_modulo_emendas_individuais_1"/><text:bookmark-start text:name="orientacoes_de_acesso_ao_modulo_emendas_individuais"/>Orientações de acesso ao Módulo Emendas Individuais<text:bookmark-end text:name="__RefHeading___orientacoes_de_acesso_ao_modulo_emendas_individuais_1"/><text:bookmark-end text:name="orientacoes_de_acesso_ao_modulo_emendas_individuais"/></text:h>
      <text:h text:style-name="Heading_20_2" text:outline-level="2"><text:bookmark-start text:name="__RefHeading___primeiro_acesso_2"/><text:bookmark-start text:name="primeiro_acesso"/>1. Primeiro acesso<text:bookmark-end text:name="__RefHeading___primeiro_acesso_2"/><text:bookmark-end text:name="primeiro_acesso"/></text:h>
      <text:p text:style-name="Text_20_body">Os autores de emendas individuais que constem da LOA do exercício vigente são previamente cadastrados no SIOP pela Secretaria de Orçamento Federal - SOF.</text:p>
      <text:p text:style-name="Text_20_body">No primeiro acesso ao sistema os autores devem preencher o CPF e informar a senha recebida por e-mail. Caso o usuário não se recorde da senha, basta clicar na opção “Esqueceu sua Senha?” para que uma nova senha seja encaminhada ao e-mail cadastrado no SIOP. Para maiores informações sobre o procedimento de recuperação de senha vide <text:span text:style-name="Strong_20_Emphasis"><text:a xlink:type="simple" xlink:href="https://intrasof.sof.intra/siopdoc/doku.php/manual_uso_basico_siop" text:style-name="Internet_20_link" text:visited-style-name="Visited_20_Internet_20_Link">Uso Básico do SIOP</text:a></text:span></text:p>
      <text:p text:style-name="Text_20_body">No decorrer do exercício, caso o autor da emenda deseje alterar algum dado, deve encaminhar solicitação à Secretaria Especial de Relações Institucionais da Secretaria de Governo da Presidência da República.</text:p>
      <text:h text:style-name="Heading_20_2" text:outline-level="2"><text:bookmark-start text:name="__RefHeading___cadastro_de_assessores_3"/><text:bookmark-start text:name="cadastro_de_assessores"/>2. Cadastro de Assessores<text:bookmark-end text:name="__RefHeading___cadastro_de_assessores_3"/><text:bookmark-end text:name="cadastro_de_assessores"/></text:h>
      <text:p text:style-name="Text_20_body">Os usuários com perfil Parlamentar possuem habilitação de Cadastrador Local, o que lhes possibilita cadastrar assessores, além de alterar, excluir ou revogar o acesso.  </text:p>
      <text:p text:style-name="Text_20_body">&lt;WRAP center round important 60%&gt;
É responsabilidade exclusiva do parlamentar manter a lista de assessores atualizada, bem como a renovação anual dessa lista, tendo em vista a anualidade do orçamento.
&lt;/WRAP&gt;</text:p>
      <text:p text:style-name="Text_20_body">Uma vez cadastrado, o assessor desempenhará as mesmas funções que o parlamentar no SIOP, tais como indicação de beneficiários e solicitação de alteração orçamentária, dentre outras. No entanto, os procedimentos ficarão registrados no sistema com o CPF do assessor. </text:p>
      <text:p text:style-name="Text_20_body">O cadastro será realizado por meio da opção “Gestão de Sistema”, constante no menu superior da página principal do SIOP. </text:p>
      <text:p text:style-name="Text_20_body">Caso haja a necessidade de cadastrar um Assessor Múltiplo (um mesmo assessor para mais de um parlamentar), é necessário solicitar a Secretaria de Orçamento Federal (SOF) por meio de abertura de chamado no Portal de Atendimento (<text:a xlink:type="simple" xlink:href="https://www.siop.gov.br/atendimento/" text:style-name="Internet_20_link" text:visited-style-name="Visited_20_Internet_20_Link">https://www.siop.gov.br/atendimento/</text:a>). No chamado deverá constar as informações do assessor ( nome completo, CPF, e-mail e telefone), bem como dados para contato.  </text:p>
      <text:p text:style-name="Text_20_body">Sendo responsabilidade exclusiva do parlamentar manter a lista de assessores atualizada, cabe a ele, portanto, <text:span text:style-name="Strong_20_Emphasis">solicitar o descadastramento do Assessor Múltiplo</text:span> quando este não mais o representar, bem como a revogação de acesso de assessor regular. </text:p>
      <text:h text:style-name="Heading_20_3" text:outline-level="3"><text:bookmark-start text:name="__RefHeading___video_tutorial_-_cadastro_de_assessor_pelo_parlamentar_4"/><text:bookmark-start text:name="video_tutorial_-_cadastro_de_assessor_pelo_parlamentar"/>Vídeo tutorial - Cadastro de assessor pelo parlamentar<text:bookmark-end text:name="__RefHeading___video_tutorial_-_cadastro_de_assessor_pelo_parlamentar_4"/><text:bookmark-end text:name="video_tutorial_-_cadastro_de_assessor_pelo_parlamentar"/></text:h>
      <text:p text:style-name="Text_20_body"><text:a xlink:type="simple" xlink:href="https://intrasof.sof.intra/siopdoc/doku.php/impositivo:video_tutorial_cadastro_de_assessor.mp4" text:style-name="Internet_20_link" text:visited-style-name="Visited_20_Internet_20_Link">video_tutorial_cadastro_de_assessor.mp4</text:a></text:p>
      <text:h text:style-name="Heading_20_3" text:outline-level="3"><text:bookmark-start text:name="__RefHeading___video_tutorial_-_revogacao_de_acesso_concedido_a_assessor_5"/><text:bookmark-start text:name="video_tutorial_-_revogacao_de_acesso_concedido_a_assessor"/>Vídeo tutorial - revogação de acesso concedido a assessor<text:bookmark-end text:name="__RefHeading___video_tutorial_-_revogacao_de_acesso_concedido_a_assessor_5"/><text:bookmark-end text:name="video_tutorial_-_revogacao_de_acesso_concedido_a_assessor"/></text:h>
      <text:p text:style-name="Text_20_body"><text:a xlink:type="simple" xlink:href="https://intrasof.sof.intra/siopdoc/doku.php/impositivo:video_tutorial_revogacao_de_acesso.mp4" text:style-name="Internet_20_link" text:visited-style-name="Visited_20_Internet_20_Link">video_tutorial_revogacao_de_acesso.mp4</text:a></text:p>
      <text:h text:style-name="Heading_20_2" text:outline-level="2"><text:bookmark-start text:name="__RefHeading___acesso_ao_modulo_emendas_individuais_no_siop_6"/><text:bookmark-start text:name="acesso_ao_modulo_emendas_individuais_no_siop"/>3. Acesso ao Módulo Emendas Individuais no SIOP<text:bookmark-end text:name="__RefHeading___acesso_ao_modulo_emendas_individuais_no_siop_6"/><text:bookmark-end text:name="acesso_ao_modulo_emendas_individuais_no_siop"/></text:h>
      <text:p text:style-name="Text_20_body">Após realizar o login com seu CPF e senha, o usuário será levado à página inicial do SIOP. No menu superior, em “Alterações Orçamentárias”, o usuário deve clicar na opção “Emendas Individuais”, como na figura abaixo:</text:p>
      <text:p text:style-name="Text_20_body"><draw:frame draw:style-name="mediacenter" draw:name="0" text:anchor-type="paragraph" draw:z-index="0" svg:width="15.875cm" svg:height="11.862637362637cm"><draw:image xlink:href="Pictures/ebddc6d16a808dbeac3365bd5ad2d52d.jpg" xlink:type="simple" xlink:show="embed" xlink:actuate="onLoad"/></draw:frame></text:p>
      <text:p text:style-name="Text_20_body">Para saber mais sobre o Controle de Acesso ao SIOP, acesse o <text:a xlink:type="simple" xlink:href="https://intrasof.sof.intra/siopdoc/doku.php/controle_acesso:controle_acesso" text:style-name="Internet_20_link" text:visited-style-name="Visited_20_Internet_20_Link">Manual de Controle de Acesso ao SIOP</text:a>.</text:p>
      <text:h text:style-name="Heading_20_2" text:outline-level="2"><text:bookmark-start text:name="__RefHeading___perfis_de_acesso_7"/><text:bookmark-start text:name="perfis_de_acesso"/>4. Perfis de acesso<text:bookmark-end text:name="__RefHeading___perfis_de_acesso_7"/><text:bookmark-end text:name="perfis_de_acesso"/></text:h>
      <text:p text:style-name="Text_20_body">Seguem os perfis do SIOP envolvidos no processo orçamentário das emendas individuais. A disponibilização das funcionalidades depende da fase do processo no momento do acess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PERFIL  </text:p>
          </table:table-cell>
          <table:table-cell office:value-type="string" table:style-name="tableheader">
            <text:p text:style-name="Table_20_Heading">  Funcionalidades disponíveis   </text:p>
          </table:table-cell>
        </table:table-row>
        <table:table-row>
          <table:table-cell office:value-type="string" table:style-name="tableheader">
            <text:p text:style-name="Table_20_Heading"><text:span text:style-name="Emphasis">Parlamentar</text:span> </text:p>
          </table:table-cell>
          <table:table-cell office:value-type="string" table:style-name="tablecell">
            <text:p text:style-name="tablealignleft">Indicação, priorização e ajuste de valor em beneficiários, solicitação de alteração orçamentária.</text:p>
          </table:table-cell>
        </table:table-row>
        <table:table-row>
          <table:table-cell office:value-type="string" table:style-name="tableheader">
            <text:p text:style-name="Table_20_Heading"><text:span text:style-name="Emphasis">Consulta Parlamentar</text:span> </text:p>
          </table:table-cell>
          <table:table-cell office:value-type="string" table:style-name="tablecell">
            <text:p text:style-name="tablealignleft">Apenas consultam o cadastro de emendas parlamentares</text:p>
          </table:table-cell>
        </table:table-row>
        <table:table-row>
          <table:table-cell office:value-type="string" table:style-name="tableheader">
            <text:p text:style-name="Table_20_Heading"><text:span text:style-name="Emphasis">Órgão Setorial (OS)</text:span> </text:p>
          </table:table-cell>
          <table:table-cell office:value-type="string" table:style-name="tablecell">
            <text:p text:style-name="tablealignleft">Cadastram impedimento, editam beneficiários a pedido do autor. Ajustam modalidade de aplicação. Podem solicitar ou aprovar alterações orçamentárias em emendas sob responsabilidade de execução do órgão</text:p>
          </table:table-cell>
        </table:table-row>
        <table:table-row>
          <table:table-cell office:value-type="string" table:style-name="tableheader">
            <text:p text:style-name="Table_20_Heading"><text:span text:style-name="Emphasis">Unidade Orçamentária (UO)</text:span> </text:p>
          </table:table-cell>
          <table:table-cell office:value-type="string" table:style-name="tablecell">
            <text:p text:style-name="tablealignleft">Cadastram impedimento, editam beneficiários a pedido do autor. Ajustam modalidade de aplicação. Podem solicitar ou aprovar alterações orçamentárias em emendas sob responsabilidade de execuçã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orientacoes_acesso</dc:title>
  </office:meta>
</office:document-meta>
</file>