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c19737f7fd5dd46735bc111c96c7071.png"/>
  <manifest:file-entry manifest:media-type="image/png" manifest:full-path="Pictures/d35aa7ee240d10af7f07eaaf41dfe08f.png"/>
  <manifest:file-entry manifest:media-type="image/png" manifest:full-path="Pictures/6cc1ebc20ca6961e615ca0495d397224.png"/>
  <manifest:file-entry manifest:media-type="image/png" manifest:full-path="Pictures/6d16ea244e0f5f867a70bf608a93fef8.png"/>
  <manifest:file-entry manifest:media-type="image/png" manifest:full-path="Pictures/9df2c3ba61c5cf7d35914a823eed550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mpositivo:orientacoes_navegacao"/><text:bookmark-start text:name="__RefHeading___orientacoes_para_navegacao_1"/><text:bookmark-start text:name="orientacoes_para_navegacao"/>Orientações para navegação<text:bookmark-end text:name="__RefHeading___orientacoes_para_navegacao_1"/><text:bookmark-end text:name="orientacoes_para_navegacao"/></text:h>
      <text:p text:style-name="Text_20_body">Essa página contém a descrição da estrutura de navegação do módulo de Orçamento Impositivo, bem como, orientações gerais para facilitar a navegação entre as páginas do módulo e a execução da funcionalidades disponíveis, pelo usuário.</text:p>
      <text:h text:style-name="Heading_20_2" text:outline-level="2"><text:bookmark-start text:name="__RefHeading___descricao_da_tela_inicial_do_modulo_2"/><text:bookmark-start text:name="descricao_da_tela_inicial_do_modulo"/>1. Descrição da tela inicial do módulo<text:bookmark-end text:name="__RefHeading___descricao_da_tela_inicial_do_modulo_2"/><text:bookmark-end text:name="descricao_da_tela_inicial_do_modulo"/></text:h>
      <text:p text:style-name="Text_20_body"><draw:frame draw:style-name="mediacenter" draw:name="Descrição da tela de abertura do módulo de Orçamento Impositivo Legend" text:anchor-type="paragraph" draw:z-index="0" svg:width="31.009166666667cm" style:rel-width="100%"><draw:text-box><text:p text:style-name="legendcenter"><draw:frame draw:style-name="mediacenter" draw:name="Descrição da tela de abertura do módulo de Orçamento Impositivo" text:anchor-type="paragraph" draw:z-index="0" svg:width="31.009166666667cm" style:rel-width="100%" svg:height="12.805833333333cm" style:rel-height="scale"><draw:image xlink:href="Pictures/9c19737f7fd5dd46735bc111c96c7071.png" xlink:type="simple" xlink:show="embed" xlink:actuate="onLoad"/></draw:frame>Descrição da tela de abertura do módulo de Orçamento Impositivo</text:p></draw:text-box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Item</text:p>
          </table:table-cell>
          <table:table-cell office:value-type="string" table:style-name="tableheader">
            <text:p text:style-name="Table_20_Heading">Descrição</text:p>
          </table:table-cell>
        </table:table-row>
        <table:table-row>
          <table:table-cell office:value-type="string" table:style-name="tableheader">
            <text:p text:style-name="Table_20_Heading">1</text:p>
          </table:table-cell>
          <table:table-cell office:value-type="string" table:style-name="tablecell">
            <text:p text:style-name="tablealignleft">Usuário conectado.</text:p>
          </table:table-cell>
        </table:table-row>
        <table:table-row>
          <table:table-cell office:value-type="string" table:style-name="tableheader">
            <text:p text:style-name="Table_20_Heading">2</text:p>
          </table:table-cell>
          <table:table-cell office:value-type="string" table:style-name="tablecell">
            <text:p text:style-name="tablealignleft">Link de acesso aos manuais do SIOP (inclusive do módulo de Orçamento Impositivo.</text:p>
          </table:table-cell>
        </table:table-row>
        <table:table-row>
          <table:table-cell office:value-type="string" table:style-name="tableheader">
            <text:p text:style-name="Table_20_Heading">3</text:p>
          </table:table-cell>
          <table:table-cell office:value-type="string" table:style-name="tablecell">
            <text:p text:style-name="tablealignleft">Link para página de orientações para obtenção de suporte junto à Central de Atendimento do SIOP.</text:p>
          </table:table-cell>
        </table:table-row>
        <table:table-row>
          <table:table-cell office:value-type="string" table:style-name="tableheader">
            <text:p text:style-name="Table_20_Heading">4</text:p>
          </table:table-cell>
          <table:table-cell office:value-type="string" table:style-name="tablecell">
            <text:p text:style-name="tablealignleft">Painel de Notícias do SIOP.</text:p>
          </table:table-cell>
        </table:table-row>
        <table:table-row>
          <table:table-cell office:value-type="string" table:style-name="tableheader">
            <text:p text:style-name="Table_20_Heading">5</text:p>
          </table:table-cell>
          <table:table-cell office:value-type="string" table:style-name="tablecell">
            <text:p text:style-name="tablealignleft">Menu <text:span text:style-name="Strong_20_Emphasis">Alterações Orçamentárias</text:span> na barra de menu do módulo.</text:p>
          </table:table-cell>
        </table:table-row>
      </table:table>
      <text:h text:style-name="Heading_20_2" text:outline-level="2"><text:bookmark-start text:name="__RefHeading___NoTitle_3"/><text:bookmark-start text:name="section"/><text:bookmark-end text:name="__RefHeading___NoTitle_3"/><text:bookmark-end text:name="section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Tutorial explicativo sobre a tela de abertura do módulo</text:p>
          </table:table-cell>
          <table:table-cell office:value-type="string" table:style-name="tablecell">
            <text:p text:style-name="tablealigncenter">   <text:a xlink:type="simple" xlink:href="https://intrasof.sof.intra/siopdoc/doku.php/alteracoes_orcamentarias:impositivo:impositivo_descricaotelaabertura.mp4" text:style-name="Internet_20_link" text:visited-style-name="Visited_20_Internet_20_Link">Tutorial descritivo da tela inicial</text:a>     </text:p>
          </table:table-cell>
        </table:table-row>
      </table:table>
      <text:h text:style-name="Heading_20_2" text:outline-level="2"><text:bookmark-start text:name="__RefHeading___estrutura_da_arvore_de_navegacao_4"/><text:bookmark-start text:name="estrutura_da_arvore_de_navegacao"/>2. Estrutura da árvore de navegação<text:bookmark-end text:name="__RefHeading___estrutura_da_arvore_de_navegacao_4"/><text:bookmark-end text:name="estrutura_da_arvore_de_navegacao"/></text:h>
      <text:p text:style-name="Text_20_body">A árvore de navegação do módulo de Orçamento Impositivo possui 4 níveis, sendo: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Nível</text:p>
          </table:table-cell>
          <table:table-cell office:value-type="string" table:style-name="tableheader">
            <text:p text:style-name="Table_20_Heading">Descrição</text:p>
          </table:table-cell>
        </table:table-row>
        <table:table-row>
          <table:table-cell office:value-type="string" table:style-name="tableheader" table:number-rows-spanned="2">
            <text:p text:style-name="Table_20_Heading">1º</text:p>
          </table:table-cell>
          <table:table-cell office:value-type="string" table:style-name="tablecell">
            <text:p text:style-name="tablealignleft"><text:span text:style-name="Strong_20_Emphasis">Barra do menu principal do módulo:</text:span> primeiro ponto de acesso às funcionalidades do módulo. Proporciona o acesso às principais áreas do módulo, por exemplo, abaixo temos os menus <text:span text:style-name="Strong_20_Emphasis">Alterações Orçamentárias</text:span> e <text:span text:style-name="Strong_20_Emphasis">Suporte</text:span>.</text:p>
          </table:table-cell>
        </table:table-row>
        <table:table-row>
          <table:table-cell office:value-type="string" table:style-name="tablecell">
            <text:p text:style-name="tablealignleft"><draw:frame draw:style-name="mediacenter" draw:name="1" text:anchor-type="paragraph" draw:z-index="1" svg:width="31.035625cm" style:rel-width="100%" svg:height="2.2489583333333cm" style:rel-height="scale"><draw:image xlink:href="Pictures/d35aa7ee240d10af7f07eaaf41dfe08f.png" xlink:type="simple" xlink:show="embed" xlink:actuate="onLoad"/></draw:frame></text:p>
          </table:table-cell>
        </table:table-row>
        <table:table-row>
          <table:table-cell office:value-type="string" table:style-name="tableheader" table:number-rows-spanned="2">
            <text:p text:style-name="Table_20_Heading">2º</text:p>
          </table:table-cell>
          <table:table-cell office:value-type="string" table:style-name="tablecell">
            <text:p text:style-name="tablealignleft"><text:span text:style-name="Strong_20_Emphasis">Grupos de menus de funcionalidades do módulo:</text:span> esse segundo nível, agrupa as funcionalidades relacionadas de forma a tornar mais intuitiva a navegação do módulo.O objetivo é tornar a navegação mais fácil para o usuário por meio da associação das funcionalidades relacionadas a determinado tema ou assunto. Por exemplo, abaixo temos as funcionalidades relacionadas ao tema <text:span text:style-name="Strong_20_Emphasis">Orçamento Impositivo</text:span>, tais como <text:span text:style-name="Strong_20_Emphasis">Emendas</text:span> e <text:span text:style-name="Strong_20_Emphasis">Prioridade</text:span>.</text:p>
          </table:table-cell>
        </table:table-row>
        <table:table-row>
          <table:table-cell office:value-type="string" table:style-name="tablecell">
            <text:p text:style-name="tablealignleft"><draw:frame draw:style-name="mediacenter" draw:name="2" text:anchor-type="paragraph" draw:z-index="2" svg:width="31.035625cm" style:rel-width="100%" svg:height="5.7679166666667cm" style:rel-height="scale"><draw:image xlink:href="Pictures/6cc1ebc20ca6961e615ca0495d397224.png" xlink:type="simple" xlink:show="embed" xlink:actuate="onLoad"/></draw:frame></text:p>
          </table:table-cell>
        </table:table-row>
        <table:table-row>
          <table:table-cell office:value-type="string" table:style-name="tableheader" table:number-rows-spanned="2">
            <text:p text:style-name="Table_20_Heading">3º</text:p>
          </table:table-cell>
          <table:table-cell office:value-type="string" table:style-name="tablecell">
            <text:p text:style-name="tablealignleft"><text:span text:style-name="Strong_20_Emphasis">Menus de funcionalidades do módulo:</text:span> esse terceiro nível, propicia o acesso direto as telas que contém as funcionalidades relacionadas a cada tema/assunto. Por exemplo, abaixo, o item de menu <text:span text:style-name="Strong_20_Emphasis">Emendas</text:span> permite o acesso à tela de emendas de um Autor. Essa tela por sua vez, disponibiliza as funcionalidades relacionadas, diretamente, às emendas.  </text:p>
          </table:table-cell>
        </table:table-row>
        <table:table-row>
          <table:table-cell office:value-type="string" table:style-name="tablecell">
            <text:p text:style-name="tablealignleft"><draw:frame draw:style-name="mediacenter" draw:name="3" text:anchor-type="paragraph" draw:z-index="3" svg:width="31.035625cm" style:rel-width="100%" svg:height="5.7679166666667cm" style:rel-height="scale"><draw:image xlink:href="Pictures/6d16ea244e0f5f867a70bf608a93fef8.png" xlink:type="simple" xlink:show="embed" xlink:actuate="onLoad"/></draw:frame></text:p>
          </table:table-cell>
        </table:table-row>
        <table:table-row>
          <table:table-cell office:value-type="string" table:style-name="tableheader" table:number-rows-spanned="2">
            <text:p text:style-name="Table_20_Heading">4º</text:p>
          </table:table-cell>
          <table:table-cell office:value-type="string" table:style-name="tablecell">
            <text:p text:style-name="tablealignleft"><text:span text:style-name="Strong_20_Emphasis">Telas com funcionalidades do módulo:</text:span> o quarto nível, é composto pelas telas do módulo que disponibilizam as funcionalidades relacionadas, diretamente, a cada tema/assunto. Por exemplo, abaixo, a tela de <text:span text:style-name="Strong_20_Emphasis">Emendas</text:span> exibe as emendas de um <text:span text:style-name="Strong_20_Emphasis">Autor</text:span> em um <text:span text:style-name="Strong_20_Emphasis">Exercício</text:span>. Na imagem abaixo, foram destacados três itens da tela de Emendas: <text:line-break/>  <text:line-break/><text:span text:style-name="Strong_20_Emphasis">Item 1:</text:span> refere-se ao campo <text:span text:style-name="Strong_20_Emphasis">Exercício</text:span>, nesse campo é possível selecionar o exercício de interesse do usuário, para que sejam apresentadas informações somente do exercício selecionado. <text:span text:style-name="Strong_20_Emphasis">Esse é um campo muito importante, pois compõe o filtro utilizado pela consulta que carrega as informações apresentadas na tela, por isso, é de preenchimento obrigatório</text:span>. <text:line-break/> <text:line-break/><text:span text:style-name="Strong_20_Emphasis">Item 2:</text:span> refere-se ao campo <text:span text:style-name="Strong_20_Emphasis">Autor</text:span>, nesse campo é possível selecionar o autor de interesse do usuário, para que sejam apresentadas informações somente do autor selecionado. <text:span text:style-name="Strong_20_Emphasis">Esse é um campo muito importante, pois compõe o filtro utilizado pela consulta que carrega as informações apresentadas na tela, por isso, é de preenchimento obrigatório</text:span>. <text:line-break/> <text:line-break/><text:span text:style-name="Strong_20_Emphasis">Item 3:</text:span> refere-se aos links disponibilizados na coluna <text:span text:style-name="Strong_20_Emphasis">Funcional Programática</text:span>, da lista de emendas apresentada. Clicando nesse link, o usuário tem acesso às informações de detalhamento da emenda correspondente, por exemplo, a lista de beneficiários indicados. Além disso, a tela de detalhamento da emenda disponibiliza várias funcionalidades, por exemplo, a indicação de beneficiarios. <text:line-break/> <text:line-break/><text:span text:style-name="Strong_20_Emphasis">IMPORTANTE:</text:span> todas as telas do módulo possuem campos para seleção das informações a serem apresentadas. A maioria das telas exige o preenchimento dos campos <text:span text:style-name="Strong_20_Emphasis">Exercício</text:span> e <text:span text:style-name="Strong_20_Emphasis">Autor</text:span>, para possibilitar a correta seleção das informações a serem apresentadas. Mas, em algumas, é exigido apenas o campo <text:span text:style-name="Strong_20_Emphasis">Exercício</text:span>.  </text:p>
          </table:table-cell>
        </table:table-row>
        <table:table-row>
          <table:table-cell office:value-type="string" table:style-name="tablecell">
            <text:p text:style-name="tablealignleft"><draw:frame draw:style-name="mediacenter" draw:name="4" text:anchor-type="paragraph" draw:z-index="4" svg:width="30.982708333333cm" style:rel-width="100%" svg:height="15.134166666667cm" style:rel-height="scale"><draw:image xlink:href="Pictures/9df2c3ba61c5cf7d35914a823eed550e.png" xlink:type="simple" xlink:show="embed" xlink:actuate="onLoad"/></draw:frame></text:p>
          </table:table-cell>
        </table:table-row>
      </table:table>
      <text:h text:style-name="Heading_20_2" text:outline-level="2"><text:bookmark-start text:name="__RefHeading___grupo_de_menus_orcamento_impositivo_5"/><text:bookmark-start text:name="grupo_de_menus_orcamento_impositivo"/>3. Grupo de menus "Orçamento Impositivo"<text:bookmark-end text:name="__RefHeading___grupo_de_menus_orcamento_impositivo_5"/><text:bookmark-end text:name="grupo_de_menus_orcamento_impositivo"/></text:h>
      <text:p text:style-name="Text_20_body">O grupo de menu <text:span text:style-name="Strong_20_Emphasis">Orçamento Impositivo</text:span> é o principal grupo de menus do módulo, é composto pelos seguintes itens: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Menu</text:p>
          </table:table-cell>
          <table:table-cell office:value-type="string" table:style-name="tableheader">
            <text:p text:style-name="Table_20_Heading">Descrição</text:p>
          </table:table-cell>
          <table:table-cell office:value-type="string" table:style-name="tableheader">
            <text:p text:style-name="Table_20_Heading">Controle de Acesso</text:p>
          </table:table-cell>
          <table:table-cell office:value-type="string" table:style-name="tableheader">
            <text:p text:style-name="Table_20_Heading">Funcionalidades</text:p>
          </table:table-cell>
        </table:table-row>
        <table:table-row>
          <table:table-cell office:value-type="string" table:style-name="tableheader" table:number-rows-spanned="3">
            <text:p text:style-name="Table_20_Heading">Emendas</text:p>
          </table:table-cell>
          <table:table-cell office:value-type="string" table:style-name="tablecell" table:number-rows-spanned="3">
            <text:p text:style-name="tablealignleft">Consulta de emendas, indicação de beneficiários, impedimentos e remanejamentos.</text:p>
          </table:table-cell>
          <table:table-cell office:value-type="string" table:style-name="tablecell">
            <text:p text:style-name="tablealignleft">Parlamentares <text:line-break/>Órgãos Setoriais <text:line-break/>SOF <text:line-break/>SEGOV  </text:p>
          </table:table-cell>
          <table:table-cell office:value-type="string" table:style-name="tablecell">
            <text:p text:style-name="tablealignleft">Visualizar as emendas de um autor</text:p>
          </table:table-cell>
        </table:table-row>
        <table:table-row>
          <table:table-cell office:value-type="string" table:style-name="tablecell">
            <text:p text:style-name="tablealignleft">Parlamentares</text:p>
          </table:table-cell>
          <table:table-cell office:value-type="string" table:style-name="tablecell">
            <text:p text:style-name="tablealignleft">Indicar beneficiários <text:line-break/>Alterar beneficiários <text:line-break/>Excluir beneficiários</text:p>
          </table:table-cell>
        </table:table-row>
        <table:table-row>
          <table:table-cell office:value-type="string" table:style-name="tablecell">
            <text:p text:style-name="tablealignleft">Órgãos Setoriais <text:line-break/>SOF  </text:p>
          </table:table-cell>
          <table:table-cell office:value-type="string" table:style-name="tablecell">
            <text:p text:style-name="tablealignleft">Trocar modalidade de aplicação <text:line-break/>Trocar GND <text:line-break/>Trocar funcional-programática</text:p>
          </table:table-cell>
        </table:table-row>
        <table:table-row>
          <table:table-cell office:value-type="string" table:style-name="tableheader" table:number-rows-spanned="2">
            <text:p text:style-name="Table_20_Heading">Prioridade</text:p>
          </table:table-cell>
          <table:table-cell office:value-type="string" table:style-name="tablecell" table:number-rows-spanned="2">
            <text:p text:style-name="tablealignleft">Priorização de beneficiários de emendas.</text:p>
          </table:table-cell>
          <table:table-cell office:value-type="string" table:style-name="tablecell">
            <text:p text:style-name="tablealignleft">Parlamentares <text:line-break/>Órgãos Setoriais <text:line-break/>SOF <text:line-break/>SEGOV  </text:p>
          </table:table-cell>
          <table:table-cell office:value-type="string" table:style-name="tablecell">
            <text:p text:style-name="tablealignleft">Visualizar priorização de beneficiários das emendas de um autor <text:line-break/>Visualizar valores emendado e contingenciado <text:line-break/>Visualizar limite disponível para indicação <text:line-break/>Visualizar valor priorizado para emendas da Saúde</text:p>
          </table:table-cell>
        </table:table-row>
        <table:table-row>
          <table:table-cell office:value-type="string" table:style-name="tablecell">
            <text:p text:style-name="tablealignleft">Parlamentares</text:p>
          </table:table-cell>
          <table:table-cell office:value-type="string" table:style-name="tablecell">
            <text:p text:style-name="tablealignleft">Priorizar beneficiários de emendas</text:p>
          </table:table-cell>
        </table:table-row>
        <table:table-row>
          <table:table-cell office:value-type="string" table:style-name="tableheader" table:number-rows-spanned="2">
            <text:p text:style-name="Table_20_Heading">Gerenciamento</text:p>
          </table:table-cell>
          <table:table-cell office:value-type="string" table:style-name="tablecell" table:number-rows-spanned="2">
            <text:p text:style-name="tablealignleft">Configuração de parâmetros, execução de tarefas administrativas e consultas gerenciais</text:p>
          </table:table-cell>
          <table:table-cell office:value-type="string" table:style-name="tablecell">
            <text:p text:style-name="tablealignleft">SOF <text:line-break/>SEGOV  </text:p>
          </table:table-cell>
          <table:table-cell office:value-type="string" table:style-name="tablecell">
            <text:p text:style-name="tablealignleft">Visualizar o valor contingenciado por autor <text:line-break/>Visualizar o limite desbloqueado por autor <text:line-break/>Visualizar o histórico de alterações do valor contingenciado por autor <text:line-break/>Visualizar o histórico de alterações do limite desbloqueado por autor <text:line-break/>Visualizar o histórico de bloqueios/desbloqueios realizados</text:p>
          </table:table-cell>
        </table:table-row>
        <table:table-row>
          <table:table-cell office:value-type="string" table:style-name="tablecell">
            <text:p text:style-name="tablealignleft">SOF</text:p>
          </table:table-cell>
          <table:table-cell office:value-type="string" table:style-name="tablecell">
            <text:p text:style-name="tablealignleft">Definir o valor contingenciado por autor <text:line-break/>Definir o limite desbloqueado por autor <text:line-break/>Ativar/desativar o bloqueio/desbloqueio automático <text:line-break/>Executar o bloqueio/desbloqueio manual <text:line-break/>Executar a prévia do bloqueio/desbloqueio  </text:p>
          </table:table-cell>
        </table:table-row>
        <table:table-row>
          <table:table-cell office:value-type="string" table:style-name="tableheader" table:number-rows-spanned="2">
            <text:p text:style-name="Table_20_Heading">Importar/Exportar</text:p>
          </table:table-cell>
          <table:table-cell office:value-type="string" table:style-name="tablecell" table:number-rows-spanned="2">
            <text:p text:style-name="tablealignleft">Carga em lote de beneficiários,impedimentos e remanejamentos via planilha.</text:p>
          </table:table-cell>
          <table:table-cell office:value-type="string" table:style-name="tablecell">
            <text:p text:style-name="tablealignleft">Parlamentares</text:p>
          </table:table-cell>
          <table:table-cell office:value-type="string" table:style-name="tablecell">
            <text:p text:style-name="tablealignleft">Indicar beneficiários <text:line-break/>Alterar valores indicados para beneficiários</text:p>
          </table:table-cell>
        </table:table-row>
        <table:table-row>
          <table:table-cell office:value-type="string" table:style-name="tablecell">
            <text:p text:style-name="tablealignleft">Órgãos Setoriais</text:p>
          </table:table-cell>
          <table:table-cell office:value-type="string" table:style-name="tablecell">
            <text:p text:style-name="tablealignleft">Cadastrar um impedimento técnico <text:line-break/>Retirar um impedimento técnico <text:line-break/>Trocar modalidade/GND/funcional de uma emenda <text:line-break/>Trocar modalidade/GND/funcional de um beneficiário <text:line-break/>Trocar modalidade/GND/funcional de um beneficiário, parcialmente</text:p>
          </table:table-cell>
        </table:table-row>
        <table:table-row>
          <table:table-cell office:value-type="string" table:style-name="tableheader">
            <text:p text:style-name="Table_20_Heading">Pedidos</text:p>
          </table:table-cell>
          <table:table-cell office:value-type="string" table:style-name="tablecell">
            <text:p text:style-name="tablealignleft">Consulta a pedidos de alterações orçamentárias em tramitação</text:p>
          </table:table-cell>
          <table:table-cell office:value-type="string" table:style-name="tablecell">
            <text:p text:style-name="tablealignleft">Órgãos Setoriais <text:line-break/>SOF</text:p>
          </table:table-cell>
          <table:table-cell office:value-type="string" table:style-name="tablecell">
            <text:p text:style-name="tablealignleft">Listar pedidos de alterações orçamentárias em tramitação de um autor <text:line-break/>Detalhar as informações de um pedido de alteração orçamentária em tramitação</text:p>
          </table:table-cell>
        </table:table-row>
      </table:table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impositivo:orientacoes_navegacao</dc:title>
  </office:meta>
</office:document-meta>
</file>