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16ea244e0f5f867a70bf608a93fef8.png"/>
  <manifest:file-entry manifest:media-type="image/png" manifest:full-path="Pictures/120cb5feacd78bdc447793a2ac4d5770.png"/>
  <manifest:file-entry manifest:media-type="image/png" manifest:full-path="Pictures/87ae428e853593d6d6f7ff60060b493e.png"/>
  <manifest:file-entry manifest:media-type="image/png" manifest:full-path="Pictures/ffc5faaefefd28f13f54dddc04b24d80.png"/>
  <manifest:file-entry manifest:media-type="image/png" manifest:full-path="Pictures/435a3a322c2251498ca63f6d456e2d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:pesquisa_emendas"/><text:bookmark-start text:name="__RefHeading___pesquisa_de_emendas_individuais_1"/><text:bookmark-start text:name="pesquisa_de_emendas_individuais"/>Pesquisa de Emendas Individuais<text:bookmark-end text:name="__RefHeading___pesquisa_de_emendas_individuais_1"/><text:bookmark-end text:name="pesquisa_de_emendas_individuais"/></text:h>
      <text:p text:style-name="Text_20_body">Para enxergar a lista das emendas parlamentares individuais por parlamentar, o usuário deve acessar o item “Emendas” do menu do Orçamento Impositivo.</text:p>
      <text:p text:style-name="Text_20_body"><draw:frame draw:style-name="media" draw:name="0" text:anchor-type="as-char" draw:z-index="0" svg:width="31.035625cm" style:rel-width="100%" svg:height="5.7679166666667cm" style:rel-height="scale"><draw:image xlink:href="Pictures/6d16ea244e0f5f867a70bf608a93fef8.png" xlink:type="simple" xlink:show="embed" xlink:actuate="onLoad"/></draw:frame></text:p>
      <text:p text:style-name="Text_20_body">O usuário que possui apenas um parlamentar associado ao seu perfil enxergará automaticamente a lista com as suas emendas para o exercício atual, como exibido abaixo. Caso deseje, o usuário pode selecionar o exercício desejado, no campo <text:span text:style-name="Strong_20_Emphasis">Exercício</text:span> (1). O nome do autor pode ser visualizado no campo <text:span text:style-name="Strong_20_Emphasis">Autor</text:span> (2).</text:p>
      <text:p text:style-name="Text_20_body"><draw:frame draw:style-name="media" draw:name="1" text:anchor-type="as-char" draw:z-index="1" svg:width="31.088541666667cm" style:rel-width="100%" svg:height="10.133541666667cm" style:rel-height="scale"><draw:image xlink:href="Pictures/120cb5feacd78bdc447793a2ac4d5770.png" xlink:type="simple" xlink:show="embed" xlink:actuate="onLoad"/></draw:frame></text:p>
      <text:p text:style-name="Text_20_body">Se o usuário possui mais de um parlamentar associado a seu perfil, além do campo <text:span text:style-name="Strong_20_Emphasis">Exercício</text:span> (1), será disponibilizado o campo <text:span text:style-name="Strong_20_Emphasis">Autor</text:span> (2), para que o usuário pesquise pelo autor desejado.</text:p>
      <text:p text:style-name="Text_20_body"><draw:frame draw:style-name="media" draw:name="2" text:anchor-type="as-char" draw:z-index="2" svg:width="26.458333333333cm" style:rel-width="100%" svg:height="10.136457260556cm" style:rel-height="scale"><draw:image xlink:href="Pictures/87ae428e853593d6d6f7ff60060b493e.png" xlink:type="simple" xlink:show="embed" xlink:actuate="onLoad"/></draw:frame></text:p>
      <text:p text:style-name="Text_20_body">Para isso, basta iniciar a digitação de qualquer parte do nome ou do código do autor para que seja apresentada uma lista de autores de acordo com o conteúdo digitado. Ao visualizar o autor desejado na lista apresentada, o usuário deve selecioná-lo para que a lista de emendas seja atualizada com as emendas do autor selecionado.</text:p>
      <text:p text:style-name="Text_20_body"><draw:frame draw:style-name="media" draw:name="3" text:anchor-type="as-char" draw:z-index="3" svg:width="15.875cm" svg:height="10.95375cm"><draw:image xlink:href="Pictures/ffc5faaefefd28f13f54dddc04b24d80.png" xlink:type="simple" xlink:show="embed" xlink:actuate="onLoad"/></draw:frame></text:p>
      <text:p text:style-name="Text_20_body">Ao selecionar um dos autores disponíveis na lista, é apresentada a lista com as emendas do autor selecionado.</text:p>
      <text:p text:style-name="Text_20_body"><draw:frame draw:style-name="media" draw:name="4" text:anchor-type="as-char" draw:z-index="4" svg:width="31.009166666667cm" style:rel-width="100%" svg:height="10.16cm" style:rel-height="scale"><draw:image xlink:href="Pictures/435a3a322c2251498ca63f6d456e2d8a.png" xlink:type="simple" xlink:show="embed" xlink:actuate="onLoad"/></draw:frame></text:p>
      <text:p text:style-name="Text_20_body">Segue a explicação de cada coluna de valor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Item  </text:p>
          </table:table-cell>
          <table:table-cell office:value-type="string" table:style-name="tableheader">
            <text:p text:style-name="Table_20_Heading">  COLUNA  </text:p>
          </table:table-cell>
          <table:table-cell office:value-type="string" table:style-name="tableheader">
            <text:p text:style-name="Table_20_Heading">  Descrição  </text:p>
          </table:table-cell>
          <table:table-cell office:value-type="string" table:style-name="tableheader">
            <text:p text:style-name="Table_20_Heading">  Comportamento esperado  </text:p>
          </table:table-cell>
        </table:table-row>
        <table:table-row>
          <table:table-cell office:value-type="string" table:style-name="tableheader">
            <text:p text:style-name="Table_20_Heading">1</text:p>
          </table:table-cell>
          <table:table-cell office:value-type="string" table:style-name="tableheader">
            <text:p text:style-name="Table_20_Heading">Código da Emenda</text:p>
          </table:table-cell>
          <table:table-cell office:value-type="string" table:style-name="tablecell">
            <text:p text:style-name="tablealignleft">Código identificador da emenda, composto pelo código do autor (4 primeiros dígitos) e por um sequencial de identificação (4 últimos dígitos).</text:p>
          </table:table-cell>
          <table:table-cell office:value-type="string" table:style-name="tablecell">
            <text:p text:style-name="tablealignleft">Valor fixo.  </text:p>
          </table:table-cell>
        </table:table-row>
        <table:table-row>
          <table:table-cell office:value-type="string" table:style-name="tableheader">
            <text:p text:style-name="Table_20_Heading">2</text:p>
          </table:table-cell>
          <table:table-cell office:value-type="string" table:style-name="tableheader">
            <text:p text:style-name="Table_20_Heading">Funcional Programática</text:p>
          </table:table-cell>
          <table:table-cell office:value-type="string" table:style-name="tablecell">
            <text:p text:style-name="tablealignleft">Programação funcional emendada na LOA, pela emenda selecionada.</text:p>
          </table:table-cell>
          <table:table-cell office:value-type="string" table:style-name="tablecell">
            <text:p text:style-name="tablealignleft">Valor fixo.  </text:p>
          </table:table-cell>
        </table:table-row>
        <table:table-row>
          <table:table-cell office:value-type="string" table:style-name="tableheader">
            <text:p text:style-name="Table_20_Heading">3</text:p>
          </table:table-cell>
          <table:table-cell office:value-type="string" table:style-name="tableheader">
            <text:p text:style-name="Table_20_Heading">Valor da Emenda</text:p>
          </table:table-cell>
          <table:table-cell office:value-type="string" table:style-name="tablecell">
            <text:p text:style-name="tablealignleft">Valor total atribuído para a emenda na LOA.</text:p>
          </table:table-cell>
          <table:table-cell office:value-type="string" table:style-name="tablecell">
            <text:p text:style-name="tablealignleft">Valor fixo.  </text:p>
          </table:table-cell>
        </table:table-row>
        <table:table-row>
          <table:table-cell office:value-type="string" table:style-name="tableheader">
            <text:p text:style-name="Table_20_Heading">4</text:p>
          </table:table-cell>
          <table:table-cell office:value-type="string" table:style-name="tableheader">
            <text:p text:style-name="Table_20_Heading">Valor Indicado</text:p>
          </table:table-cell>
          <table:table-cell office:value-type="string" table:style-name="tablecell">
            <text:p text:style-name="tablealignleft">Valor atribuído para a emenda por meio da indicação de beneficiários, no módulo de Orçamento Impositivo.</text:p>
          </table:table-cell>
          <table:table-cell office:value-type="string" table:style-name="tablecell">
            <text:p text:style-name="tablealignleft">Valor atualizado à medida que novos beneficiários são indicados pelo autor (parlamentar).  </text:p>
          </table:table-cell>
        </table:table-row>
        <table:table-row>
          <table:table-cell office:value-type="string" table:style-name="tableheader">
            <text:p text:style-name="Table_20_Heading">5</text:p>
          </table:table-cell>
          <table:table-cell office:value-type="string" table:style-name="tableheader">
            <text:p text:style-name="Table_20_Heading">Valor Impedido</text:p>
          </table:table-cell>
          <table:table-cell office:value-type="string" table:style-name="tablecell">
            <text:p text:style-name="tablealignleft">Somatório dos valores dos impedimentos técnicos à execução, cadastrados pelo órgão setorial executor.</text:p>
          </table:table-cell>
          <table:table-cell office:value-type="string" table:style-name="tablecell">
            <text:p text:style-name="tablealignleft">Valor atualizado à medida que novos impedimentos são cadastrados pelo órgão setorial executor.  </text:p>
          </table:table-cell>
        </table:table-row>
        <table:table-row>
          <table:table-cell office:value-type="string" table:style-name="tableheader">
            <text:p text:style-name="Table_20_Heading">6</text:p>
          </table:table-cell>
          <table:table-cell office:value-type="string" table:style-name="tableheader">
            <text:p text:style-name="Table_20_Heading">Valor Bloqueado</text:p>
          </table:table-cell>
          <table:table-cell office:value-type="string" table:style-name="tablecell">
            <text:p text:style-name="tablealignleft">Valor com execução no SIAFI bloqueada.</text:p>
          </table:table-cell>
          <table:table-cell office:value-type="string" table:style-name="tablecell">
            <text:p text:style-name="tablealignleft"> <text:line-break/>Valor atualizado de acordo com as seguintes operações: <text:line-break/>  <text:line-break/><text:span text:style-name="Strong_20_Emphasis">Indicação de beneficiários:</text:span> no início do exercício, os valores emendados são totalmente bloqueados, sendo desbloqueados ao final do 1º período de indicação de beneficiários. <text:line-break/> <text:line-break/><text:span text:style-name="Strong_20_Emphasis">Priorização de beneficiários:</text:span> valores podem ser bloqueados ou desbloqueados de acordo com a priorização de beneficiários; <text:line-break/> <text:line-break/><text:span text:style-name="Strong_20_Emphasis">Cadastro/remoção de impedimentos:</text:span> valores podem ser bloqueados ou desbloqueados de acordo com os impedimentos cadastrados; <text:line-break/> <text:line-break/><text:span text:style-name="Strong_20_Emphasis">Observação: </text:span>o bloqueio é aplicado apenas em emendas criadas em programações do Poder Executivo. As emendas criadas em programações dos demais Poderes não sofrem bloqueio.  </text:p>
          </table:table-cell>
        </table:table-row>
        <table:table-row>
          <table:table-cell office:value-type="string" table:style-name="tableheader">
            <text:p text:style-name="Table_20_Heading">7</text:p>
          </table:table-cell>
          <table:table-cell office:value-type="string" table:style-name="tableheader">
            <text:p text:style-name="Table_20_Heading">Valor Tramitando</text:p>
          </table:table-cell>
          <table:table-cell office:value-type="string" table:style-name="tablecell">
            <text:p text:style-name="tablealignleft">Somatório dos valores dos pedidos de alterações orçamentárias em tramitação.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8</text:p>
          </table:table-cell>
          <table:table-cell office:value-type="string" table:style-name="tableheader">
            <text:p text:style-name="Table_20_Heading">Valor Empenhado</text:p>
          </table:table-cell>
          <table:table-cell office:value-type="string" table:style-name="tablecell">
            <text:p text:style-name="tablealignleft">Valor empenhado até o momento.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9</text:p>
          </table:table-cell>
          <table:table-cell office:value-type="string" table:style-name="tableheader" table:number-columns-spanned="3">
            <text:p text:style-name="Table_20_Heading">Ao clicar na funcional de uma emenda da lista, são apresentados os beneficiários indicados na mesma, com o detalhamento específico. O tópico <text:span text:style-name="Strong_20_Emphasis"><text:a xlink:type="simple" xlink:href="https://intrasof.sof.intra/siopdoc/doku.php/impositivo:indicacao_beneficiarios" text:style-name="Internet_20_link" text:visited-style-name="Visited_20_Internet_20_Link">Indicação e edição de beneficiários</text:a> </text:span>explica como estes beneficiários são indicados nas emendas.</text:p>
          </table:table-cell>
          <table:covered-table-cell/>
          <table:covered-table-cell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pesquisa_emendas</dc:title>
  </office:meta>
</office:document-meta>
</file>