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3e1392ca64497bb3480c890c4d3df99.png"/>
  <manifest:file-entry manifest:media-type="image/png" manifest:full-path="Pictures/ec9fdf4befe79f737ad58bbd0a2faa37.png"/>
  <manifest:file-entry manifest:media-type="image/png" manifest:full-path="Pictures/8a0c4af244fbf0d334e71eb488449a82.png"/>
  <manifest:file-entry manifest:media-type="image/png" manifest:full-path="Pictures/6a2a74ed97eb5f9c4247c90f037fa22d.png"/>
  <manifest:file-entry manifest:media-type="image/jpeg" manifest:full-path="Pictures/d2d74b0f5bfca8ec4bf70e764ceb145b.jpg"/>
  <manifest:file-entry manifest:media-type="image/png" manifest:full-path="Pictures/89c321fe9da7a2dc5fb0e6b3752c1f63.png"/>
  <manifest:file-entry manifest:media-type="image/jpeg" manifest:full-path="Pictures/c0128306f7a38ce8c23a182e50377deb.jpg"/>
  <manifest:file-entry manifest:media-type="image/jpeg" manifest:full-path="Pictures/716a7208c22b79631628bbadb374b62a.jpg"/>
  <manifest:file-entry manifest:media-type="image/jpeg" manifest:full-path="Pictures/d210b734e39ec95784b2940683d59f01.jpg"/>
  <manifest:file-entry manifest:media-type="image/jpeg" manifest:full-path="Pictures/38537e1a62217bbfd29aac1d16c7a1e1.jpg"/>
  <manifest:file-entry manifest:media-type="image/png" manifest:full-path="Pictures/e140359abe4f8dea2ed1fb5e29b593be.png"/>
  <manifest:file-entry manifest:media-type="image/png" manifest:full-path="Pictures/3ea698c92d83f9866b0f52f354a3e57a.png"/>
  <manifest:file-entry manifest:media-type="image/png" manifest:full-path="Pictures/a8c7da4bf5e54816f3d490dea8de188c.png"/>
  <manifest:file-entry manifest:media-type="image/jpeg" manifest:full-path="Pictures/3d6c920f9d7a40b40d7ea6a549440ea3.jpeg"/>
  <manifest:file-entry manifest:media-type="image/png" manifest:full-path="Pictures/7e5c4c5592e9df10d527f7d3d0001f47.png"/>
  <manifest:file-entry manifest:media-type="image/png" manifest:full-path="Pictures/bd36a02546b9211d5d823028d504d344.png"/>
  <manifest:file-entry manifest:media-type="image/png" manifest:full-path="Pictures/cddcd45b7e8bd8b24308b6865715c37a.png"/>
  <manifest:file-entry manifest:media-type="image/png" manifest:full-path="Pictures/0523d3cc8e9b6d3c43e39a2972598d59.png"/>
  <manifest:file-entry manifest:media-type="image/png" manifest:full-path="Pictures/5ef334f399845eb45ff02cdd3f89c642.png"/>
  <manifest:file-entry manifest:media-type="image/png" manifest:full-path="Pictures/d95a4513e8c350c49b4fcc755d4c5877.png"/>
  <manifest:file-entry manifest:media-type="image/jpeg" manifest:full-path="Pictures/fe87b78ee23bac551b3d8f4dcf50ef6c.jpg"/>
  <manifest:file-entry manifest:media-type="image/png" manifest:full-path="Pictures/81a74612ad5b8288cf8e9aac465e7e33.png"/>
  <manifest:file-entry manifest:media-type="image/png" manifest:full-path="Pictures/a14a2100bce66a32ea5edf36d61bdbe2.png"/>
  <manifest:file-entry manifest:media-type="image/png" manifest:full-path="Pictures/f2a9c1cc6ea9d6efd75fc23ec377aa5b.png"/>
  <manifest:file-entry manifest:media-type="image/png" manifest:full-path="Pictures/b5ced8ae1e93c22e306cdfb02cb87663.png"/>
  <manifest:file-entry manifest:media-type="image/png" manifest:full-path="Pictures/1ed7c99419b963607abe80f84a32098a.png"/>
  <manifest:file-entry manifest:media-type="image/png" manifest:full-path="Pictures/775120045859c6fca87d8a9ea2eeb62e.png"/>
  <manifest:file-entry manifest:media-type="image/png" manifest:full-path="Pictures/078eeb4bc1d040640eaa6cc57e5604f8.png"/>
  <manifest:file-entry manifest:media-type="image/png" manifest:full-path="Pictures/2680b4f9d87684dab88e173c083431ae.png"/>
  <manifest:file-entry manifest:media-type="image/png" manifest:full-path="Pictures/d5c3de581bf69d1d2f4fa2b77448c805.png"/>
  <manifest:file-entry manifest:media-type="image/png" manifest:full-path="Pictures/9d39405c1c64b6c3bdafe94503655cbe.png"/>
  <manifest:file-entry manifest:media-type="image/png" manifest:full-path="Pictures/53bc7651d5e56a821971343b984d711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mpositivo:saneamento_impedimentos"/><text:bookmark-start text:name="__RefHeading___saneamento_de_impedimentos_tecnicos_a_execucao_de_emendas_individuais_1"/><text:bookmark-start text:name="saneamento_de_impedimentos_tecnicos_a_execucao_de_emendas_individuais"/>Saneamento de Impedimentos Técnicos à Execução de Emendas Individuais<text:bookmark-end text:name="__RefHeading___saneamento_de_impedimentos_tecnicos_a_execucao_de_emendas_individuais_1"/><text:bookmark-end text:name="saneamento_de_impedimentos_tecnicos_a_execucao_de_emendas_individuais"/></text:h>
      <text:p text:style-name="Text_20_body"><text:span text:style-name="Emphasis">Visando dar cumprimento ao art. 166, § 14, II, da Constituição Federal, que trata das medidas saneadoras aos impedimentos de ordem técnica à execução das emendas individuais, </text:span> <text:span text:style-name="Emphasis"> o SIOP permitirá o saneamento dos impedimentos que constem do relatório de impedimentos de ordem técnica, publicado no sítio do Ministério da Economia. </text:span></text:p>
      <text:p text:style-name="Text_20_body">Sobre o tema, foi disponibilizada uma apresentação sobre como se dará o saneamento de impedimentos no SIOP.</text:p>
      <text:h text:style-name="Heading_20_2" text:outline-level="2"><text:bookmark-start text:name="__RefHeading___perfis_e_permissoes_necessarias_2"/><text:bookmark-start text:name="perfis_e_permissoes_necessarias"/>1. Perfis e permissões necessárias<text:bookmark-end text:name="__RefHeading___perfis_e_permissoes_necessarias_2"/><text:bookmark-end text:name="perfis_e_permissoes_necessarias"/></text:h>
      <text:p text:style-name="Text_20_body">Para acesso às funcionalidades relacionadas ao saneamento de impedimentos, o usuário deve estar conectado com o perfil <text:span text:style-name="Emphasis">Parlamentar</text:span> no SIOP.</text:p>
      <text:h text:style-name="Heading_20_2" text:outline-level="2"><text:bookmark-start text:name="__RefHeading___saneamento_de_impedimentos_no_siop_3"/><text:bookmark-start text:name="saneamento_de_impedimentos_no_siop"/>2. Saneamento de Impedimentos no SIOP<text:bookmark-end text:name="__RefHeading___saneamento_de_impedimentos_no_siop_3"/><text:bookmark-end text:name="saneamento_de_impedimentos_no_siop"/></text:h>
      <text:p text:style-name="Text_20_body">Para saneamento do impedimento registrado no beneficiário, podem ser realizadas as seguintes solicitações no SIOP:</text:p>
      <text:p text:style-name="Text_20_body">- remanejamento entre emendas do mesmo autor ou para programação existente na LOA, ou</text:p>
      <text:p text:style-name="Text_20_body">- ajuste de beneficiários e valores</text:p>
      <text:p text:style-name="Text_20_body">Essas ações são realizadas na tela Saneamento de Impedimentos, disponível no menu do Módulo Emendas Individuais do SIOP.</text:p>
      <text:h text:style-name="Heading_20_3" text:outline-level="3"><text:bookmark-start text:name="__RefHeading___necessidade_de_impedimento_de_ordem_tecnica_no_beneficiario_ou_de_saldo_a_indicar_na_emenda_4"/><text:bookmark-start text:name="necessidade_de_impedimento_de_ordem_tecnica_no_beneficiario_ou_de_saldo_a_indicar_na_emenda"/>2.1. Necessidade de impedimento de ordem técnica no beneficiário ou de saldo a indicar na emenda<text:bookmark-end text:name="__RefHeading___necessidade_de_impedimento_de_ordem_tecnica_no_beneficiario_ou_de_saldo_a_indicar_na_emenda_4"/><text:bookmark-end text:name="necessidade_de_impedimento_de_ordem_tecnica_no_beneficiario_ou_de_saldo_a_indicar_na_emenda"/></text:h>
      <text:p text:style-name="Text_20_body">Para que a troca seja possível, é necessário o atendimento a pelo menos um dos seguintes requisitos:</text:p>
      <text:list text:style-name="List_20_1" text:continue-numbering="false">
        <text:list-item>
          <text:p text:style-name="List_20_1_Content_First"> <text:span text:style-name="Emphasis">inserção de impedimento de ordem técnica no beneficiário; OU</text:span></text:p>
        </text:list-item>
        <text:list-item>
          <text:p text:style-name="List_20_1_Content_Last"> <text:span text:style-name="Emphasis">existência de saldo a indicar na emenda.</text:span></text:p>
        </text:list-item>
      </text:list>
      <text:p text:style-name="Text_20_body">Os tipos de impedimentos são os seguintes:</text:p>
      <text:list text:style-name="List_20_1" text:continue-numbering="false">
        <text:list-item>
          <text:p text:style-name="List_20_1_Content_First"> <text:span text:style-name="Emphasis">I - incompatibilidade do objeto proposto com a finalidade da ação orçamentária</text:span></text:p>
        </text:list-item>
        <text:list-item>
          <text:p text:style-name="List_20_1_Content"> <text:span text:style-name="Emphasis">II - incompatibilidade do objeto proposto com o programa do órgão ou entidade executora</text:span></text:p>
        </text:list-item>
        <text:list-item>
          <text:p text:style-name="List_20_1_Content"> <text:span text:style-name="Emphasis">III - falta de razoabilidade do valor proposto, incompatibilidade do valor proposto com o cronograma de execução do projeto ou proposta de valor que impeça a conclusão de uma etapa útil do projeto</text:span></text:p>
        </text:list-item>
        <text:list-item>
          <text:p text:style-name="List_20_1_Content"> <text:span text:style-name="Emphasis">IV - ausência de pertinência temática entre o objeto proposto e a finalidade institucional da entidade beneficiária</text:span></text:p>
        </text:list-item>
        <text:list-item>
          <text:p text:style-name="List_20_1_Content"> <text:span text:style-name="Emphasis">V - omissão ou erro na indicação de beneficiário pelo autor da emenda</text:span></text:p>
        </text:list-item>
        <text:list-item>
          <text:p text:style-name="List_20_1_Content"> <text:span text:style-name="Emphasis">VI - não apresentação de proposta ou plano de trabalho ou apresentação fora dos prazos previstos</text:span></text:p>
        </text:list-item>
        <text:list-item>
          <text:p text:style-name="List_20_1_Content"> <text:span text:style-name="Emphasis">VII - não realização de complementação ou ajustes solicitados em proposta ou plano de trabalho, bem como realização de complementação ou ajustes fora dos prazos previstos</text:span></text:p>
        </text:list-item>
        <text:list-item>
          <text:p text:style-name="List_20_1_Content"> <text:span text:style-name="Emphasis">VIII - desistência da proposta pelo proponente</text:span></text:p>
        </text:list-item>
        <text:list-item>
          <text:p text:style-name="List_20_1_Content"> <text:span text:style-name="Emphasis">IX - reprovação da proposta ou plano de trabalho</text:span></text:p>
        </text:list-item>
        <text:list-item>
          <text:p text:style-name="List_20_1_Content"> <text:span text:style-name="Emphasis">X - valor priorizado insuficiente para a execução orçamentária da proposta ou plano de trabalho</text:span></text:p>
        </text:list-item>
        <text:list-item>
          <text:p text:style-name="List_20_1_Content"> <text:span text:style-name="Emphasis">XI - não indicação de instituição financeira para recebimento e movimentação de recursos de transferências especiais pelo ente federado beneficiário na Plataforma Brasil</text:span></text:p>
        </text:list-item>
        <text:list-item>
          <text:p text:style-name="List_20_1_Content_Last"> <text:span text:style-name="Emphasis">XII - outras razões de ordem técnica devidamente justificadas</text:span></text:p>
        </text:list-item>
      </text:list>
      <text:h text:style-name="Heading_20_3" text:outline-level="3"><text:bookmark-start text:name="__RefHeading___acesso_as_programacoes_com_impedimento_5"/><text:bookmark-start text:name="acesso_as_programacoes_com_impedimento"/>2.2. Acesso às programações com impedimento<text:bookmark-end text:name="__RefHeading___acesso_as_programacoes_com_impedimento_5"/><text:bookmark-end text:name="acesso_as_programacoes_com_impedimento"/></text:h>
      <text:p text:style-name="Text_20_body">A partir da página inicial do SIOP, após efetuado o login, o usuário deverá acessar o menu Saneamento de Impedimentos</text:p>
      <text:p text:style-name="Text_20_body"><draw:a xlink:type="simple" xlink:href="https://www2.siop.planejamento.gov.br/proxy/306c850d/https/intrasof/siopdoc/lib/exe/detail.php?id=impositivo:saneamento_impedimentos&amp;media=impositivo:saneamento_de_impedimentos_-_menu.png"><draw:frame draw:style-name="mediacenter" draw:name="0" text:anchor-type="paragraph" draw:z-index="0" svg:width="15.875cm" svg:height="8.4629790940767cm"><draw:image xlink:href="Pictures/c3e1392ca64497bb3480c890c4d3df99.png" xlink:type="simple" xlink:show="embed" xlink:actuate="onLoad"/></draw:frame></draw:a></text:p>
      <text:p text:style-name="Text_20_body">Ao abrir o menu, o usuário deverá digitar o nome ou código do parlamentar. Será exibida uma lista de emendas nas quais há saldo a indicar ou beneficiários com impedimento inserido.</text:p>
      <text:p text:style-name="Text_20_body"><draw:a xlink:type="simple" xlink:href="https://www2.siop.planejamento.gov.br/proxy/306c850d/https/intrasof/siopdoc/lib/exe/detail.php?id=impositivo:saneamento_impedimentos&amp;media=impositivo:covid:saneamento_de_impedimentos.png"><draw:frame draw:style-name="mediacenter" draw:name="1" text:anchor-type="paragraph" draw:z-index="1" svg:width="26.458333333333cm" style:rel-width="100%" svg:height="5.395513367463cm" style:rel-height="scale"><draw:image xlink:href="Pictures/ec9fdf4befe79f737ad58bbd0a2faa37.png" xlink:type="simple" xlink:show="embed" xlink:actuate="onLoad"/></draw:frame></draw:a></text:p>
      <text:p text:style-name="Text_20_body">Uma vez clicando na funcional-programática desejada, será permitida ao usuário a promoção dos ajustes necessários ao saneamento dos impedimentos.</text:p>
      <text:p text:style-name="Text_20_body"><draw:a xlink:type="simple" xlink:href="https://www2.siop.planejamento.gov.br/proxy/306c850d/https/intrasof/siopdoc/lib/exe/detail.php?id=impositivo:saneamento_impedimentos&amp;media=impositivo:covid:saneamento_de_impedimentos_detalhes.png"><draw:frame draw:style-name="mediacenter" draw:name="2" text:anchor-type="paragraph" draw:z-index="2" svg:width="26.458333333333cm" style:rel-width="100%" svg:height="10.682495741056cm" style:rel-height="scale"><draw:image xlink:href="Pictures/8a0c4af244fbf0d334e71eb488449a82.png" xlink:type="simple" xlink:show="embed" xlink:actuate="onLoad"/></draw:frame></draw:a></text:p>
      <text:h text:style-name="Heading_20_2" text:outline-level="2"><text:bookmark-start text:name="__RefHeading___formas_de_saneamento_6"/><text:bookmark-start text:name="formas_de_saneamento"/>3. Formas de saneamento<text:bookmark-end text:name="__RefHeading___formas_de_saneamento_6"/><text:bookmark-end text:name="formas_de_saneamento"/></text:h>
      <text:p text:style-name="Text_20_body">O saneamento de impedimentos em uma emenda pode ser realizado mediante:</text:p>
      <text:list text:style-name="List_20_1" text:continue-numbering="false">
        <text:list-item>
          <text:p text:style-name="List_20_1_Content_First"> Remanejamentos:</text:p>
          <text:list text:style-name="List_20_1">
            <text:list-item>
              <text:p text:style-name="List_20_1_Content"> entre emendas do mesmo autor, <text:span text:style-name="Strong_20_Emphasis">para casos de impedimento parcial ou total da emenda</text:span>; ou</text:p>
            </text:list-item>
            <text:list-item>
              <text:p text:style-name="List_20_1_Content"> para uma única programação constantes da LOA, <text:span text:style-name="Strong_20_Emphasis">somente para casos de impedimento total da emenda</text:span>;</text:p>
            </text:list-item>
          </text:list>
        </text:list-item>
        <text:list-item>
          <text:p text:style-name="List_20_1_Content_Last"> Ajustes em beneficiários e valores.</text:p>
        </text:list-item>
      </text:list>
      <text:p text:style-name="Text_20_body"><text:span text:style-name="Strong_20_Emphasis">Atenção!</text:span></text:p>
      <text:p text:style-name="Text_20_body">As formas de saneamento via remanejamento, entre emendas do mesmo autor ou para uma única programação, são mutuamente excludentes. Portanto, a seleção de uma forma de saneamento “bloqueia” a outra. Sendo assim, uma vez cadastrada, uma forma de saneamento somente pode ser modificada se o usuário desfizer os ajustes realizados.</text:p>
      <text:h text:style-name="Heading_20_3" text:outline-level="3"><text:bookmark-start text:name="__RefHeading___da_escolha_do_tipo_de_saneamento_7"/><text:bookmark-start text:name="da_escolha_do_tipo_de_saneamento"/>3.1 Da escolha do tipo de saneamento<text:bookmark-end text:name="__RefHeading___da_escolha_do_tipo_de_saneamento_7"/><text:bookmark-end text:name="da_escolha_do_tipo_de_saneamento"/></text:h>
      <text:p text:style-name="Text_20_body">O saneamento é realizado por meio do botão Sanar Impedimento (símbolo <draw:frame draw:style-name="media" draw:name="3" text:anchor-type="as-char" draw:z-index="3" svg:width="0.52916666666667cm" svg:height="0.76435185185185cm"><draw:image xlink:href="Pictures/6a2a74ed97eb5f9c4247c90f037fa22d.png" xlink:type="simple" xlink:show="embed" xlink:actuate="onLoad"/></draw:frame>na coluna Ações, no canto direito da tela).</text:p>
      <text:p text:style-name="Text_20_body"><draw:frame draw:style-name="media" draw:name="imagem_sanear_impedimento.jpg Legend" text:anchor-type="as-char" draw:z-index="0" svg:width="41.857083333333cm" style:rel-width="100%"><draw:text-box><text:p text:style-name="legendcenter"><draw:frame draw:style-name="media" draw:name="imagem_sanear_impedimento.jpg" text:anchor-type="as-char" draw:z-index="4" svg:width="41.857083333333cm" style:rel-width="100%" svg:height="16.271875cm" style:rel-height="scale"><draw:image xlink:href="Pictures/d2d74b0f5bfca8ec4bf70e764ceb145b.jpg" xlink:type="simple" xlink:show="embed" xlink:actuate="onLoad"/></draw:frame>imagem_sanear_impedimento.jpg</text:p></draw:text-box></draw:frame></text:p>
      <text:p text:style-name="Text_20_body">Ao clicar no botão, o sistema exibirá uma janela solicitando que o usuário escolha o tipo de saneamento que irá executar: remanejamento via alteração de programação orçamentária ou via ajuste de beneficiário/valor.</text:p>
      <text:p text:style-name="Text_20_body"><draw:frame draw:style-name="media" draw:name="5" text:anchor-type="as-char" draw:z-index="5" svg:width="21.166666666667cm" style:rel-width="100%" svg:height="2.7923046721633cm" style:rel-height="scale"><draw:image xlink:href="Pictures/89c321fe9da7a2dc5fb0e6b3752c1f63.png" xlink:type="simple" xlink:show="embed" xlink:actuate="onLoad"/></draw:frame></text:p>
      <text:p text:style-name="Text_20_body">Uma vez feita a escolha, ao usuário será permitido o ajuste.</text:p>
      <text:h text:style-name="Heading_20_3" text:outline-level="3"><text:bookmark-start text:name="__RefHeading___saneamento_via_alteracao_de_programacao_orcamentaria_8"/><text:bookmark-start text:name="saneamento_via_alteracao_de_programacao_orcamentaria"/>3.2 Saneamento via Alteração de Programação Orçamentária<text:bookmark-end text:name="__RefHeading___saneamento_via_alteracao_de_programacao_orcamentaria_8"/><text:bookmark-end text:name="saneamento_via_alteracao_de_programacao_orcamentaria"/></text:h>
      <text:p text:style-name="Text_20_body">Para proceder ao remanejamento, o usuário deverá clicar novamente no botão Sanar Impedimento, na linha de beneficiário desejada. Ao clicar no botão, será aberta uma janela intitulada “Transferir Recurso para Sanar Impedimentos”:</text:p>
      <text:p text:style-name="Text_20_body"><draw:frame draw:style-name="media" draw:name="transferir_recurso_para_sanar_impedimentos.jpg Legend" text:anchor-type="as-char" draw:z-index="0" svg:width="22.357291666667cm" style:rel-width="100%"><draw:text-box><text:p text:style-name="legendcenter"><draw:frame draw:style-name="media" draw:name="transferir_recurso_para_sanar_impedimentos.jpg" text:anchor-type="as-char" draw:z-index="6" svg:width="22.357291666667cm" style:rel-width="100%" svg:height="18.441458333333cm" style:rel-height="scale"><draw:image xlink:href="Pictures/c0128306f7a38ce8c23a182e50377deb.jpg" xlink:type="simple" xlink:show="embed" xlink:actuate="onLoad"/></draw:frame>transferir_recurso_para_sanar_impedimentos.jpg</text:p></draw:text-box></draw:frame></text:p>
      <text:p text:style-name="Text_20_body">A tela contém as seguintes informações:</text:p>
      <text:list text:style-name="List_20_1" text:continue-numbering="false">
        <text:list-item>
          <text:p text:style-name="List_20_1_Content_First"> <text:span text:style-name="Strong_20_Emphasis"><text:span text:style-name="underline">Funcional</text:span></text:span>  : exibe a emenda e a programação atuais</text:p>
        </text:list-item>
        <text:list-item>
          <text:p text:style-name="List_20_1_Content"> <text:span text:style-name="underline"><text:span text:style-name="Strong_20_Emphasis">Funcional nova:</text:span></text:span>  exibe os campos relativos à funcional-programática para a qual se deseja realizar o remanejamento: Esfera, Unidade Orçamentária, Função, Subfunção, Programa, Ação e Localizador</text:p>
        </text:list-item>
        <text:list-item>
          <text:p text:style-name="List_20_1_Content"> <text:span text:style-name="Strong_20_Emphasis"><text:span text:style-name="underline">GND</text:span></text:span>  : exibe o GND selecionado</text:p>
        </text:list-item>
        <text:list-item>
          <text:p text:style-name="List_20_1_Content"> <text:span text:style-name="underline"><text:span text:style-name="Strong_20_Emphasis">IDUSO</text:span></text:span>  : exibe o IDUSO selecionado</text:p>
        </text:list-item>
        <text:list-item>
          <text:p text:style-name="List_20_1_Content"> <text:span text:style-name="underline"><text:span text:style-name="Strong_20_Emphasis">Modalidade</text:span></text:span>  : exibe a Modalidade de Aplicação selecionada</text:p>
        </text:list-item>
        <text:list-item>
          <text:p text:style-name="List_20_1_Content"> <text:span text:style-name="underline"><text:span text:style-name="Strong_20_Emphasis">Beneficiário</text:span></text:span>  : exibe o beneficiário da emenda (em caso de saldo a indicar, este campo retornará o resultado “00000000000000”)</text:p>
        </text:list-item>
        <text:list-item>
          <text:p text:style-name="List_20_1_Content"> <text:span text:style-name="Strong_20_Emphasis"><text:span text:style-name="underline">Valor</text:span>: </text:span>exibe o valor a ser remanejado</text:p>
        </text:list-item>
        <text:list-item>
          <text:p text:style-name="List_20_1_Content_Last"> <text:span text:style-name="Strong_20_Emphasis"><text:span text:style-name="underline">Adicionar justificativa</text:span></text:span>  : exibe uma caixa de texto onde o usuário poderá adicionar justificativa para o remanejamento (opcional)</text:p>
        </text:list-item>
      </text:list>
      <text:h text:style-name="Heading_20_4" text:outline-level="4"><text:bookmark-start text:name="__RefHeading___remanejamento_para_programacao_existente_na_loa_9"/><text:bookmark-start text:name="remanejamento_para_programacao_existente_na_loa"/>3.2.1. Remanejamento para programação existente na LOA<text:bookmark-end text:name="__RefHeading___remanejamento_para_programacao_existente_na_loa_9"/><text:bookmark-end text:name="remanejamento_para_programacao_existente_na_loa"/></text:h>
      <text:p text:style-name="Text_20_body">Caso queira efetuar remanejamento para programação existente na LOA, o usuário deverá preencher os campos de programação em “Funcional Nova” com a programação desejada. Se os dados forem digitados corretamente, o sistema exibirá a programação e <text:span text:style-name="Strong_20_Emphasis">o usuário deverá clicar na janela que será exibida</text:span>, como no exemplo abaixo.</text:p>
      <text:p text:style-name="Text_20_body"><draw:frame draw:style-name="media" draw:name="remanejamento_de_programacoes_1.jpg Legend" text:anchor-type="as-char" draw:z-index="0" svg:width="29.421666666667cm" style:rel-width="100%"><draw:text-box><text:p text:style-name="legendcenter"><draw:frame draw:style-name="media" draw:name="remanejamento_de_programacoes_1.jpg" text:anchor-type="as-char" draw:z-index="7" svg:width="29.421666666667cm" style:rel-width="100%" svg:height="16.536458333333cm" style:rel-height="scale"><draw:image xlink:href="Pictures/716a7208c22b79631628bbadb374b62a.jpg" xlink:type="simple" xlink:show="embed" xlink:actuate="onLoad"/></draw:frame>remanejamento_de_programacoes_1.jpg</text:p></draw:text-box></draw:frame></text:p>
      <text:p text:style-name="Text_20_body">O usuário deverá digitar a programação desejada e ajustar os demais parâmetros (GND, IDUSO, Modalidade e Valor). Em seguida, clicar em Incluir Valor Remanejado, no canto inferior da janela.</text:p>
      <text:p text:style-name="Text_20_body">Após acionar o botão Incluir Valor Remanejado, no campo Destino (PARA), será exibida a nova programação, com os novos parâmetros escolhidos. <draw:frame draw:style-name="media" draw:name="remanejamento_de_programacoes_2.jpg Legend" text:anchor-type="as-char" draw:z-index="0" svg:width="22.330833333333cm" style:rel-width="100%"><draw:text-box><text:p text:style-name="legendcenter"><draw:frame draw:style-name="media" draw:name="remanejamento_de_programacoes_2.jpg" text:anchor-type="as-char" draw:z-index="8" svg:width="22.330833333333cm" style:rel-width="100%" svg:height="18.653125cm" style:rel-height="scale"><draw:image xlink:href="Pictures/d210b734e39ec95784b2940683d59f01.jpg" xlink:type="simple" xlink:show="embed" xlink:actuate="onLoad"/></draw:frame>remanejamento_de_programacoes_2.jpg</text:p></draw:text-box></draw:frame></text:p>
      <text:p text:style-name="Text_20_body">Caso as informações tenham sido corretamente adicionadas, o usuário deverá clicar no botão Salvar. Caso se deseje realizar algum ajuste, ou se o usuário realizou alguma alteração incorreta, basta abrir novamente a janela Transferir Recurso para Sanar Impedimentos e clicar no ícone da lixeira no canto direito do campo Destino (PARA). As informações inseridas no campo serão apagadas e o usuário poderá refazer a operação.</text:p>
      <text:p text:style-name="Text_20_body"><draw:frame draw:style-name="media" draw:name="transferir_recurso_para_sanar_impedimentos_3.jpg Legend" text:anchor-type="as-char" draw:z-index="0" svg:width="22.727708333333cm" style:rel-width="100%"><draw:text-box><text:p text:style-name="legendcenter"><draw:frame draw:style-name="media" draw:name="transferir_recurso_para_sanar_impedimentos_3.jpg" text:anchor-type="as-char" draw:z-index="9" svg:width="22.727708333333cm" style:rel-width="100%" svg:height="2.778125cm" style:rel-height="scale"><draw:image xlink:href="Pictures/38537e1a62217bbfd29aac1d16c7a1e1.jpg" xlink:type="simple" xlink:show="embed" xlink:actuate="onLoad"/></draw:frame>transferir_recurso_para_sanar_impedimentos_3.jpg</text:p></draw:text-box></draw:frame></text:p>
      <text:p text:style-name="Text_20_body">Após realizados os ajustes, o usuário poderá efetuar a internalização do remanejamento, clicando em <text:span text:style-name="Strong_20_Emphasis">Internalizar.</text:span></text:p>
      <text:p text:style-name="Text_20_body"><text:span text:style-name="Strong_20_Emphasis">OBS: antes de realizar a internalização, o usuário sempre poderá rever (e desfazer, se assim o desejar) os ajustes realizados, bastando clicar no botão Sanar Impedimento. Alternativamente, poderá clicar em Desfazer todos ajustes para retornar todas as linhas de programação ao estágio inicial e, assim, reiniciar os ajustes desejados. </text:span></text:p>
      <text:p text:style-name="Text_20_body"><text:span text:style-name="Strong_20_Emphasis">OBS 2: após internalizar o pedido, o crédito é encaminhado para a SOF e o usuário não poderá realizar novos ajustes na emenda.</text:span></text:p>
      <text:h text:style-name="Heading_20_4" text:outline-level="4"><text:bookmark-start text:name="__RefHeading___remanejamento_entre_emendas_do_autor_10"/><text:bookmark-start text:name="remanejamento_entre_emendas_do_autor"/>3.2.2. Remanejamento entre emendas do autor<text:bookmark-end text:name="__RefHeading___remanejamento_entre_emendas_do_autor_10"/><text:bookmark-end text:name="remanejamento_entre_emendas_do_autor"/></text:h>
      <text:p text:style-name="Text_20_body">Caso queira efetuar remanejamento entre emendas, o usuário deve utilizar o campo Funcional da janela “Transferir Recurso para Sanar Impedimentos”.</text:p>
      <text:p text:style-name="Text_20_body">No campo <text:span text:style-name="Strong_20_Emphasis">Funcional</text:span>, o usuário deve selecionar a emenda de destino desejada, dentre as opções apresentadas na lista de opções, de acordo com a tela abaixo:</text:p>
      <text:p text:style-name="Text_20_body"><draw:frame draw:style-name="mediacenter" draw:name="10" text:anchor-type="paragraph" draw:z-index="10" svg:width="16.007291666667cm" svg:height="11.033125cm"><draw:image xlink:href="Pictures/e140359abe4f8dea2ed1fb5e29b593be.png" xlink:type="simple" xlink:show="embed" xlink:actuate="onLoad"/></draw:frame></text:p>
      <text:p text:style-name="Text_20_body">Com a emenda de destino selecionada, basta informar o valor desejado para o remanejamento (é possível efetuar remanejamento parcial ou total entre emendas). Caso necessário, também podem ser ajustados os demais parâmetros relativos à programação financeira da emenda, como GND, IDUSO ou Modalidade de Aplicação. Além disso, também pode ser inserida uma justificativa para o remanejamento desejado.</text:p>
      <text:p text:style-name="Text_20_body">Uma vez concluído o preenchimento das informações do remanejamento de valores, o usuário deve clicar em <text:span text:style-name="Strong_20_Emphasis">“Incluir Valor Remanejado”</text:span>  para que os valores sejam inseridos na lista <text:span text:style-name="Strong_20_Emphasis">Destino (PARA)</text:span>  e o campo <text:span text:style-name="Strong_20_Emphasis">Valor</text:span>  seja atualizado, como apresentado abaixo:</text:p>
      <text:p text:style-name="Text_20_body"><draw:frame draw:style-name="mediacenter" draw:name="11" text:anchor-type="paragraph" draw:z-index="11" svg:width="16.113125cm" svg:height="11.562291666667cm"><draw:image xlink:href="Pictures/3ea698c92d83f9866b0f52f354a3e57a.png" xlink:type="simple" xlink:show="embed" xlink:actuate="onLoad"/></draw:frame></text:p>
      <text:p text:style-name="Text_20_body">Por fim, após informar o valor a ser remanejado, o usuário deve clicar em <text:span text:style-name="Strong_20_Emphasis">“Salvar”</text:span>. Após a gravação, a tela é fechada e os valores da tela de detalhamento dos impedimentos da emenda são atualizados, como exibido abaixo:</text:p>
      <text:p text:style-name="Text_20_body"><draw:frame draw:style-name="mediacenter" draw:name="12" text:anchor-type="paragraph" draw:z-index="12" svg:width="24.659166666667cm" style:rel-width="100%" svg:height="19.05cm" style:rel-height="scale"><draw:image xlink:href="Pictures/a8c7da4bf5e54816f3d490dea8de188c.png" xlink:type="simple" xlink:show="embed" xlink:actuate="onLoad"/></draw:frame></text:p>
      <text:h text:style-name="Heading_20_4" text:outline-level="4"><text:bookmark-start text:name="__RefHeading___remanejamento_com_troca_de_fontes_11"/><text:bookmark-start text:name="remanejamento_com_troca_de_fontes"/>3.2.3. Remanejamento com Troca de Fontes<text:bookmark-end text:name="__RefHeading___remanejamento_com_troca_de_fontes_11"/><text:bookmark-end text:name="remanejamento_com_troca_de_fontes"/></text:h>
      <text:p text:style-name="Text_20_body">Caso o usuário receba um aviso do SIOP informando a necessidade de troca de fonte, deverá ser efetuado o remanejamento pretendido, devendo o usuário clicar no campo “Fonte” para selecionar a fonte 300, como no exemplo abaixo.</text:p>
      <text:p text:style-name="Text_20_body"><draw:frame draw:style-name="media" draw:name="13" text:anchor-type="as-char" draw:z-index="13" svg:width="19.023541666667cm" style:rel-width="100%" svg:height="17.568333333333cm" style:rel-height="scale"><draw:image xlink:href="Pictures/3d6c920f9d7a40b40d7ea6a549440ea3.jpeg" xlink:type="simple" xlink:show="embed" xlink:actuate="onLoad"/></draw:frame></text:p>
      <text:h text:style-name="Heading_20_3" text:outline-level="3"><text:bookmark-start text:name="__RefHeading___saneamento_via_ajuste_de_beneficiario_valor_12"/><text:bookmark-start text:name="saneamento_via_ajuste_de_beneficiario_valor"/>3.3 Saneamento Via Ajuste de Beneficiário/Valor<text:bookmark-end text:name="__RefHeading___saneamento_via_ajuste_de_beneficiario_valor_12"/><text:bookmark-end text:name="saneamento_via_ajuste_de_beneficiario_valor"/></text:h>
      <text:p text:style-name="Text_20_body">Para sanear impedimento por meio de ajustes em valores e beneficiários, o usuário deve selecionar essa via na tela “Opções de Saneamento”, conforme ilustrado no item 3.1.</text:p>
      <text:h text:style-name="Heading_20_4" text:outline-level="4"><text:bookmark-start text:name="__RefHeading___ajuste_de_valor_no_mesmo_beneficiario_13"/><text:bookmark-start text:name="ajuste_de_valor_no_mesmo_beneficiario"/>3.3.1 Ajuste de valor no mesmo beneficiário<text:bookmark-end text:name="__RefHeading___ajuste_de_valor_no_mesmo_beneficiario_13"/><text:bookmark-end text:name="ajuste_de_valor_no_mesmo_beneficiario"/></text:h>
      <text:p text:style-name="Text_20_body">O ajuste de valor no mesmo beneficiário, seja de acréscimo ou redução, somente poderá ocorrer no caso de impedimento total na respectiva linha de programação. Essa operação acarretará a retirada do correspondente impedimento.</text:p>
      <text:p text:style-name="Text_20_body"><draw:frame draw:style-name="mediacenter" draw:name="14" text:anchor-type="paragraph" draw:z-index="14" svg:width="21.166666666667cm" style:rel-width="100%" svg:height="11.664941785252cm" style:rel-height="scale"><draw:image xlink:href="Pictures/7e5c4c5592e9df10d527f7d3d0001f47.png" xlink:type="simple" xlink:show="embed" xlink:actuate="onLoad"/></draw:frame></text:p>
      <text:p text:style-name="Text_20_body">A ampliação do valor é possível por meio da utilização do saldo a indicar – operação detalhada no item 3.3.4.</text:p>
      <text:h text:style-name="Heading_20_4" text:outline-level="4"><text:bookmark-start text:name="__RefHeading___ajuste_de_valor_entre_beneficiarios_14"/><text:bookmark-start text:name="ajuste_de_valor_entre_beneficiarios"/>3.3.2 Ajuste de valor entre beneficiários<text:bookmark-end text:name="__RefHeading___ajuste_de_valor_entre_beneficiarios_14"/><text:bookmark-end text:name="ajuste_de_valor_entre_beneficiarios"/></text:h>
      <text:p text:style-name="Text_20_body">O ajuste de valor entre beneficiários é permitido apenas em valor menor ou igual ao valor impedido constante na linha de programação. Quando o ajuste no valor for menor que o valor impedido (decréscimo no valor do beneficiário), o impedimento será retirado na proporção do valor saneado.</text:p>
      <text:p text:style-name="Text_20_body">Abaixo algumas telas que demonstram como se dá esse ajuste:</text:p>
      <text:p text:style-name="Text_20_body">Informando o novo CNPJ <draw:frame draw:style-name="mediacenter" draw:name="15" text:anchor-type="paragraph" draw:z-index="15" svg:width="21.166666666667cm" style:rel-width="100%" svg:height="10.55591537133cm" style:rel-height="scale"><draw:image xlink:href="Pictures/bd36a02546b9211d5d823028d504d344.png" xlink:type="simple" xlink:show="embed" xlink:actuate="onLoad"/></draw:frame></text:p>
      <text:p text:style-name="Text_20_body">Fazendo ajustes no valor, se for o caso <draw:frame draw:style-name="mediacenter" draw:name="16" text:anchor-type="paragraph" draw:z-index="16" svg:width="21.166666666667cm" style:rel-width="100%" svg:height="11.19943941354cm" style:rel-height="scale"><draw:image xlink:href="Pictures/cddcd45b7e8bd8b24308b6865715c37a.png" xlink:type="simple" xlink:show="embed" xlink:actuate="onLoad"/></draw:frame></text:p>
      <text:p text:style-name="Text_20_body">Incluindo a alteração <draw:frame draw:style-name="mediacenter" draw:name="17" text:anchor-type="paragraph" draw:z-index="17" svg:width="21.166666666667cm" style:rel-width="100%" svg:height="11.270562770563cm" style:rel-height="scale"><draw:image xlink:href="Pictures/0523d3cc8e9b6d3c43e39a2972598d59.png" xlink:type="simple" xlink:show="embed" xlink:actuate="onLoad"/></draw:frame></text:p>
      <text:p text:style-name="Text_20_body">Contudo, a ampliação do valor é possível por meio da utilização do saldo a indicar. Neste caso, via saneamento do saldo a indicar, conforme operação detalhada no item 3.3.4 abaixo.</text:p>
      <text:h text:style-name="Heading_20_4" text:outline-level="4"><text:bookmark-start text:name="__RefHeading___inclusao_de_beneficiarios_15"/><text:bookmark-start text:name="inclusao_de_beneficiarios"/>3.3.3 Inclusão de beneficiários<text:bookmark-end text:name="__RefHeading___inclusao_de_beneficiarios_15"/><text:bookmark-end text:name="inclusao_de_beneficiarios"/></text:h>
      <text:p text:style-name="Text_20_body">Poderá ser incluído novo beneficiário na emenda com impedimento, desde que haja saldo a indicar. O bloqueio de impedimento será retirado na proporção da indicação.</text:p>
      <text:p text:style-name="Text_20_body"><draw:frame draw:style-name="mediacenter" draw:name="18" text:anchor-type="paragraph" draw:z-index="18" svg:width="21.166666666667cm" style:rel-width="100%" svg:height="11.19943941354cm" style:rel-height="scale"><draw:image xlink:href="Pictures/cddcd45b7e8bd8b24308b6865715c37a.png" xlink:type="simple" xlink:show="embed" xlink:actuate="onLoad"/></draw:frame></text:p>
      <text:h text:style-name="Heading_20_4" text:outline-level="4"><text:bookmark-start text:name="__RefHeading___utilizacao_do_saldo_a_indicar_16"/><text:bookmark-start text:name="utilizacao_do_saldo_a_indicar"/>3.3.4 Utilização do Saldo a Indicar<text:bookmark-end text:name="__RefHeading___utilizacao_do_saldo_a_indicar_16"/><text:bookmark-end text:name="utilizacao_do_saldo_a_indicar"/></text:h>
      <text:p text:style-name="Text_20_body">O saldo a indicar poderá ser utilizado para acrescer o valor alocado no beneficiário com impedimento.</text:p>
      <text:p text:style-name="Text_20_body">Caso o acréscimo ocorra no mesmo beneficiário onde está registrado o impedimento, o uso do saldo a indicar ocorrerá na mesma tela da transferência de recursos</text:p>
      <text:p text:style-name="Text_20_body"><draw:frame draw:style-name="mediacenter" draw:name="19" text:anchor-type="paragraph" draw:z-index="19" svg:width="21.166666666667cm" style:rel-width="100%" svg:height="9.8060263653484cm" style:rel-height="scale"><draw:image xlink:href="Pictures/5ef334f399845eb45ff02cdd3f89c642.png" xlink:type="simple" xlink:show="embed" xlink:actuate="onLoad"/></draw:frame></text:p>
      <text:p text:style-name="Text_20_body">Caso o acréscimo ocorra a partir da transferência de recursos de outro beneficiário impedido, o uso do saldo a indicar ocorrerá em duas etapas:</text:p>
      <text:p text:style-name="Text_20_body">Primeiro faz o remanejamento de valor entre os beneficiários <draw:frame draw:style-name="mediacenter" draw:name="20" text:anchor-type="paragraph" draw:z-index="20" svg:width="21.166666666667cm" style:rel-width="100%" svg:height="11.270562770563cm" style:rel-height="scale"><draw:image xlink:href="Pictures/0523d3cc8e9b6d3c43e39a2972598d59.png" xlink:type="simple" xlink:show="embed" xlink:actuate="onLoad"/></draw:frame></text:p>
      <text:p text:style-name="Text_20_body">Depois faz o remanejamento do saldo a indicar, para o mesmo beneficiário do passo anterior <draw:frame draw:style-name="mediacenter" draw:name="21" text:anchor-type="paragraph" draw:z-index="21" svg:width="21.166666666667cm" style:rel-width="100%" svg:height="11.131692573402cm" style:rel-height="scale"><draw:image xlink:href="Pictures/d95a4513e8c350c49b4fcc755d4c5877.png" xlink:type="simple" xlink:show="embed" xlink:actuate="onLoad"/></draw:frame></text:p>
      <text:h text:style-name="Heading_20_2" text:outline-level="2"><text:bookmark-start text:name="__RefHeading___desfazer_todos_ajustes_17"/><text:bookmark-start text:name="desfazer_todos_ajustes"/>4. Desfazer todos ajustes<text:bookmark-end text:name="__RefHeading___desfazer_todos_ajustes_17"/><text:bookmark-end text:name="desfazer_todos_ajustes"/></text:h>
      <text:p text:style-name="Text_20_body">Caso o usuário tenha cometido algum equívoco ao promover os saneamentos pela &lt;font inherit/inherit;;#2980b9;;inherit&gt;Via Alteração de Programação Orçamentária&lt;/font&gt;  , é possível desfazer os ajustes efetuados nas emendas com impedimento. Para tanto, há duas opções:</text:p>
      <text:list text:style-name="List_20_1" text:continue-numbering="false">
        <text:list-item>
          <text:p text:style-name="List_20_1_Content_First"> Clicar no ícone “Lixeira” no campo Destino (PARA) na janela Transferir Recurso para Sanar Impedimentos; ou</text:p>
        </text:list-item>
        <text:list-item>
          <text:p text:style-name="List_20_1_Content_Last"> Clicar no botão <text:span text:style-name="Strong_20_Emphasis">Desfazer todos ajustes </text:span>na tela de Saneamento de Impedimentos, conforme a tela abaixo:</text:p>
        </text:list-item>
      </text:list>
      <text:p text:style-name="Text_20_body"><draw:frame draw:style-name="mediacenter" draw:name="22" text:anchor-type="paragraph" draw:z-index="22" svg:width="10.583333333333cm" svg:height="3.0991035856574cm"><draw:image xlink:href="Pictures/fe87b78ee23bac551b3d8f4dcf50ef6c.jpg" xlink:type="simple" xlink:show="embed" xlink:actuate="onLoad"/></draw:frame></text:p>
      <text:p text:style-name="Text_20_body">Ao clicar no botão Desfazer todos ajustes, serão desfeitos todos os ajustes efetuados na emenda, <text:span text:style-name="underline">em todas as linhas de beneficiário.</text:span></text:p>
      <text:p text:style-name="Text_20_body"><text:span text:style-name="Strong_20_Emphasis">Caso o usuário já tenha internalizado o remanejamento, não será possível desfazer os ajustes.</text:span> &lt;font inherit/inherit;;#3498db;;inherit&gt;Já quanto às ações efetuadas pela Via Ajuste de Beneficiário/Valor, não é possível desfazê-las diretamente no SIOP. Para isso, será necessário contatar Órgão Setorial detentor da emenda e solicitar a exclusão do beneficiário incluído ou a correção do valor alterado equivocadamente. O Òrgão Setorial, por sua vez, deverá ter atenção ao impedimento que estava inserido e foi saneado com a movimentação equivocada feita pelo autor.&lt;/font&gt;</text:p>
      <text:h text:style-name="Heading_20_2" text:outline-level="2"><text:bookmark-start text:name="__RefHeading___internalizar_18"/><text:bookmark-start text:name="internalizar"/>5. Internalizar<text:bookmark-end text:name="__RefHeading___internalizar_18"/><text:bookmark-end text:name="internalizar"/></text:h>
      <text:p text:style-name="Text_20_body">Enquanto o botão “Internalizar” não for acionado, ao usuário é permitido realizar ajustes na emenda com impedimento.</text:p>
      <text:p text:style-name="Text_20_body">Uma vez finalizadas as alterações desejadas, conforme disposto nos tópicos anteriores, é necessário pressionar o botão “Internalizar”.</text:p>
      <text:p text:style-name="Text_20_body">Durante o processo de internalização, o sistema efetuará algumas validações e exibirá ao usuário a mensagem de que está internalizando as operações. É necessário que o usuário aguarde o final do processamento para verificar se há a necessidade de algum ajuste.</text:p>
      <text:p text:style-name="Text_20_body"><draw:a xlink:type="simple" xlink:href="https://www2.siop.planejamento.gov.br/proxy/306c850d/https/intrasof/siopdoc/lib/exe/detail.php?id=impositivo:saneamento_impedimentos&amp;media=impositivo:covid:internalizacao_do_pedido.png"><draw:frame draw:style-name="mediacenter" draw:name="23" text:anchor-type="paragraph" draw:z-index="23" svg:width="26.458333333333cm" style:rel-width="100%" svg:height="12.081738945578cm" style:rel-height="scale"><draw:image xlink:href="Pictures/81a74612ad5b8288cf8e9aac465e7e33.png" xlink:type="simple" xlink:show="embed" xlink:actuate="onLoad"/></draw:frame></draw:a></text:p>
      <text:p text:style-name="Text_20_body">São diversas as validações efetuadas pelo sistema e estas podem variar de uma programação para outra, de um ente para outro etc. A seguir tem-se <text:span text:style-name="Strong_20_Emphasis">alguns exemplos</text:span>  de validações.</text:p>
      <text:h text:style-name="Heading_20_3" text:outline-level="3"><text:bookmark-start text:name="__RefHeading___remanejamento_para_gnds_nao_permitidos_19"/><text:bookmark-start text:name="remanejamento_para_gnds_nao_permitidos"/>5.1. Remanejamento para GNDs não permitidos<text:bookmark-end text:name="__RefHeading___remanejamento_para_gnds_nao_permitidos_19"/><text:bookmark-end text:name="remanejamento_para_gnds_nao_permitidos"/></text:h>
      <text:p text:style-name="Text_20_body">Caso o usuário esteja remanejando para uma ação que não permita o GND informado, o sistema exibirá erro na validação.</text:p>
      <text:p text:style-name="Text_20_body"><draw:a xlink:type="simple" xlink:href="https://www2.siop.planejamento.gov.br/proxy/306c850d/https/intrasof/siopdoc/lib/exe/detail.php?id=impositivo:saneamento_impedimentos&amp;media=impositivo:covid:erro_por_indicacao_em_gnd_nao_permitido.png"><draw:frame draw:style-name="mediacenter" draw:name="24" text:anchor-type="paragraph" draw:z-index="24" svg:width="26.458333333333cm" style:rel-width="100%" svg:height="12.835106382979cm" style:rel-height="scale"><draw:image xlink:href="Pictures/a14a2100bce66a32ea5edf36d61bdbe2.png" xlink:type="simple" xlink:show="embed" xlink:actuate="onLoad"/></draw:frame></draw:a></text:p>
      <text:h text:style-name="Heading_20_3" text:outline-level="3"><text:bookmark-start text:name="__RefHeading___remanejamento_que_implica_reducao_de_valores_destinados_a_acoes_e_servicos_publicos_de_saude_20"/><text:bookmark-start text:name="remanejamento_que_implica_reducao_de_valores_destinados_a_acoes_e_servicos_publicos_de_saude"/>5.2. Remanejamento que implica redução de valores destinados a Ações e Serviços Públicos de Saúde<text:bookmark-end text:name="__RefHeading___remanejamento_que_implica_reducao_de_valores_destinados_a_acoes_e_servicos_publicos_de_saude_20"/><text:bookmark-end text:name="remanejamento_que_implica_reducao_de_valores_destinados_a_acoes_e_servicos_publicos_de_saude"/></text:h>
      <text:p text:style-name="Text_20_body">Caso a operação que o usuário esteja tentando fazer implique redução de valores destinados a Ações e Serviços Públicos de Saúde, o sistema exibirá erro na validação.</text:p>
      <text:p text:style-name="Text_20_body"><draw:a xlink:type="simple" xlink:href="https://www2.siop.planejamento.gov.br/proxy/306c850d/https/intrasof/siopdoc/lib/exe/detail.php?id=impositivo:saneamento_impedimentos&amp;media=impositivo:covid:erro_tentar_reduzir_valor_na_saude.png"><draw:frame draw:style-name="mediacenter" draw:name="25" text:anchor-type="paragraph" draw:z-index="25" svg:width="26.458333333333cm" style:rel-width="100%" svg:height="14.898214789726cm" style:rel-height="scale"><draw:image xlink:href="Pictures/f2a9c1cc6ea9d6efd75fc23ec377aa5b.png" xlink:type="simple" xlink:show="embed" xlink:actuate="onLoad"/></draw:frame></draw:a></text:p>
      <text:h text:style-name="Heading_20_3" text:outline-level="3"><text:bookmark-start text:name="__RefHeading___sucesso_nas_validacoes_21"/><text:bookmark-start text:name="sucesso_nas_validacoes"/>5.3. Sucesso nas validações<text:bookmark-end text:name="__RefHeading___sucesso_nas_validacoes_21"/><text:bookmark-end text:name="sucesso_nas_validacoes"/></text:h>
      <text:p text:style-name="Text_20_body">Conforme dito anteriormente, o sistema efetua diversas validações para internalizar os pedidos. Caso haja algum problema nas validações, o sistema exibirá mensagem de erro, como nos exemplos acima.</text:p>
      <text:p text:style-name="Text_20_body">Em caso de sucesso nas validações, o sistema exibirá a mensagem de que o pedido foi internalizado com sucesso.</text:p>
      <text:p text:style-name="Text_20_body"><draw:a xlink:type="simple" xlink:href="https://www2.siop.planejamento.gov.br/proxy/306c850d/https/intrasof/siopdoc/lib/exe/detail.php?id=impositivo:saneamento_impedimentos&amp;media=impositivo:covid:pedidos_internalizados_com_sucesso.png"><draw:frame draw:style-name="mediacenter" draw:name="26" text:anchor-type="paragraph" draw:z-index="26" svg:width="26.458333333333cm" style:rel-width="100%" svg:height="12.880734919286cm" style:rel-height="scale"><draw:image xlink:href="Pictures/b5ced8ae1e93c22e306cdfb02cb87663.png" xlink:type="simple" xlink:show="embed" xlink:actuate="onLoad"/></draw:frame></draw:a></text:p>
      <text:p text:style-name="Text_20_body"><text:span text:style-name="Strong_20_Emphasis">Após a internalização do crédito o usuário não poderá mais efetuar ajustes na emenda.</text:span></text:p>
      <text:p text:style-name="Text_20_body"><text:span text:style-name="underline"><text:span text:style-name="Strong_20_Emphasis">A internalização do pedido implica o envio do crédito à SOF. A participação do autor no processo das medidas saneadoras termina neste ponto. A partir de então, cabe à SOF analisar os pedidos de crédito e, em seguida, é elaborado o ato do Poder Executivo que determina a efetivação dos créditos no SIOP.</text:span></text:span></text:p>
      <text:h text:style-name="Heading_20_2" text:outline-level="2"><text:bookmark-start text:name="__RefHeading___historico_22"/><text:bookmark-start text:name="historico"/>6. Histórico<text:bookmark-end text:name="__RefHeading___historico_22"/><text:bookmark-end text:name="historico"/></text:h>
      <text:p text:style-name="Text_20_body">Acionando o botão “Histórico”, é possível ver informações a respeito da emenda.</text:p>
      <text:p text:style-name="Text_20_body">Por meio do campo <text:span text:style-name="Strong_20_Emphasis">Código</text:span>  é possível ter acesso ao <text:span text:style-name="Strong_20_Emphasis">número do pedido de crédito</text:span>  criado quando da “Internalização”.</text:p>
      <text:p text:style-name="Text_20_body"><draw:a xlink:type="simple" xlink:href="https://www2.siop.planejamento.gov.br/proxy/306c850d/https/intrasof/siopdoc/lib/exe/detail.php?id=impositivo:saneamento_impedimentos&amp;media=impositivo:covid:historico_da_emenda.png"><draw:frame draw:style-name="mediacenter" draw:name="27" text:anchor-type="paragraph" draw:z-index="27" svg:width="26.458333333333cm" style:rel-width="100%" svg:height="9.4494047619048cm" style:rel-height="scale"><draw:image xlink:href="Pictures/1ed7c99419b963607abe80f84a32098a.png" xlink:type="simple" xlink:show="embed" xlink:actuate="onLoad"/></draw:frame></draw:a></text:p>
      <text:p text:style-name="Text_20_body">Passando o mouse em cima do campo com o número da emenda é possível ver detalhes das alterações que foram efetuadas.</text:p>
      <text:p text:style-name="Text_20_body"><draw:a xlink:type="simple" xlink:href="https://www2.siop.planejamento.gov.br/proxy/306c850d/https/intrasof/siopdoc/lib/exe/detail.php?id=impositivo:saneamento_impedimentos&amp;media=impositivo:covid:historico_da_emenda_no_detalhe.png"><draw:frame draw:style-name="mediacenter" draw:name="28" text:anchor-type="paragraph" draw:z-index="28" svg:width="26.458333333333cm" style:rel-width="100%" svg:height="9.4508916863362cm" style:rel-height="scale"><draw:image xlink:href="Pictures/775120045859c6fca87d8a9ea2eeb62e.png" xlink:type="simple" xlink:show="embed" xlink:actuate="onLoad"/></draw:frame></draw:a></text:p>
      <text:h text:style-name="Heading_20_2" text:outline-level="2"><text:bookmark-start text:name="__RefHeading___saneamento_de_emendas_com_saldo_a_indicarindicacao_de_beneficiarios_23"/><text:bookmark-start text:name="saneamento_de_emendas_com_saldo_a_indicarindicacao_de_beneficiarios"/>7. Saneamento de emendas com saldo a indicar: indicação de beneficiários<text:bookmark-end text:name="__RefHeading___saneamento_de_emendas_com_saldo_a_indicarindicacao_de_beneficiarios_23"/><text:bookmark-end text:name="saneamento_de_emendas_com_saldo_a_indicarindicacao_de_beneficiarios"/></text:h>
      <text:p text:style-name="Text_20_body">Uma forma de sanear uma emenda com saldo a indicar é a indicação de beneficiários. Para acessar a página de detalhamento de emendas e realizar a indicação , acesse o menu Emendas do módulo Emendas Individuais do SIOP e digite o nome ou o código do parlamentar. Será exibida sua lista de emendas.</text:p>
      <text:p text:style-name="Text_20_body">Ao clicar na funcional de uma das emendas da lista, o usuário é levado à sua página de detalhamento, onde será possível indicar beneficiários, se houver saldo a indicar.</text:p>
      <text:h text:style-name="Heading_20_3" text:outline-level="3"><text:bookmark-start text:name="__RefHeading___indicacao_de_beneficiario_24"/><text:bookmark-start text:name="indicacao_de_beneficiario"/>7.1. Indicação de beneficiário<text:bookmark-end text:name="__RefHeading___indicacao_de_beneficiario_24"/><text:bookmark-end text:name="indicacao_de_beneficiario"/></text:h>
      <text:p text:style-name="Text_20_body">Conforme dito acima, a indicação de beneficiário se dá pela tela de Emendas. Para isso faz-se necessário a escolha da emenda na qual se dará a indicação dos beneficiários.</text:p>
      <text:p text:style-name="Text_20_body">Após a escolha da emenda o sistema exibirá a tela de detalhamento:</text:p>
      <text:p text:style-name="Text_20_body"><draw:a xlink:type="simple" xlink:href="https://www2.siop.planejamento.gov.br/proxy/306c850d/https/intrasof/siopdoc/lib/exe/detail.php?id=impositivo:saneamento_impedimentos&amp;media=alteracoes_orcamentarias:impositivo:impositivo2019_detalhamento_emenda.png"><draw:frame draw:style-name="media" draw:name="29" text:anchor-type="as-char" draw:z-index="29" svg:width="31.115cm" style:rel-width="100%" svg:height="12.356041666667cm" style:rel-height="scale"><draw:image xlink:href="Pictures/078eeb4bc1d040640eaa6cc57e5604f8.png" xlink:type="simple" xlink:show="embed" xlink:actuate="onLoad"/></draw:frame></draw:a></text:p>
      <text:p text:style-name="Text_20_body">Nessa tela são exibidas aos usuários algumas informações, além de ser permitida a execução de algumas operações:</text:p>
      <text:list text:style-name="Numbering_20_1" text:continue-numbering="false">
        <text:list-item>
          <text:p text:style-name="Numbering_20_1_Content_First"> Botão que permite ao usuário voltar à tela de listagem de emendas do autor</text:p>
        </text:list-item>
        <text:list-item>
          <text:p text:style-name="Numbering_20_1_Content"> Botão que exibe o histórico da emenda</text:p>
        </text:list-item>
        <text:list-item>
          <text:p text:style-name="Numbering_20_1_Content"> Campo que indica o número da emenda</text:p>
        </text:list-item>
        <text:list-item>
          <text:p text:style-name="Numbering_20_1_Content"> Campo que indica o exercício ao qual se refere as informações da emenda. Isso é importante, pois um mesmo parlamentar pode possuir emendas em mais de um exercício</text:p>
        </text:list-item>
        <text:list-item>
          <text:p text:style-name="Numbering_20_1_Content"> Campo que exibe informações da funcional da emenda</text:p>
        </text:list-item>
        <text:list-item>
          <text:p text:style-name="Numbering_20_1_Content"> Tabela que exibe informações a respeito da emenda</text:p>
        </text:list-item>
        <text:list-item>
          <text:p text:style-name="Numbering_20_1_Content_Last"> Ícone que permite a indicação de beneficiário</text:p>
        </text:list-item>
      </text:list>
      <text:p text:style-name="Text_20_body">Conforme o item 7 da figura acima, para indicar um novo beneficiário para a emenda deve-se clicar no sinal de “+” à direita da linha de detalhamento da emenda.</text:p>
      <text:p text:style-name="Text_20_body">Na janela para cadastramento de beneficiários faz-se necessário digitar o CNPJ ou o Nome do Beneficiário desejado no campo “Beneficiário”.</text:p>
      <text:p text:style-name="Text_20_body"><draw:a xlink:type="simple" xlink:href="https://www2.siop.planejamento.gov.br/proxy/306c850d/https/intrasof/siopdoc/lib/exe/detail.php?id=impositivo:saneamento_impedimentos&amp;media=alteracoes_orcamentarias:impositivo:impositivo2017_procurabeneficiario.png"><draw:frame draw:style-name="mediacenter" draw:name="30" text:anchor-type="paragraph" draw:z-index="30" svg:width="18.520833333333cm" style:rel-width="100%" svg:height="4.5090538490709cm" style:rel-height="scale"><draw:image xlink:href="Pictures/2680b4f9d87684dab88e173c083431ae.png" xlink:type="simple" xlink:show="embed" xlink:actuate="onLoad"/></draw:frame></draw:a></text:p>
      <text:p text:style-name="Text_20_body">À medida em que os dados forem sendo digitados, uma lista com as pessoas jurídicas que se encaixam nos dados vai sendo apresentada. Basta selecionar o beneficiário desejado para que o sistema preencha os campos de CNPJ e Nome do Beneficiário automaticamente.</text:p>
      <text:p text:style-name="Text_20_body"><draw:a xlink:type="simple" xlink:href="https://www2.siop.planejamento.gov.br/proxy/306c850d/https/intrasof/siopdoc/lib/exe/detail.php?id=impositivo:saneamento_impedimentos&amp;media=alteracoes_orcamentarias:impositivo:impositivo2017_listabeneficiarios.png"><draw:frame draw:style-name="mediacenter" draw:name="31" text:anchor-type="paragraph" draw:z-index="31" svg:width="23.309791666667cm" style:rel-width="100%" svg:height="11.006666666667cm" style:rel-height="scale"><draw:image xlink:href="Pictures/d5c3de581bf69d1d2f4fa2b77448c805.png" xlink:type="simple" xlink:show="embed" xlink:actuate="onLoad"/></draw:frame></draw:a></text:p>
      <table:table table:style-name="Table">
        <table:table-column/>
        <table:table-row>
          <table:table-cell office:value-type="string" table:style-name="tableheader">
            <text:p text:style-name="Table_20_Heading"><text:span text:style-name="Strong_20_Emphasis">Atenção:</text:span> <text:line-break/> <text:line-break/>Caso o beneficiário não seja encontrado na lista há que proceder com a abertura de chamado <text:a xlink:type="simple" xlink:href="https://www2.siop.planejamento.gov.br/proxy/306c850d/https/portaldeservicos.economia.gov.br/" text:style-name="Internet_20_link" text:visited-style-name="Visited_20_Internet_20_Link">no Portal de Serviços do Ministério da Economia</text:a>, solicitando a inclusão.</text:p>
          </table:table-cell>
        </table:table-row>
      </table:table>
      <text:p text:style-name="Text_20_body">Depois basta preencher o valor a ser atribuído a este beneficiário, preencher a Justificativa (se for o caso), e clicar em “Adicionar”.</text:p>
      <text:p text:style-name="Text_20_body"><draw:a xlink:type="simple" xlink:href="https://www2.siop.planejamento.gov.br/proxy/306c850d/https/intrasof/siopdoc/lib/exe/detail.php?id=impositivo:saneamento_impedimentos&amp;media=alteracoes_orcamentarias:impositivo:impositivo2019_tela_indicacao_beneficiarios.png"><draw:frame draw:style-name="mediacenter" draw:name="32" text:anchor-type="paragraph" draw:z-index="32" svg:width="15.954375cm" svg:height="9.6308333333333cm"><draw:image xlink:href="Pictures/9d39405c1c64b6c3bdafe94503655cbe.png" xlink:type="simple" xlink:show="embed" xlink:actuate="onLoad"/></draw:frame></draw:a></text:p>
      <text:p text:style-name="Text_20_body">À medida que novos beneficiários são cadastrados, a página de detalhamento da emenda é atualizada.</text:p>
      <text:h text:style-name="Heading_20_3" text:outline-level="3"><text:bookmark-start text:name="__RefHeading___beneficiario_nao_encontrado_25"/><text:bookmark-start text:name="beneficiario_nao_encontrado"/>7.2. Beneficiário não encontrado<text:bookmark-end text:name="__RefHeading___beneficiario_nao_encontrado_25"/><text:bookmark-end text:name="beneficiario_nao_encontrado"/></text:h>
      <text:p text:style-name="Text_20_body">Caso a digitação do CNPJ não traga na lista o beneficiário desejado, o sistema apresentará a mensagem “Nenhuma pessoa encontrada”.</text:p>
      <text:p text:style-name="Text_20_body"><draw:a xlink:type="simple" xlink:href="https://www2.siop.planejamento.gov.br/proxy/306c850d/https/intrasof/siopdoc/lib/exe/detail.php?id=impositivo:saneamento_impedimentos&amp;media=alteracoes_orcamentarias:impositivo:impositivo2017_beneficiarionaoencontrado.png"><draw:frame draw:style-name="mediacenter" draw:name="33" text:anchor-type="paragraph" draw:z-index="33" svg:width="18.520833333333cm" style:rel-width="100%" svg:height="4.5090538490709cm" style:rel-height="scale"><draw:image xlink:href="Pictures/53bc7651d5e56a821971343b984d711b.png" xlink:type="simple" xlink:show="embed" xlink:actuate="onLoad"/></draw:frame></draw:a></text:p>
      <text:p text:style-name="Text_20_body">Neste caso, como dito acima,deve-se proceder com a abertura de chamado, <text:a xlink:type="simple" xlink:href="https://www2.siop.planejamento.gov.br/proxy/306c850d/https/portaldeservicos.economia.gov.br/" text:style-name="Internet_20_link" text:visited-style-name="Visited_20_Internet_20_Link">no Portal de Serviços do Ministério da Economia</text:a>, solicitando a inclusã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impositivo:saneamento_impedimentos</dc:title>
  </office:meta>
</office:document-meta>
</file>