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a2773d5b49da44fd8d2444086724b0.png"/>
  <manifest:file-entry manifest:media-type="image/png" manifest:full-path="Pictures/36bbd8b827ca3cb8fa326bf93c944e1c.png"/>
  <manifest:file-entry manifest:media-type="image/png" manifest:full-path="Pictures/bb3114f846c9179098be36de490e86e3.png"/>
  <manifest:file-entry manifest:media-type="image/png" manifest:full-path="Pictures/530f38c57a3ef83c18b0b8116a97ffe2.png"/>
  <manifest:file-entry manifest:media-type="image/png" manifest:full-path="Pictures/70aaf06e43a7ce3c3155eb75f4bb8aec.png"/>
  <manifest:file-entry manifest:media-type="image/png" manifest:full-path="Pictures/a1d90e353b73839787d401972a493f35.png"/>
  <manifest:file-entry manifest:media-type="image/png" manifest:full-path="Pictures/f8b4b3b33ead98a42eda8289a49f296d.png"/>
  <manifest:file-entry manifest:media-type="image/png" manifest:full-path="Pictures/ee6eba1d38cd551dda171db5b8ef38c4.png"/>
  <manifest:file-entry manifest:media-type="image/png" manifest:full-path="Pictures/f360dcfdc68e6466c78cd03caa848328.png"/>
  <manifest:file-entry manifest:media-type="image/png" manifest:full-path="Pictures/44db735024bd7141e3988481e81f132f.png"/>
  <manifest:file-entry manifest:media-type="image/png" manifest:full-path="Pictures/a4894f1bde068356715302e8cd1f8530.png"/>
  <manifest:file-entry manifest:media-type="image/png" manifest:full-path="Pictures/991e101b8178c52efbba100f4b0734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verificando_nao_processamento_fita"/><text:bookmark-start text:name="__RefHeading___como_identificar_fitas_siafi_que_nao_foram_contabilizadas_1"/><text:bookmark-start text:name="como_identificar_fitas_siafi_que_nao_foram_contabilizadas"/>Como identificar fitas SIAFI que não foram contabilizadas<text:bookmark-end text:name="__RefHeading___como_identificar_fitas_siafi_que_nao_foram_contabilizadas_1"/><text:bookmark-end text:name="como_identificar_fitas_siafi_que_nao_foram_contabilizadas"/></text:h>
      <text:h text:style-name="Heading_20_2" text:outline-level="2"><text:bookmark-start text:name="__RefHeading___identificando_o_numero_do_pedido_de_credito_2"/><text:bookmark-start text:name="identificando_o_numero_do_pedido_de_credito"/>Identificando o número do pedido de crédito<text:bookmark-end text:name="__RefHeading___identificando_o_numero_do_pedido_de_credito_2"/><text:bookmark-end text:name="identificando_o_numero_do_pedido_de_credito"/></text:h>
      <text:p text:style-name="Text_20_body">O primeiro passo é identificar o número do pedido de crédito associado à operação no impositivo (troca de funcional, GND, IDUSO, Modalidade etc). </text:p>
      <text:p text:style-name="Text_20_body">A mais de uma forma de identificar o número do pedido de crédito:</text:p>
      <text:list text:style-name="List_20_1" text:continue-numbering="false">
        <text:list-item>
          <text:p text:style-name="List_20_1_Content_First"> Via tela de Emendas: “Alterações Orçamentárias » Emendas Individuais » Emendas”</text:p>
        </text:list-item>
        <text:list-item>
          <text:p text:style-name="List_20_1_Content_Last"> Via tela de Acompanhamento de Pedidos: “Alterações Orçamentárias » Emendas Individuais » Acompanhamento de Pedidos”</text:p>
        </text:list-item>
      </text:list>
      <text:p text:style-name="Text_20_body">Caso tenha optado pela pesquisa via tela de Emendas, o usuário deverá, após a escolha da Emenda, acionar o botão “Histórico”.</text:p>
      <text:p text:style-name="Text_20_body"><draw:frame draw:style-name="mediacenter" draw:name="0" text:anchor-type="paragraph" draw:z-index="0" svg:width="21.166666666667cm" style:rel-width="100%" svg:height="9.1375227686703cm" style:rel-height="scale"><draw:image xlink:href="Pictures/a9a2773d5b49da44fd8d2444086724b0.png" xlink:type="simple" xlink:show="embed" xlink:actuate="onLoad"/></draw:frame></text:p>
      <text:p text:style-name="Text_20_body"><draw:frame draw:style-name="mediacenter" draw:name="1" text:anchor-type="paragraph" draw:z-index="1" svg:width="21.166666666667cm" style:rel-width="100%" svg:height="8.4304843304843cm" style:rel-height="scale"><draw:image xlink:href="Pictures/36bbd8b827ca3cb8fa326bf93c944e1c.png" xlink:type="simple" xlink:show="embed" xlink:actuate="onLoad"/></draw:frame></text:p>
      <text:p text:style-name="Text_20_body">Caso tenha optado pela pesquisa via tela de Acompanhamento de Pedidos, o usuário deverá informar o número da emenda no campo Filtro. <text:span text:style-name="Strong_20_Emphasis">Não há a necessidade de acionar o ENTER.</text:span></text:p>
      <text:p text:style-name="Text_20_body"><draw:frame draw:style-name="mediacenter" draw:name="2" text:anchor-type="paragraph" draw:z-index="2" svg:width="21.166666666667cm" style:rel-width="100%" svg:height="10.204713231119cm" style:rel-height="scale"><draw:image xlink:href="Pictures/bb3114f846c9179098be36de490e86e3.png" xlink:type="simple" xlink:show="embed" xlink:actuate="onLoad"/></draw:frame></text:p>
      <text:h text:style-name="Heading_20_2" text:outline-level="2"><text:bookmark-start text:name="__RefHeading___consultando_o_status_do_pedido_e_a_fita_siafi_3"/><text:bookmark-start text:name="consultando_o_status_do_pedido_e_a_fita_siafi"/>Consultando o status do pedido e a fita SIAFI<text:bookmark-end text:name="__RefHeading___consultando_o_status_do_pedido_e_a_fita_siafi_3"/><text:bookmark-end text:name="consultando_o_status_do_pedido_e_a_fita_siafi"/></text:h>
      <text:p text:style-name="Text_20_body">De posse do número do pedido, cabe ao usuário dirigir-se ao módulo de Alterações Orçamentárias, Alterações Orçamentárias » Pedidos » Consulta e Edição, para verificar se o pedido está efetivado.</text:p>
      <text:p text:style-name="Text_20_body"><draw:frame draw:style-name="mediacenter" draw:name="3" text:anchor-type="paragraph" draw:z-index="3" svg:width="21.166666666667cm" style:rel-width="100%" svg:height="11.806108897742cm" style:rel-height="scale"><draw:image xlink:href="Pictures/530f38c57a3ef83c18b0b8116a97ffe2.png" xlink:type="simple" xlink:show="embed" xlink:actuate="onLoad"/></draw:frame></text:p>
      <text:p text:style-name="Text_20_body">Estando efetivado, parte-se para a busca da informação sobre o número da fita SIAFI. Para isso, basta clicar no pedido.</text:p>
      <text:p text:style-name="Text_20_body"><draw:frame draw:style-name="mediacenter" draw:name="4" text:anchor-type="paragraph" draw:z-index="4" svg:width="21.166666666667cm" style:rel-width="100%" svg:height="9.4592518370073cm" style:rel-height="scale"><draw:image xlink:href="Pictures/70aaf06e43a7ce3c3155eb75f4bb8aec.png" xlink:type="simple" xlink:show="embed" xlink:actuate="onLoad"/></draw:frame></text:p>
      <text:h text:style-name="Heading_20_2" text:outline-level="2"><text:bookmark-start text:name="__RefHeading___consultando_o_processamento_da_fita_no_siafi_4"/><text:bookmark-start text:name="consultando_o_processamento_da_fita_no_siafi"/>Consultando o processamento da fita no SIAFI<text:bookmark-end text:name="__RefHeading___consultando_o_processamento_da_fita_no_siafi_4"/><text:bookmark-end text:name="consultando_o_processamento_da_fita_no_siafi"/></text:h>
      <text:p text:style-name="Text_20_body">Uma vez estando logado no SIAFI, ao usuário caberá executar as seguintes operações:</text:p>
      <text:list text:style-name="List_20_1" text:continue-numbering="false">
        <text:list-item>
          <text:p text:style-name="LastListParagraph_List_20_1_Content_First"> CI</text:p>
        </text:list-item>
      </text:list>
      <text:p text:style-name="Text_20_body"><draw:frame draw:style-name="mediacenter" draw:name="5" text:anchor-type="paragraph" draw:z-index="5" svg:width="21.166666666667cm" style:rel-width="100%" svg:height="11.917366946779cm" style:rel-height="scale"><draw:image xlink:href="Pictures/a1d90e353b73839787d401972a493f35.png" xlink:type="simple" xlink:show="embed" xlink:actuate="onLoad"/></draw:frame></text:p>
      <text:list text:style-name="List_20_1" text:continue-numbering="false">
        <text:list-item>
          <text:p text:style-name="LastListParagraph_List_20_1_Content_First"> BT</text:p>
        </text:list-item>
      </text:list>
      <text:p text:style-name="Text_20_body"><draw:frame draw:style-name="mediacenter" draw:name="6" text:anchor-type="paragraph" draw:z-index="6" svg:width="21.166666666667cm" style:rel-width="100%" svg:height="11.926294191919cm" style:rel-height="scale"><draw:image xlink:href="Pictures/f8b4b3b33ead98a42eda8289a49f296d.png" xlink:type="simple" xlink:show="embed" xlink:actuate="onLoad"/></draw:frame></text:p>
      <text:list text:style-name="List_20_1" text:continue-numbering="false">
        <text:list-item>
          <text:p text:style-name="LastListParagraph_List_20_1_Content_First"> CONPROCBT. Para ter sucesso nessa operação o usuário deverá passar a Unidade Responsável, Data de geração e UG Responsável no campo Classificação. <text:span text:style-name="Strong_20_Emphasis">Veja no tópico “Obtendo data de processamento da fita SOF” caso não tenha o número da fita</text:span></text:p>
        </text:list-item>
      </text:list>
      <text:p text:style-name="Text_20_body"><draw:frame draw:style-name="mediacenter" draw:name="7" text:anchor-type="paragraph" draw:z-index="7" svg:width="21.166666666667cm" style:rel-width="100%" svg:height="11.675422138837cm" style:rel-height="scale"><draw:image xlink:href="Pictures/ee6eba1d38cd551dda171db5b8ef38c4.png" xlink:type="simple" xlink:show="embed" xlink:actuate="onLoad"/></draw:frame></text:p>
      <text:p text:style-name="Text_20_body">Após a consulta, caso a fita encontre-se com marcação na coluna “PENDENT.” há que solicitar o reprocessamento desta junto à STN.</text:p>
      <text:p text:style-name="Text_20_body"><draw:frame draw:style-name="mediacenter" draw:name="8" text:anchor-type="paragraph" draw:z-index="8" svg:width="21.166666666667cm" style:rel-width="100%" svg:height="11.268438003221cm" style:rel-height="scale"><draw:image xlink:href="Pictures/f360dcfdc68e6466c78cd03caa848328.png" xlink:type="simple" xlink:show="embed" xlink:actuate="onLoad"/></draw:frame></text:p>
      <text:p text:style-name="Text_20_body">&lt;WRAP round important 60%&gt;</text:p>
      <text:list text:style-name="List_20_1" text:continue-numbering="false">
        <text:list-item>
          <text:p text:style-name="List_20_1_Content_First"> O exemplo utiliza-se da UG da Secretaria de Orçamento Federal - 110606.</text:p>
        </text:list-item>
        <text:list-item>
          <text:p text:style-name="List_20_1_Content_Last"> O exemplo traz uma fita diferente da que está destacada no pedido de crédito, mas isso não interfere no procedimento.</text:p>
        </text:list-item>
      </text:list>
      <text:p text:style-name="Text_20_body">&lt;/WRAP&gt;</text:p>
      <text:h text:style-name="Heading_20_2" text:outline-level="2"><text:bookmark-start text:name="__RefHeading___obtendo_data_de_processamento_da_fita_sof_5"/><text:bookmark-start text:name="obtendo_data_de_processamento_da_fita_sof"/>Obtendo data de processamento da fita SOF<text:bookmark-end text:name="__RefHeading___obtendo_data_de_processamento_da_fita_sof_5"/><text:bookmark-end text:name="obtendo_data_de_processamento_da_fita_sof"/></text:h>
      <text:p text:style-name="Text_20_body">Uma vez estando logado no SIAFI, ao usuário caberá executar as seguintes operações:</text:p>
      <text:list text:style-name="List_20_1" text:continue-numbering="false">
        <text:list-item>
          <text:p text:style-name="LastListParagraph_List_20_1_Content_First"> CI</text:p>
        </text:list-item>
      </text:list>
      <text:p text:style-name="Text_20_body"><draw:frame draw:style-name="mediacenter" draw:name="9" text:anchor-type="paragraph" draw:z-index="9" svg:width="21.166666666667cm" style:rel-width="100%" svg:height="11.917366946779cm" style:rel-height="scale"><draw:image xlink:href="Pictures/a1d90e353b73839787d401972a493f35.png" xlink:type="simple" xlink:show="embed" xlink:actuate="onLoad"/></draw:frame></text:p>
      <text:list text:style-name="List_20_1" text:continue-numbering="false">
        <text:list-item>
          <text:p text:style-name="LastListParagraph_List_20_1_Content_First"> BT</text:p>
        </text:list-item>
      </text:list>
      <text:p text:style-name="Text_20_body"><draw:frame draw:style-name="mediacenter" draw:name="10" text:anchor-type="paragraph" draw:z-index="10" svg:width="21.166666666667cm" style:rel-width="100%" svg:height="11.926294191919cm" style:rel-height="scale"><draw:image xlink:href="Pictures/f8b4b3b33ead98a42eda8289a49f296d.png" xlink:type="simple" xlink:show="embed" xlink:actuate="onLoad"/></draw:frame></text:p>
      <text:list text:style-name="List_20_1" text:continue-numbering="false">
        <text:list-item>
          <text:p text:style-name="LastListParagraph_List_20_1_Content_First"> CONARQSOF. Para ter sucesso nessa operação o usuário deverá passar o número da fita</text:p>
        </text:list-item>
      </text:list>
      <text:p text:style-name="Text_20_body"><draw:frame draw:style-name="mediacenter" draw:name="11" text:anchor-type="paragraph" draw:z-index="11" svg:width="21.166666666667cm" style:rel-width="100%" svg:height="11.728544776119cm" style:rel-height="scale"><draw:image xlink:href="Pictures/44db735024bd7141e3988481e81f132f.png" xlink:type="simple" xlink:show="embed" xlink:actuate="onLoad"/></draw:frame></text:p>
      <text:p text:style-name="Text_20_body"><draw:frame draw:style-name="mediacenter" draw:name="12" text:anchor-type="paragraph" draw:z-index="12" svg:width="21.166666666667cm" style:rel-width="100%" svg:height="11.05751509374cm" style:rel-height="scale"><draw:image xlink:href="Pictures/a4894f1bde068356715302e8cd1f8530.png" xlink:type="simple" xlink:show="embed" xlink:actuate="onLoad"/></draw:frame></text:p>
      <text:p text:style-name="Text_20_body"><draw:frame draw:style-name="mediacenter" draw:name="13" text:anchor-type="paragraph" draw:z-index="13" svg:width="21.166666666667cm" style:rel-width="100%" svg:height="11.76370510397cm" style:rel-height="scale"><draw:image xlink:href="Pictures/991e101b8178c52efbba100f4b0734a1.png" xlink:type="simple" xlink:show="embed" xlink:actuate="onLoad"/></draw:frame></text:p>
      <text:p text:style-name="Text_20_body">&lt;WRAP round important 60%&gt;</text:p>
      <text:list text:style-name="List_20_1" text:continue-numbering="false">
        <text:list-item>
          <text:p text:style-name="LastListParagraph_List_20_1_Content_First"> O exemplo traz uma fita diferente da que está destacada no pedido de crédito, mas isso não interfere no procedimento.</text:p>
        </text:list-item>
      </text:list>
      <text:p text:style-name="Text_20_body">&lt;/WRAP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verificando_nao_processamento_fita</dc:title>
  </office:meta>
</office:document-meta>
</file>