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8d50bab0301918bbccdd5cd091bf19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mtov4.jpg Legend" text:anchor-type="paragraph" draw:z-index="0" svg:width="10.583333333333cm"><draw:text-box><text:p text:style-name="legendcenter"><draw:frame draw:style-name="mediacenter" draw:name="mtov4.jpg" text:anchor-type="paragraph" draw:z-index="0" svg:width="10.583333333333cm" svg:height="3.9403660075726cm"><draw:image xlink:href="Pictures/98d50bab0301918bbccdd5cd091bf19b.jpg" xlink:type="simple" xlink:show="embed" xlink:actuate="onLoad"/></draw:frame>mtov4.jpg</text:p></draw:text-box></draw:frame></text:p>
      <text:h text:style-name="Heading_20_1" text:outline-level="1"><text:bookmark text:name="mto:mto_inicial"/><text:bookmark-start text:name="__RefHeading___manual_tecnico_do_orcamento_1"/><text:bookmark-start text:name="manual_tecnico_do_orcamento"/>Manual Técnico do Orçamento<text:bookmark-end text:name="__RefHeading___manual_tecnico_do_orcamento_1"/><text:bookmark-end text:name="manual_tecnico_do_orcamento"/></text:h>
      <text:p text:style-name="Text_20_body">Favor acessar em: <text:a xlink:type="simple" xlink:href="https://www1.siop.planejamento.gov.br/mto/" text:style-name="Internet_20_link" text:visited-style-name="Visited_20_Internet_20_Link">https://www1.siop.planejamento.gov.br/mto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to:mto_inicial</dc:title>
  </office:meta>
</office:document-meta>
</file>