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8df62f5f8f0c23c93dbf684a896c92.png"/>
  <manifest:file-entry manifest:media-type="image/png" manifest:full-path="Pictures/d8ce34efedc0da40d8ddfdc3145fe02d.png"/>
  <manifest:file-entry manifest:media-type="image/png" manifest:full-path="Pictures/84c343b7c8a78205fe5e8b9f066587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fgc:nfgc"/> &lt;font 16px/inherit;;inherit;;inherit&gt;<text:span text:style-name="Strong_20_Emphasis">1. Acesso e Controle de Acesso ao módulo NFGC</text:span>&lt;/font&gt;</text:p>
      <text:p text:style-name="Text_20_body">Esse módulo está disponível para os seguintes perfis, cada um com diferentes privilégios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Perfis</text:span> </text:p>
          </table:table-cell>
          <table:table-cell office:value-type="string" table:style-name="tableheader">
            <text:p text:style-name="Table_20_Heading"><text:span text:style-name="Strong_20_Emphasis">Configurações (Itens, Vinculação UO e Ações, Tipo de Divulgação e Janela de Trabalho</text:span> </text:p>
          </table:table-cell>
          <table:table-cell office:value-type="string" table:style-name="tableheader">
            <text:p text:style-name="Table_20_Heading"><text:span text:style-name="Strong_20_Emphasis">Captar Informações (Status captação)</text:span> </text:p>
          </table:table-cell>
          <table:table-cell office:value-type="string" table:style-name="tableheader">
            <text:p text:style-name="Table_20_Heading"><text:span text:style-name="Strong_20_Emphasis">Captar Informações (Status validação)</text:span> </text:p>
          </table:table-cell>
          <table:table-cell office:value-type="string" table:style-name="tableheader">
            <text:p text:style-name="Table_20_Heading"><text:span text:style-name="Strong_20_Emphasis">Captar Informações (Status consolidação)</text:span> </text:p>
          </table:table-cell>
          <table:table-cell office:value-type="string" table:style-name="tableheader">
            <text:p text:style-name="Table_20_Heading"><text:span text:style-name="Strong_20_Emphasis">Tramitar captação (Status captação)</text:span> </text:p>
          </table:table-cell>
          <table:table-cell office:value-type="string" table:style-name="tableheader">
            <text:p text:style-name="Table_20_Heading"><text:span text:style-name="Strong_20_Emphasis">Tramitar captação (Status validação)</text:span> </text:p>
          </table:table-cell>
          <table:table-cell office:value-type="string" table:style-name="tableheader">
            <text:p text:style-name="Table_20_Heading"><text:span text:style-name="Strong_20_Emphasis">Tramitar captação (Status consolidação)</text:span> </text:p>
          </table:table-cell>
        </table:table-row>
        <table:table-row>
          <table:table-cell office:value-type="string" table:style-name="tableheader">
            <text:p text:style-name="Table_20_Heading">Gestor NFGC</text:p>
          </table:table-cell>
          <table:table-cell office:value-type="string" table:style-name="tablecell">
            <text:p text:style-name="tablealignleft">10218 - NFGC, 10219 - Configurações, 10220 - Item NFGC, 10221 - Cadastrar Item NFGC, 10222 - Tipo Divulgação NFGC, 10223 - Cadastrar Tipo Divulgação NFGC, 10224 - Consultar Vinculo Item NFGC, 10225 - Cadastrar Vínculo Item NFGC, 10226 - Janela de Trabalho, 10227 - Cadastrar Janela Trabalho NFGC.  </text:p>
          </table:table-cell>
          <table:table-cell office:value-type="string" table:style-name="tablecell">
            <text:p text:style-name="tablealigncenter">  10228 - Captação, 10229 - Captação, 10230 - Editar captação.  </text:p>
          </table:table-cell>
          <table:table-cell office:value-type="string" table:style-name="tablecell">
            <text:p text:style-name="tablealigncenter">  10249 - Editar validação.  </text:p>
          </table:table-cell>
          <table:table-cell office:value-type="string" table:style-name="tablecell">
            <text:p text:style-name="tablealigncenter">  10250 - Editar consolidação.  </text:p>
          </table:table-cell>
          <table:table-cell office:value-type="string" table:style-name="tablecell">
            <text:p text:style-name="tablealigncenter">  10251 - Tramitar captação.  </text:p>
          </table:table-cell>
          <table:table-cell office:value-type="string" table:style-name="tablecell">
            <text:p text:style-name="tablealigncenter">  10252 - Tramitar validação.  </text:p>
          </table:table-cell>
          <table:table-cell office:value-type="string" table:style-name="tablecell">
            <text:p text:style-name="tablealigncenter">  10253 - Tramitar consolidação.  </text:p>
          </table:table-cell>
        </table:table-row>
        <table:table-row>
          <table:table-cell office:value-type="string" table:style-name="tableheader">
            <text:p text:style-name="Table_20_Heading">Captação NFGC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10228 - Captação, 10229 - Captação, 10230 - Editar captação.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10251 - Tramitar captação.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header">
            <text:p text:style-name="Table_20_Heading">Validação NFGC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center">  10228 - Captação, 10229 - Captação, 10249 - Editar validação.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X  </text:p>
          </table:table-cell>
          <table:table-cell office:value-type="string" table:style-name="tablecell">
            <text:p text:style-name="tablealigncenter">  10252 - Tramitar validação.  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Perfil Gestor NFGC:</text:span></text:p>
        </text:list-item>
      </text:list>
      <text:p text:style-name="Text_20_body">O perfil “Gestor NFGC” tem acesso total. Poderá cadastrar qualquer configuração, editar a captação em qualquer “status”, tramitar e retornar para qualquer “status”. Também poderá visualizar todos os itens da NFGC.</text:p>
      <text:list text:style-name="List_20_1" text:continue-numbering="false">
        <text:list-item>
          <text:p text:style-name="LastListParagraph_List_20_1_Content_First"> <text:span text:style-name="Strong_20_Emphasis">Perfil Captação NFGC:</text:span></text:p>
        </text:list-item>
      </text:list>
      <text:p text:style-name="Text_20_body">O perfil “Captação NFGC” tem acesso somente à tela de captação, e poderá editar as informações da captação quando esta estiver no “status” captação. Também poderá tramitar os itens do “status” captação para o “status” seguinte. Quando a captação estiver em outros “status”, este perfil somente poderá visualizar informações.
 &lt;font inherit/inherit;;#e74c3c;;inherit&gt;<text:span text:style-name="underline">É preciso configurar</text:span>&lt;/font&gt;  , no módulo de permissões,
 &lt;font inherit/inherit;;#e74c3c;;inherit&gt;<text:span text:style-name="underline">quais os Itens da NFGC cada usuário tem permissão para editar e visualizar:</text:span>&lt;/font&gt;</text:p>
      <text:p text:style-name="Text_20_body">No cadastro do usuário, na aba <text:span text:style-name="Strong_20_Emphasis">Perfil/Vinculação</text:span>, deverá selecionar o <text:span text:style-name="underline">perfil</text:span>  “<text:span text:style-name="Strong_20_Emphasis">Captação NFGC</text:span>”, ir em <text:span text:style-name="Strong_20_Emphasis">“vinculações”</text:span>e escolher os itens permitidos para o usuário:</text:p>
      <text:p text:style-name="Text_20_body"><draw:frame draw:style-name="media" draw:name="0" text:anchor-type="as-char" draw:z-index="0" svg:width="39.661041666667cm" style:rel-width="100%" svg:height="17.224375cm" style:rel-height="scale"><draw:image xlink:href="Pictures/1a8df62f5f8f0c23c93dbf684a896c92.png" xlink:type="simple" xlink:show="embed" xlink:actuate="onLoad"/></draw:frame></text:p>
      <text:p text:style-name="Text_20_body"><draw:frame draw:style-name="media" draw:name="1" text:anchor-type="as-char" draw:z-index="1" svg:width="21.669375cm" style:rel-width="100%" svg:height="19.314583333333cm" style:rel-height="scale"><draw:image xlink:href="Pictures/d8ce34efedc0da40d8ddfdc3145fe02d.png" xlink:type="simple" xlink:show="embed" xlink:actuate="onLoad"/></draw:frame></text:p>
      <text:p text:style-name="Text_20_body">OBS.: <text:span text:style-name="underline">Caso o item tenha vinculação de UO e/ou Ação, o sistema verificará se o usuário também possui vinculação ao Órgão e/ou Ação vinculada ao Item da NFGC.</text:span></text:p>
      <text:list text:style-name="List_20_1" text:continue-numbering="false">
        <text:list-item>
          <text:p text:style-name="LastListParagraph_List_20_1_Content_First"> <text:span text:style-name="Strong_20_Emphasis">Perfil Validação NFGC:</text:span></text:p>
        </text:list-item>
      </text:list>
      <text:p text:style-name="Text_20_body">O perfil “Validação NFGC” tem acesso somente à tela de captação e poderá editar as informações da captação quando esta estiver no “status” validacão.</text:p>
      <text:p text:style-name="Text_20_body">Somente itens da NFGC que tiver a marcação “Validação pós preenchimento” que entrará neste “status” de validação:</text:p>
      <text:p text:style-name="Text_20_body"><draw:frame draw:style-name="media" draw:name="2" text:anchor-type="as-char" draw:z-index="2" svg:width="20.981458333333cm" style:rel-width="100%" svg:height="10.31875cm" style:rel-height="scale"><draw:image xlink:href="Pictures/84c343b7c8a78205fe5e8b9f0665874a.png" xlink:type="simple" xlink:show="embed" xlink:actuate="onLoad"/></draw:frame></text:p>
      <text:p text:style-name="Text_20_body">Também poderá tramitar os itens do “status” validação para o “status” consolidação, ou retornar o item para o “status” captação. Quando a captação estiver em outros “status”, este perfil somente poderá visualizar informações.
 &lt;font inherit/inherit;;#e74c3c;;inherit&gt;<text:span text:style-name="underline">É preciso configurar,</text:span>&lt;/font&gt;  no módulo de permissões,
 &lt;font inherit/inherit;;#e74c3c;;inherit&gt;<text:span text:style-name="underline">quais os Itens da NFGC cada usuário tem permissão para editar e visualizar:</text:span>&lt;/font&gt;</text:p>
      <text:p text:style-name="Text_20_body">No cadastro do usuário, na aba <text:span text:style-name="Strong_20_Emphasis">Perfil/Vinculação</text:span>, deverá selecionar o <text:span text:style-name="underline">perfil</text:span>  “<text:span text:style-name="Strong_20_Emphasis">Captação NFGC</text:span>”, ir em <text:span text:style-name="Strong_20_Emphasis">“vinculações”</text:span>  e escolher os itens permitidos para o usuário, vide perfil “Captação NFGC” aci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nfgc:nfgc</dc:title>
  </office:meta>
</office:document-meta>
</file>