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5e7a54189bdb30510aa1ef6737fb8ee.png"/>
  <manifest:file-entry manifest:media-type="image/png" manifest:full-path="Pictures/d0d377e2b85583abb26cf2bf91f3dd4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do:emissao_de_relatorios"/><text:bookmark-start text:name="__RefHeading___relatorios_1"/><text:bookmark-start text:name="relatorios"/>Relatórios<text:bookmark-end text:name="__RefHeading___relatorios_1"/><text:bookmark-end text:name="relatorios"/></text:h>
      <text:h text:style-name="Heading_20_2" text:outline-level="2"><text:bookmark-start text:name="__RefHeading___funcionalidade_2"/><text:bookmark-start text:name="funcionalidade"/>1. Funcionalidade<text:bookmark-end text:name="__RefHeading___funcionalidade_2"/><text:bookmark-end text:name="funcionalidade"/></text:h>
      <text:p text:style-name="Text_20_body">A tela de relatórios permite a extração de informações sobre emendas propostas.</text:p>
      <text:p text:style-name="Text_20_body">Os relatórios atualmente disponíveis para usuários externos à SOF são: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center">  <text:span text:style-name="Strong_20_Emphasis">Relatório</text:span>  </text:p>
          </table:table-cell>
          <table:table-cell office:value-type="string" table:style-name="tablecell">
            <text:p text:style-name="tablealigncenter">  <text:span text:style-name="Strong_20_Emphasis">Descrição</text:span>  </text:p>
          </table:table-cell>
          <table:table-cell office:value-type="string" table:style-name="tablecell">
            <text:p text:style-name="tablealigncenter">  <text:span text:style-name="Strong_20_Emphasis">Quem visualiza</text:span>  </text:p>
          </table:table-cell>
        </table:table-row>
        <table:table-row>
          <table:table-cell office:value-type="string" table:style-name="tablecell">
            <text:p text:style-name="tablealigncenter">  Espelho da Proposta  </text:p>
          </table:table-cell>
          <table:table-cell office:value-type="string" table:style-name="tablecell">
            <text:p text:style-name="tablealignleft"> Permite visualizar informações sobre as emendas propostas pelos órgãos que estejam vinculados ao perfil do usuário </text:p>
          </table:table-cell>
          <table:table-cell office:value-type="string" table:style-name="tablecell">
            <text:p text:style-name="tablealigncenter">   UO  <text:line-break/> OS  <text:line-break/> AT  <text:line-break/> SOF  </text:p>
          </table:table-cell>
        </table:table-row>
        <table:table-row>
          <table:table-cell office:value-type="string" table:style-name="tablecell">
            <text:p text:style-name="tablealigncenter">  Prévia PLDO  </text:p>
          </table:table-cell>
          <table:table-cell office:value-type="string" table:style-name="tablecell">
            <text:p text:style-name="tablealignleft"> Permite visualizar o texto utilizado como base de partida para o processo de elaboração do PLDO com as alterações realizadas por emendas que encontram-se avaliadas como <text:span text:style-name="underline">aprovadas</text:span> no âmbito dos órgãos vinculados ao perfil do usuário destacadas em verde </text:p>
          </table:table-cell>
          <table:table-cell office:value-type="string" table:style-name="tablecell">
            <text:p text:style-name="tablealigncenter">  UO  <text:line-break/> OS  <text:line-break/> AT  <text:line-break/> SOF  </text:p>
          </table:table-cell>
        </table:table-row>
        <table:table-row>
          <table:table-cell office:value-type="string" table:style-name="tablecell">
            <text:p text:style-name="tablealigncenter">  Prévia PLDO  <text:line-break/> Tachado/Negritado  </text:p>
          </table:table-cell>
          <table:table-cell office:value-type="string" table:style-name="tablecell">
            <text:p text:style-name="tablealignleft"> Permite visualizar o texto utilizado como base de partida para o processo de elaboração do PLDO com as alterações realizadas por emendas que encontram-se avaliadas como <text:span text:style-name="underline">aprovadas</text:span> no âmbito do órgão vinculado ao perfil do usuário destacadas com informações do que foi excluído (tachado em vermelho) ou incluído (negritado em azul) </text:p>
          </table:table-cell>
          <table:table-cell office:value-type="string" table:style-name="tablecell">
            <text:p text:style-name="tablealigncenter">  UO  <text:line-break/> OS  <text:line-break/> AT  <text:line-break/> SOF  </text:p>
          </table:table-cell>
        </table:table-row>
        <table:table-row>
          <table:table-cell office:value-type="string" table:style-name="tablecell">
            <text:p text:style-name="tablealigncenter">  Pareceres  </text:p>
          </table:table-cell>
          <table:table-cell office:value-type="string" table:style-name="tablecell">
            <text:p text:style-name="tablealignleft"> Permite visualizar informações de pareceres existentes </text:p>
          </table:table-cell>
          <table:table-cell office:value-type="string" table:style-name="tablecell">
            <text:p text:style-name="tablealigncenter">  AT  <text:line-break/> SOF  </text:p>
          </table:table-cell>
        </table:table-row>
      </table:table>
      <text:p text:style-name="Text_20_body"><text:span text:style-name="Strong_20_Emphasis">UO</text:span> = Unidade Orçamentária;
<text:span text:style-name="Strong_20_Emphasis">OS</text:span> = Órgão Setorial;
<text:span text:style-name="Strong_20_Emphasis">AT</text:span> = Agente Técnico.</text:p>
      <text:h text:style-name="Heading_20_2" text:outline-level="2"><text:bookmark-start text:name="__RefHeading___do_acesso_a_funcionalidade_3"/><text:bookmark-start text:name="do_acesso_a_funcionalidade"/>2. Do acesso à funcionalidade<text:bookmark-end text:name="__RefHeading___do_acesso_a_funcionalidade_3"/><text:bookmark-end text:name="do_acesso_a_funcionalidade"/></text:h>
      <text:p text:style-name="Text_20_body">O acesso se dá pelo menu: </text:p>
      <text:p text:style-name="Preformatted_20_Text">LDO &gt;&gt; Projeto de Lei &gt;&gt; Relatórios</text:p>
      <text:h text:style-name="Heading_20_2" text:outline-level="2"><text:bookmark-start text:name="__RefHeading___relatorio_espelho_da_proposta_4"/><text:bookmark-start text:name="relatorio_espelho_da_proposta"/>3. Relatório Espelho da Proposta<text:bookmark-end text:name="__RefHeading___relatorio_espelho_da_proposta_4"/><text:bookmark-end text:name="relatorio_espelho_da_proposta"/></text:h>
      <text:p text:style-name="Text_20_body">O relatório Espelho da Proposta permite a visualização em formato PDF de relatório contendo diversas informações sobre as emendas propostas pelos órgãos vinculados ao perfil do usuário. Ao selecionar esse relatório, uma tela semelhante à seguinte será apresentada.</text:p>
      <text:p text:style-name="Text_20_body"><draw:frame draw:style-name="mediacenter" draw:name="0" text:anchor-type="paragraph" draw:z-index="0" svg:width="26.67cm" style:rel-width="100%" svg:height="24.712083333333cm" style:rel-height="scale"><draw:image xlink:href="Pictures/a5e7a54189bdb30510aa1ef6737fb8ee.png" xlink:type="simple" xlink:show="embed" xlink:actuate="onLoad"/></draw:frame></text:p>
      <text:list text:style-name="List_20_1" text:continue-numbering="false">
        <text:list-item>
          <text:p text:style-name="List_20_1_Content_First"> <text:span text:style-name="Strong_20_Emphasis">Situação da Emenda</text:span>: é possível filtrar um ou mais status de situação da emenda:</text:p>
          <text:list text:style-name="List_20_1">
            <text:list-item>
              <text:p text:style-name="List_20_1_Content"> Pendente;</text:p>
            </text:list-item>
            <text:list-item>
              <text:p text:style-name="List_20_1_Content"> Rejeitada;</text:p>
            </text:list-item>
            <text:list-item>
              <text:p text:style-name="List_20_1_Content"> Aprovada Parcialmente;</text:p>
            </text:list-item>
            <text:list-item>
              <text:p text:style-name="List_20_1_Content_Last"> Aprovada.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Tipo da Emenda</text:span>: é possível filtrar um ou mais tipos de emendas:</text:p>
          <text:list text:style-name="List_20_1">
            <text:list-item>
              <text:p text:style-name="List_20_1_Content"> Emenda Aditiva (anterior);</text:p>
            </text:list-item>
            <text:list-item>
              <text:p text:style-name="List_20_1_Content"> Emenda Aditiva (desdobramento);</text:p>
            </text:list-item>
            <text:list-item>
              <text:p text:style-name="List_20_1_Content"> Emenda Aditiva (posterior);</text:p>
            </text:list-item>
            <text:list-item>
              <text:p text:style-name="List_20_1_Content"> Emenda Modificativa;</text:p>
            </text:list-item>
            <text:list-item>
              <text:p text:style-name="List_20_1_Content"> Emenda Substitutiva;</text:p>
            </text:list-item>
            <text:list-item>
              <text:p text:style-name="List_20_1_Content_Last"> Emenda Supressiva.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Classificação</text:span>: define-se a ordem com a qual as emendas serão organizadas no arquivo:</text:p>
          <text:list text:style-name="List_20_1">
            <text:list-item>
              <text:p text:style-name="List_20_1_Content"> Por proponente e dispositivo: emendas agrupadas primeiro por proponente, depois por ordem de dispositivo;</text:p>
            </text:list-item>
            <text:list-item>
              <text:p text:style-name="List_20_1_Content_Last"> Por dispositivo e proponente: emendas agrupadas primeiro por ordem de dispositivo, depois por proponentes.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<text:span text:style-name="Strong_20_Emphasis">Momento</text:span>: é possível visualizar o espelho de emendas que estejam em momentos aos quais o perfil do usuário tem permissão de acesso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Agregador/Dispositivo</text:span>: é possível escolher como filtro um ou mais capítulos do texto do respectivo ato normativo ou “Todos” os agregadores. É importante salientar que quanto mais agregadores forem selecionados, mais demorada será a pesquisa e, consequentemente, o resultado da geração do relatório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Proponentes</text:span>: é possível filtrar a pesquisa por determinados proponentes. Caso nenhum proponente específico seja selecionado, o SIOP buscará por todos os proponentes vinculados ao perfil do usuário.</text:p>
        </text:list-item>
      </text:list>
      <text:h text:style-name="Heading_20_2" text:outline-level="2"><text:bookmark-start text:name="__RefHeading___relatorio_previa_pldo_5"/><text:bookmark-start text:name="relatorio_previa_pldo"/>4. Relatório Prévia PLDO<text:bookmark-end text:name="__RefHeading___relatorio_previa_pldo_5"/><text:bookmark-end text:name="relatorio_previa_pldo"/></text:h>
      <text:p text:style-name="Text_20_body">O relatório Prévia PLDO pode ser extraído em formatos PDF e RTF. Não há opções de filtros.</text:p>
      <text:p text:style-name="Text_20_body">Ao ser gerado, o resultado será o texto do ato normativo selecionado com todas as alterações provocadas no texto por eventuais emendas que estejam com status <text:span text:style-name="Strong_20_Emphasis">Aprovada</text:span> de órgãos vinculados ao perfil do usuário, independentemente do autor da emenda.</text:p>
      <text:p text:style-name="Text_20_body">Por exemplo, se um órgão vinculado ao perfil do usuário apresentou e avaliou como “Aprovada” uma emenda de supressão do art. 200, então o texto da Prévia PLDO será o texto da Base de Partida sem o art. 200, renumerando os artigos seguintes (o artigo 201 passará a ser o 200 e assim por diante).</text:p>
      <text:p text:style-name="Text_20_body">No caso de dispositivos que tenham sido incluídos ou modificados, o novo texto será apresentado com fonte na cor verde.</text:p>
      <text:p text:style-name="Text_20_body">IMPORTANTE: Somente as emendas que estejam com status <text:span text:style-name="Strong_20_Emphasis">Aprovada</text:span> são consideradas na geração deste relatório.</text:p>
      <text:h text:style-name="Heading_20_2" text:outline-level="2"><text:bookmark-start text:name="__RefHeading___relatorio_previa_pldo_-_tachado_negritado_6"/><text:bookmark-start text:name="relatorio_previa_pldo_-_tachado_negritado"/>5. Relatório Prévia PLDO - Tachado/Negritado<text:bookmark-end text:name="__RefHeading___relatorio_previa_pldo_-_tachado_negritado_6"/><text:bookmark-end text:name="relatorio_previa_pldo_-_tachado_negritado"/></text:h>
      <text:p text:style-name="Text_20_body">O relatório <text:span text:style-name="Emphasis">Prévia PLDO - Tachado/Negritado</text:span> pode ser extraído em formatos PDF e RTF. Não há opções de filtros.</text:p>
      <text:p text:style-name="Text_20_body">De forma semelhante ao relatório <text:span text:style-name="Emphasis">Prévia PLDO</text:span>, ao ser gerado o resultado será o texto do ato normativo selecionado com todas as alterações provocadas no texto por eventuais emendas que estejam com status <text:span text:style-name="Strong_20_Emphasis">Aprovada</text:span> de órgãos vinculados ao perfil do usuário, independentemente do autor da emenda.</text:p>
      <text:p text:style-name="Text_20_body">A diferença entre este relatório e o <text:span text:style-name="Emphasis">Prévia PLDO</text:span> é que na versão Tachado/Negritado são destacadas em tachado (textos excluídos) e negritado (textos incluídos) todas as alterações no texto do ato normativo. Assim, caso um dispositivo seja suprimido, neste relatório ele será exibido com o texto todo em vermelho, por exemplo.</text:p>
      <text:p text:style-name="Text_20_body">IMPORTANTE: Somente as emendas que estejam com status <text:span text:style-name="Strong_20_Emphasis">Aprovada</text:span> são consideradas na geração deste relatório.</text:p>
      <text:h text:style-name="Heading_20_2" text:outline-level="2"><text:bookmark-start text:name="__RefHeading___relatorio_de_pareceres_7"/><text:bookmark-start text:name="relatorio_de_pareceres"/>6. Relatório de Pareceres<text:bookmark-end text:name="__RefHeading___relatorio_de_pareceres_7"/><text:bookmark-end text:name="relatorio_de_pareceres"/></text:h>
      <text:p text:style-name="Text_20_body">O relatório de Pareceres é exibido somente para usuários com perfis <text:span text:style-name="Strong_20_Emphasis">Agente Técnico</text:span>, <text:span text:style-name="Strong_20_Emphasis">SOF</text:span> e <text:span text:style-name="Strong_20_Emphasis">CQ - PLDO</text:span>. Por meio deste relatório é possível visualizar uma lista contendo informações básicas sobre todos os pareceres a que o usuário tenha acesso, com os respectivos filtros selecionados.</text:p>
      <text:p text:style-name="Text_20_body"><draw:frame draw:style-name="mediacenter" draw:name="1" text:anchor-type="paragraph" draw:z-index="1" svg:width="26.617083333333cm" style:rel-width="100%" svg:height="17.118541666667cm" style:rel-height="scale"><draw:image xlink:href="Pictures/d0d377e2b85583abb26cf2bf91f3dd41.png" xlink:type="simple" xlink:show="embed" xlink:actuate="onLoad"/></draw:frame></text:p>
      <text:p text:style-name="Text_20_body">Importante salientar que o teor do parecer pode ser visualizado por meio da tela de pareceres, não sendo apresentado neste relatório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pldo:emissao_de_relatorios</dc:title>
  </office:meta>
</office:document-meta>
</file>