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9220422c9069a73dad0a91da178048b.png"/>
  <manifest:file-entry manifest:media-type="image/png" manifest:full-path="Pictures/f18b676f0193b4040300c348c4d4f839.png"/>
  <manifest:file-entry manifest:media-type="image/png" manifest:full-path="Pictures/71e450b1f496b329b92f84c605152dd1.png"/>
  <manifest:file-entry manifest:media-type="image/png" manifest:full-path="Pictures/1ac8424dbf645e972ab1d97fcd901467.png"/>
  <manifest:file-entry manifest:media-type="image/png" manifest:full-path="Pictures/1b1db1393389d54cbf3fb2b27eda07ff.png"/>
  <manifest:file-entry manifest:media-type="image/png" manifest:full-path="Pictures/54418557286b900cb0e468ea2e2294b3.png"/>
  <manifest:file-entry manifest:media-type="image/png" manifest:full-path="Pictures/69191dbb0722867c2424de084b6105aa.png"/>
  <manifest:file-entry manifest:media-type="image/png" manifest:full-path="Pictures/b167fea8454961f8ce7a150339781d79.png"/>
  <manifest:file-entry manifest:media-type="image/png" manifest:full-path="Pictures/c52cd9ed879f00bcd97021780915be12.png"/>
  <manifest:file-entry manifest:media-type="image/png" manifest:full-path="Pictures/00bdfef6af971e22ef254bef7a61eac5.png"/>
  <manifest:file-entry manifest:media-type="image/png" manifest:full-path="Pictures/7f2ee620f4885d3df3fd91dcab99cf2e.png"/>
  <manifest:file-entry manifest:media-type="image/png" manifest:full-path="Pictures/267817f438b0b361d1c80a88454bcfa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ldo:janela_de_trabalho"/><text:bookmark-start text:name="__RefHeading___janela_de_trabalho_1"/><text:bookmark-start text:name="janela_de_trabalho"/>Janela de Trabalho<text:bookmark-end text:name="__RefHeading___janela_de_trabalho_1"/><text:bookmark-end text:name="janela_de_trabalho"/></text:h>
      <text:h text:style-name="Heading_20_2" text:outline-level="2"><text:bookmark-start text:name="__RefHeading___da_funcionalidade_2"/><text:bookmark-start text:name="da_funcionalidade"/>1. Da Funcionalidade<text:bookmark-end text:name="__RefHeading___da_funcionalidade_2"/><text:bookmark-end text:name="da_funcionalidade"/></text:h>
      <text:p text:style-name="Text_20_body">Janelas de trabalho indicam prazos em que os atores do processo possuem permissão para atuar na elaboração do PLDO, podendo propor emendas, avaliá-las e tramitá-las para o momento seguinte.</text:p>
      <text:h text:style-name="Heading_20_2" text:outline-level="2"><text:bookmark-start text:name="__RefHeading___do_acesso_a_funcionalidade_3"/><text:bookmark-start text:name="do_acesso_a_funcionalidade"/>2. Do acesso à funcionalidade<text:bookmark-end text:name="__RefHeading___do_acesso_a_funcionalidade_3"/><text:bookmark-end text:name="do_acesso_a_funcionalidade"/></text:h>
      <text:p text:style-name="Text_20_body">O acesso se dá pelo menu: </text:p>
      <text:p text:style-name="Preformatted_20_Text">LDO &gt;&gt; Projeto de Lei &gt;&gt; Janela de Trabalho</text:p>
      <text:p text:style-name="Text_20_body">Nessa tela é possível consultar as janelas de trabalho existentes, cadastrar novas e editar já existentes.</text:p>
      <text:h text:style-name="Heading_20_2" text:outline-level="2"><text:bookmark-start text:name="__RefHeading___dos_perfis_e_papeis_4"/><text:bookmark-start text:name="dos_perfis_e_papeis"/>3. Dos perfis e papéis<text:bookmark-end text:name="__RefHeading___dos_perfis_e_papeis_4"/><text:bookmark-end text:name="dos_perfis_e_papeis"/></text:h>
      <text:p text:style-name="Text_20_body">Usuários que acessem com perfis <text:span text:style-name="Strong_20_Emphasis">Unidade Orçamentária</text:span>, <text:span text:style-name="Strong_20_Emphasis">Órgão Setorial</text:span>, <text:span text:style-name="Strong_20_Emphasis">Agente Técnico</text:span>, <text:span text:style-name="Strong_20_Emphasis">SOF</text:span> e <text:span text:style-name="Strong_20_Emphasis">Controle de Qualidade-PLDO</text:span> têm acesso à tela de janela de trabalho com os seguintes privilégios.</text:p>
      <table:table table:style-name="Table">
        <table:table-column/>
        <table:table-column/>
        <table:table-column/>
        <table:table-row>
          <table:table-cell office:value-type="string" table:style-name="tablecell">
            <text:p text:style-name="tablealigncenter">  <text:span text:style-name="Strong_20_Emphasis">Perfil/Papel</text:span>    </text:p>
          </table:table-cell>
          <table:table-cell office:value-type="string" table:style-name="tablecell">
            <text:p text:style-name="tablealigncenter">  <text:span text:style-name="Strong_20_Emphasis">O que consulta</text:span>    </text:p>
          </table:table-cell>
          <table:table-cell office:value-type="string" table:style-name="tablecell">
            <text:p text:style-name="tablealigncenter">  <text:span text:style-name="Strong_20_Emphasis">O que cadastra</text:span>    </text:p>
          </table:table-cell>
        </table:table-row>
        <table:table-row>
          <table:table-cell office:value-type="string" table:style-name="tablecell">
            <text:p text:style-name="tablealigncenter">  Controle de Qualidade - PLDO  </text:p>
          </table:table-cell>
          <table:table-cell office:value-type="string" table:style-name="tablecell">
            <text:p text:style-name="tablealignleft">Consulta todas as janelas de trabalho existentes no módulo</text:p>
          </table:table-cell>
          <table:table-cell office:value-type="string" table:style-name="tablecell">
            <text:p text:style-name="tablealignleft">Cadastra e edita janelas de trabalho para <text:span text:style-name="underline">Órgãos Setoriais</text:span>, <text:span text:style-name="underline">Agentes Técnicos</text:span> e <text:span text:style-name="underline">SOF</text:span> </text:p>
          </table:table-cell>
        </table:table-row>
        <table:table-row>
          <table:table-cell office:value-type="string" table:style-name="tablecell">
            <text:p text:style-name="tablealigncenter">  SOF  </text:p>
          </table:table-cell>
          <table:table-cell office:value-type="string" table:style-name="tablecell">
            <text:p text:style-name="tablealignleft">Consulta todas as janelas de trabalho existentes no módulo</text:p>
          </table:table-cell>
          <table:table-cell office:value-type="string" table:style-name="tablecell">
            <text:p text:style-name="tablealignleft">Não cadastra janelas de trabalho</text:p>
          </table:table-cell>
        </table:table-row>
        <table:table-row>
          <table:table-cell office:value-type="string" table:style-name="tablecell">
            <text:p text:style-name="tablealigncenter">  Órgão Setorial + Gestor PLDO  </text:p>
          </table:table-cell>
          <table:table-cell office:value-type="string" table:style-name="tablecell">
            <text:p text:style-name="tablealignleft">Consulta janelas de trabalho dos Órgãos Setoriais vinculados ao seu perfil e respectivas Unidades Orçamentárias na Base de Partida</text:p>
          </table:table-cell>
          <table:table-cell office:value-type="string" table:style-name="tablecell">
            <text:p text:style-name="tablealignleft">Cadastra e edita janelas de trabalho para <text:span text:style-name="underline">Unidades Orçamentárias</text:span> vinculadas ao Órgão Setorial</text:p>
          </table:table-cell>
        </table:table-row>
        <table:table-row>
          <table:table-cell office:value-type="string" table:style-name="tablecell">
            <text:p text:style-name="tablealigncenter">  Órgão Setorial  </text:p>
          </table:table-cell>
          <table:table-cell office:value-type="string" table:style-name="tablecell">
            <text:p text:style-name="tablealignleft">Consulta janelas de trabalho dos Órgãos Setoriais vinculados ao seu perfil e respectivas Unidades Orçamentárias na Base de Partida</text:p>
          </table:table-cell>
          <table:table-cell office:value-type="string" table:style-name="tablecell">
            <text:p text:style-name="tablealignleft">Não cadastra janelas de trabalho</text:p>
          </table:table-cell>
        </table:table-row>
        <table:table-row>
          <table:table-cell office:value-type="string" table:style-name="tablecell">
            <text:p text:style-name="tablealigncenter">  Agente Técnico  </text:p>
          </table:table-cell>
          <table:table-cell office:value-type="string" table:style-name="tablecell">
            <text:p text:style-name="tablealignleft">Consulta janelas de trabalho dos agentes técnicos vinculados ao seu perfil na Base de Partida</text:p>
          </table:table-cell>
          <table:table-cell office:value-type="string" table:style-name="tablecell">
            <text:p text:style-name="tablealignleft">Não cadastra janelas de trabalho</text:p>
          </table:table-cell>
        </table:table-row>
        <table:table-row>
          <table:table-cell office:value-type="string" table:style-name="tablecell">
            <text:p text:style-name="tablealigncenter">  Unidade Orçamentária  </text:p>
          </table:table-cell>
          <table:table-cell office:value-type="string" table:style-name="tablecell">
            <text:p text:style-name="tablealignleft">Consulta janelas de trabalho das Unidades Orçamentárias vinculadas ao seu perfil na Base de Partida</text:p>
          </table:table-cell>
          <table:table-cell office:value-type="string" table:style-name="tablecell">
            <text:p text:style-name="tablealignleft">Não cadastra janelas de trabalho</text:p>
          </table:table-cell>
        </table:table-row>
      </table:table>
      <text:p text:style-name="Text_20_body"><text:span text:style-name="Strong_20_Emphasis">Gestor PLDO</text:span> é papel que pode ser atribuído por cadastradores locais a usuários com perfis <text:span text:style-name="Strong_20_Emphasis">Órgão Setorial</text:span> ou <text:span text:style-name="Strong_20_Emphasis">Unidade Orçamentária</text:span>.</text:p>
      <text:h text:style-name="Heading_20_2" text:outline-level="2"><text:bookmark-start text:name="__RefHeading___consulta_de_janelas_de_trabalho_5"/><text:bookmark-start text:name="consulta_de_janelas_de_trabalho"/>4. Consulta de janelas de trabalho<text:bookmark-end text:name="__RefHeading___consulta_de_janelas_de_trabalho_5"/><text:bookmark-end text:name="consulta_de_janelas_de_trabalho"/></text:h>
      <text:p text:style-name="Text_20_body">Para consultar janelas de trabalho existentes, acesse LDO » Projeto de Lei » Janela de Trabalho. Uma tela semelhante à seguinte será exibida.</text:p>
      <text:p text:style-name="Text_20_body"><draw:frame draw:style-name="mediacenter" draw:name="0" text:anchor-type="paragraph" draw:z-index="0" svg:width="29.104166666667cm" style:rel-width="100%" svg:height="15.306635802469cm" style:rel-height="scale"><draw:image xlink:href="Pictures/89220422c9069a73dad0a91da178048b.png" xlink:type="simple" xlink:show="embed" xlink:actuate="onLoad"/></draw:frame></text:p>
      <text:p text:style-name="Text_20_body">Neste <text:span text:style-name="Strong_20_Emphasis">exemplo</text:span>, o Órgão Setorial 12000 possui janela de trabalho vigente entre os dias 13/02/20XX e 03/03/20XX. O quadrado indicativo na cor verde significa que, no momento em que a consulta foi realizada, a janela está dentro do período de vigência. A existência de um quadrado vermelho indica que a janela de trabalho está fora do período de vigência.</text:p>
      <text:p text:style-name="Text_20_body">Também é possível filtrar a consulta por momento ou por status das janelas (vigentes, expiradas ou futuras).</text:p>
      <text:h text:style-name="Heading_20_2" text:outline-level="2"><text:bookmark-start text:name="__RefHeading___cadastro_de_nova_janela_de_trabalho_6"/><text:bookmark-start text:name="cadastro_de_nova_janela_de_trabalho"/>5. Cadastro de nova janela de trabalho<text:bookmark-end text:name="__RefHeading___cadastro_de_nova_janela_de_trabalho_6"/><text:bookmark-end text:name="cadastro_de_nova_janela_de_trabalho"/></text:h>
      <text:p text:style-name="Text_20_body">Para criar nova janela de trabalho, usuários que possuam permissão para adicionar janelas (ver item 3 deste manual) devem clicar no botão <draw:frame draw:style-name="media" draw:name="1" text:anchor-type="as-char" draw:z-index="1" svg:width="2.0372916666667cm" svg:height="0.82020833333333cm"><draw:image xlink:href="Pictures/f18b676f0193b4040300c348c4d4f839.png" xlink:type="simple" xlink:show="embed" xlink:actuate="onLoad"/></draw:frame>. Uma nova tela semelhante à seguinte será exibida.</text:p>
      <text:p text:style-name="Text_20_body"><draw:frame draw:style-name="mediacenter" draw:name="2" text:anchor-type="paragraph" draw:z-index="2" svg:width="29.104166666667cm" style:rel-width="100%" svg:height="17.322720125786cm" style:rel-height="scale"><draw:image xlink:href="Pictures/71e450b1f496b329b92f84c605152dd1.png" xlink:type="simple" xlink:show="embed" xlink:actuate="onLoad"/></draw:frame></text:p>
      <text:list text:style-name="List_20_1" text:continue-numbering="false">
        <text:list-item>
          <text:p text:style-name="List_20_1_Content_First"> <text:span text:style-name="Strong_20_Emphasis">Ato Normativo</text:span>: Indica para qual ato normativo se pretende cadastrar a janela de trabalho. Usuários com perfil Órgão Setorial visualizam apenas atos normativos do tipo Base de Partida. Usuários com perfil <text:span text:style-name="Strong_20_Emphasis">Controle de Qualidade - PLDO</text:span> visualizam todos os tipos de atos normativos.</text:p>
        </text:list-item>
        <text:list-item>
          <text:p text:style-name="List_20_1_Content"> <text:span text:style-name="Strong_20_Emphasis">Momento</text:span>: Indica os momentos para os quais o usuário possui permissão para cadastrar janelas de trabalho.</text:p>
        </text:list-item>
        <text:list-item>
          <text:p text:style-name="List_20_1_Content"> <text:span text:style-name="Strong_20_Emphasis">Órgão</text:span>: Indica a lista de órgãos vinculados ao perfil do usuário e para os quais tem permissão para cadastro de janelas de trabalho.</text:p>
        </text:list-item>
        <text:list-item>
          <text:p text:style-name="List_20_1_Content"> <text:span text:style-name="Strong_20_Emphasis">Unidade</text:span>: Considerando o órgão selecionado pelo usuário, este campo indica para quais unidades orçamentárias as janelas de trabalho serão criadas. É possível indicar a seleção de <text:span text:style-name="underline">Todas</text:span> as unidades orçamentárias ou escolher uma UO específica. Caso se deseje escolher mais de uma UO, deve-se clicar no botão <draw:frame draw:style-name="media" draw:name="3" text:anchor-type="as-char" draw:z-index="3" svg:width="0.50270833333333cm" svg:height="0.52916666666667cm"><draw:image xlink:href="Pictures/1ac8424dbf645e972ab1d97fcd901467.png" xlink:type="simple" xlink:show="embed" xlink:actuate="onLoad"/></draw:frame>. Após, selecionar as unidades desejadas utilizando a tecla <text:span text:style-name="Source_20_Text">CTRL</text:span> ou a tecla <text:span text:style-name="Source_20_Text">Shift</text:span> junto com o clique do mouse no nome da UO. Isso permitirá a seleção de mais de uma ao mesmo tempo.</text:p>
        </text:list-item>
        <text:list-item>
          <text:p text:style-name="List_20_1_Content"> <text:span text:style-name="Strong_20_Emphasis"> Datas limite</text:span>: Uma janela de Unidade Orçamentária somente pode ser aberta se o respectivo Órgão Setorial possui uma janela próprio em seu momento. E as datas de início e fim das janelas das Unidades Orçamentárias devem estar contidas dentro do prazo da janela de trabalho do Órgão Setorial. Este campo exibe as datas da janela de trabalho do Órgão Setorial, indicando qual a menor data de abertura e a maior data de encerramento possível de ser utilizada para as Unidades Orçamentárias.</text:p>
        </text:list-item>
        <text:list-item>
          <text:p text:style-name="List_20_1_Content"> <text:span text:style-name="Strong_20_Emphasis">Data de Abertura</text:span> e <text:span text:style-name="Strong_20_Emphasis">Data de Fechamento</text:span>: Nestes campos devem ser indicadas as datas de abertura e de fechamento da janela de trabalho a ser criada.</text:p>
        </text:list-item>
        <text:list-item>
          <text:p text:style-name="List_20_1_Content_Last"> <text:span text:style-name="Strong_20_Emphasis">Enviar e-mail com aviso…</text:span>: Esta caixa de seleção permite que seja escolhido envio ou não de e-mail para os usuários da Unidade Orçamentária indicando que uma janela de trabalho está aberta.</text:p>
        </text:list-item>
      </text:list>
      <text:p text:style-name="Text_20_body"><text:span text:style-name="Strong_20_Emphasis">IMPORTANTE</text:span>: É importante frisar que, ao ser criada, uma janela de trabalho não poderá ser excluída.</text:p>
      <text:p text:style-name="Text_20_body">Após a configuração da janela a ser criada, clique em <draw:frame draw:style-name="media" draw:name="4" text:anchor-type="as-char" draw:z-index="4" svg:width="1.9579166666667cm" svg:height="0.74083333333333cm"><draw:image xlink:href="Pictures/1b1db1393389d54cbf3fb2b27eda07ff.png" xlink:type="simple" xlink:show="embed" xlink:actuate="onLoad"/></draw:frame> e a janela de trabalho será criada. Caso haja alguma inconsistência, mensagem de alerta será exibida no alto da página.</text:p>
      <text:p text:style-name="Text_20_body">Com a criação de nova janela de trabalho, ao retornar será exibida tela semelhante à seguinte.</text:p>
      <text:p text:style-name="Text_20_body"><draw:frame draw:style-name="mediacenter" draw:name="5" text:anchor-type="paragraph" draw:z-index="5" svg:width="29.104166666667cm" style:rel-width="100%" svg:height="15.762103391685cm" style:rel-height="scale"><draw:image xlink:href="Pictures/54418557286b900cb0e468ea2e2294b3.png" xlink:type="simple" xlink:show="embed" xlink:actuate="onLoad"/></draw:frame></text:p>
      <text:p text:style-name="Text_20_body">Note que, neste exemplo, havia uma janela de trabalho cadastrada para o Órgão Setorial no momento OS. Isso permitiu que um usuário com perfil Órgão Setorial cadastrasse janela de trabalho para uma das Unidades Orçamentárias deste órgão no momento UO. E as datas de início e encerramento da janela de trabalho no momento UO estão contidas nas datas de início e encerramento da janela de trabalho do respectivo Órgão Setorial.</text:p>
      <text:h text:style-name="Heading_20_2" text:outline-level="2"><text:bookmark-start text:name="__RefHeading___edicao_de_janela_de_trabalho_7"/><text:bookmark-start text:name="edicao_de_janela_de_trabalho"/>6. Edição de janela de trabalho<text:bookmark-end text:name="__RefHeading___edicao_de_janela_de_trabalho_7"/><text:bookmark-end text:name="edicao_de_janela_de_trabalho"/></text:h>
      <text:p text:style-name="Text_20_body">Usuários que possuam permissão para criar uma janela de trabalho (ver item 3 deste manual) também têm permissão para editar suas datas de início e fim. </text:p>
      <text:p text:style-name="Text_20_body">Para editar uma janela de trabalho específica, basta clicar sobre a janela na tela de pesquisa e a tela de edição será exibida. Após a alteração das datas, clique em <draw:frame draw:style-name="media" draw:name="6" text:anchor-type="as-char" draw:z-index="6" svg:width="1.9579166666667cm" svg:height="0.74083333333333cm"><draw:image xlink:href="Pictures/1b1db1393389d54cbf3fb2b27eda07ff.png" xlink:type="simple" xlink:show="embed" xlink:actuate="onLoad"/></draw:frame>.</text:p>
      <text:p text:style-name="Text_20_body">Caso a necessidade seja de alterar mais de uma janela ao mesmo tempo, deve-se utilizar a edição em lote. Para tanto, clique nas caixas de seleção ao lado das janelas de trabalho que se deseja alterar e depois no botão <draw:frame draw:style-name="media" draw:name="7" text:anchor-type="as-char" draw:z-index="7" svg:width="2.69875cm" svg:height="0.76729166666667cm"><draw:image xlink:href="Pictures/69191dbb0722867c2424de084b6105aa.png" xlink:type="simple" xlink:show="embed" xlink:actuate="onLoad"/></draw:frame>. Uma tela semelhante à seguinte será exibida.</text:p>
      <text:p text:style-name="Text_20_body"><draw:frame draw:style-name="mediacenter" draw:name="8" text:anchor-type="paragraph" draw:z-index="8" svg:width="29.104166666667cm" style:rel-width="100%" svg:height="16.881479509028cm" style:rel-height="scale"><draw:image xlink:href="Pictures/b167fea8454961f8ce7a150339781d79.png" xlink:type="simple" xlink:show="embed" xlink:actuate="onLoad"/></draw:frame></text:p>
      <text:p text:style-name="Text_20_body">Após inserir as novas datas de início e encerramento, clique em <draw:frame draw:style-name="media" draw:name="9" text:anchor-type="as-char" draw:z-index="9" svg:width="2.0372916666667cm" svg:height="0.79375cm"><draw:image xlink:href="Pictures/c52cd9ed879f00bcd97021780915be12.png" xlink:type="simple" xlink:show="embed" xlink:actuate="onLoad"/></draw:frame> e as novas datas serão salvas.</text:p>
      <text:h text:style-name="Heading_20_2" text:outline-level="2"><text:bookmark-start text:name="__RefHeading___reativacao_de_janela_de_trabalho_orgao_sem_proposta_8"/><text:bookmark-start text:name="reativacao_de_janela_de_trabalho_orgao_sem_proposta"/>7. Reativação de janela de trabalho (órgão sem proposta)<text:bookmark-end text:name="__RefHeading___reativacao_de_janela_de_trabalho_orgao_sem_proposta_8"/><text:bookmark-end text:name="reativacao_de_janela_de_trabalho_orgao_sem_proposta"/></text:h>
      <text:p text:style-name="Text_20_body">Os órgãos que possuem janela de trabalho vigente podem informar no sistema que não enviarão propostas de emendas utilizando uma funcionalidade da tela de Emendas (para saber mais, <text:a xlink:type="simple" xlink:href="https://intrasof.sof.intra/siopdoc/doku.php/pldo:tramitacao_de_emendas#informar_que_a_uo_ou_os_nao_apresentara_proposta" text:style-name="Internet_20_link" text:visited-style-name="Visited_20_Internet_20_Link">clique aqui</text:a>).</text:p>
      <text:p text:style-name="Text_20_body">As janelas de trabalho de órgãos que tenham informado que não enviarão propostas serão exibidas com marcação em amarelo, conforme exemplo abaixo.</text:p>
      <text:p text:style-name="Text_20_body"><draw:frame draw:style-name="mediacenter" draw:name="10" text:anchor-type="paragraph" draw:z-index="10" svg:width="29.104166666667cm" style:rel-width="100%" svg:height="17.030930861928cm" style:rel-height="scale"><draw:image xlink:href="Pictures/00bdfef6af971e22ef254bef7a61eac5.png" xlink:type="simple" xlink:show="embed" xlink:actuate="onLoad"/></draw:frame></text:p>
      <text:p text:style-name="Text_20_body">Caso um órgão/unidade tenha informado que não enviaria propostas e, depois, solicite a reabertura de janela de trabalho para propor emendas, será necessário reativar a janela. Para tanto, clique na janela de trabalho e, após, no botão <draw:frame draw:style-name="media" draw:name="11" text:anchor-type="as-char" draw:z-index="11" svg:width="3.5189583333333cm" svg:height="0.74083333333333cm"><draw:image xlink:href="Pictures/7f2ee620f4885d3df3fd91dcab99cf2e.png" xlink:type="simple" xlink:show="embed" xlink:actuate="onLoad"/></draw:frame>. A janela será reativada, sendo possível alterar as datas de abertura e encerramento, se necessário.</text:p>
      <text:p text:style-name="Text_20_body"><draw:frame draw:style-name="mediacenter" draw:name="12" text:anchor-type="paragraph" draw:z-index="12" svg:width="29.104166666667cm" style:rel-width="100%" svg:height="15.095932427331cm" style:rel-height="scale"><draw:image xlink:href="Pictures/267817f438b0b361d1c80a88454bcfae.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pldo:janela_de_trabalho</dc:title>
  </office:meta>
</office:document-meta>
</file>