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517e17bb7edd9a982b638665bff4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erfis_funcionalidades"/><text:bookmark-start text:name="__RefHeading___perfis_papeis_x_funcionalidades_do_siop_1"/><text:bookmark-start text:name="perfis_papeis_x_funcionalidades_do_siop"/>Perfis/Papéis x Funcionalidades do SIOP<text:bookmark-end text:name="__RefHeading___perfis_papeis_x_funcionalidades_do_siop_1"/><text:bookmark-end text:name="perfis_papeis_x_funcionalidades_do_siop"/></text:h>
      <text:p text:style-name="Text_20_body">Abaixo encontra-se tabela que especifica quais são as funcionalidades que cada um dos atores do processo de elaboração do PLDO podem executar.</text:p>
      <text:p text:style-name="Text_20_body"><draw:frame draw:style-name="media" draw:name="0" text:anchor-type="as-char" draw:z-index="0" svg:width="21.166666666667cm" style:rel-width="100%" svg:height="11.202380952381cm" style:rel-height="scale"><draw:image xlink:href="Pictures/0b517e17bb7edd9a982b638665bff4f4.jpg" xlink:type="simple" xlink:show="embed" xlink:actuate="onLoad"/></draw:frame></text:p>
      <text:p text:style-name="Text_20_body"><text:span text:style-name="Strong_20_Emphasis">*Gestor PLDO</text:span> é papel do SIOP atribuído por cadastradores locais.</text:p>
      <text:p text:style-name="Text_20_body"><text:span text:style-name="Strong_20_Emphasis">*Parecerista</text:span> e <text:span text:style-name="Strong_20_Emphasis">CGPRO-PLDO</text:span> são papéis do SIOP atribuídos pela SOF.</text:p>
      <text:p text:style-name="Text_20_body">IMPORTANTE: Todos os perfis extraem relatório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erfis_funcionalidades</dc:title>
  </office:meta>
</office:document-meta>
</file>