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1985f1f8b2fc468a80dcd87fa39821.png"/>
  <manifest:file-entry manifest:media-type="image/png" manifest:full-path="Pictures/1b618d299714c7dba8bccf2853da3439.png"/>
  <manifest:file-entry manifest:media-type="image/png" manifest:full-path="Pictures/ba4e9d5a0a4a5f190690d25780ec79df.png"/>
  <manifest:file-entry manifest:media-type="image/png" manifest:full-path="Pictures/f95b20cc67bc45c70c38f34a445616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do:tramitacao_de_emendas"/><text:bookmark-start text:name="__RefHeading___tramitacao_de_emendas_1"/><text:bookmark-start text:name="tramitacao_de_emendas"/>Tramitação de Emendas<text:bookmark-end text:name="__RefHeading___tramitacao_de_emendas_1"/><text:bookmark-end text:name="tramitacao_de_emendas"/></text:h>
      <text:h text:style-name="Heading_20_2" text:outline-level="2"><text:bookmark-start text:name="__RefHeading___funcionalidade_2"/><text:bookmark-start text:name="funcionalidade"/>1. Funcionalidade<text:bookmark-end text:name="__RefHeading___funcionalidade_2"/><text:bookmark-end text:name="funcionalidade"/></text:h>
      <text:p text:style-name="Text_20_body">A tramitação de lotes de emendas é realizada na tela de emendas.</text:p>
      <text:p text:style-name="Text_20_body">Nessa funcionalidade é possível enviar o lote de emendas propostas pelo órgão para o momento seguinte.</text:p>
      <text:p text:style-name="Text_20_body">Importante frisar que o envio de emendas é sempre realizado por lote. Assim, ao realizar a tramitação, todas as emendas do órgão serão enviadas ao mesmo tempo e o órgão não poderá propor novas emendas, não sendo possível tramitar parte das proposições separadamente.</text:p>
      <text:h text:style-name="Heading_20_2" text:outline-level="2"><text:bookmark-start text:name="__RefHeading___do_acesso_a_funcionalidade_3"/><text:bookmark-start text:name="do_acesso_a_funcionalidade"/>2. Do acesso à funcionalidade<text:bookmark-end text:name="__RefHeading___do_acesso_a_funcionalidade_3"/><text:bookmark-end text:name="do_acesso_a_funcionalidade"/></text:h>
      <text:p text:style-name="Text_20_body">O acesso se dá pelo menu: </text:p>
      <text:p text:style-name="Preformatted_20_Text">LDO &gt;&gt; Projeto de Lei &gt;&gt; Emendas</text:p>
      <text:p text:style-name="Text_20_body">A tramitação de lote de emendas por Unidades Orçamentárias e/ou Órgãos Setoriais somente pode ser realizada por usuários com esses perfis e que também possuam papel <text:span text:style-name="Strong_20_Emphasis">Gestor PLDO</text:span>.</text:p>
      <text:p text:style-name="Text_20_body">Em relação aos Agentes Técnicos, todos os usuários que possuam esse perfil têm permissão para tramitar lote de emendas.</text:p>
      <text:p text:style-name="Text_20_body">Na SOF, somente usuários com papel <text:span text:style-name="Strong_20_Emphasis">CGPRO-PLDO</text:span> podem tramitar lotes de emendas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text:span text:style-name="Strong_20_Emphasis">Quem enviará o lote?</text:span>  </text:p>
          </table:table-cell>
          <table:table-cell office:value-type="string" table:style-name="tablecell">
            <text:p text:style-name="tablealigncenter">  <text:span text:style-name="Strong_20_Emphasis">Perfil/Papel necessário para realizar envio</text:span>  </text:p>
          </table:table-cell>
          <table:table-cell office:value-type="string" table:style-name="tablecell">
            <text:p text:style-name="tablealigncenter">  <text:span text:style-name="Strong_20_Emphasis">Momento de origem</text:span>  </text:p>
          </table:table-cell>
          <table:table-cell office:value-type="string" table:style-name="tablecell">
            <text:p text:style-name="tablealigncenter">  <text:span text:style-name="Strong_20_Emphasis">Momento de destino</text:span>  </text:p>
          </table:table-cell>
        </table:table-row>
        <table:table-row>
          <table:table-cell office:value-type="string" table:style-name="tablecell">
            <text:p text:style-name="tablealigncenter">  Unidade Orçamentária  </text:p>
          </table:table-cell>
          <table:table-cell office:value-type="string" table:style-name="tablecell">
            <text:p text:style-name="tablealignleft"> Perfil <text:span text:style-name="underline">Unidade Orçamentária</text:span> + Papel <text:span text:style-name="underline">Gestor PLDO</text:span> </text:p>
          </table:table-cell>
          <table:table-cell office:value-type="string" table:style-name="tablecell">
            <text:p text:style-name="tablealigncenter">  Unidade Orçamentária (1000)  </text:p>
          </table:table-cell>
          <table:table-cell office:value-type="string" table:style-name="tablecell">
            <text:p text:style-name="tablealigncenter">  Órgão Setorial (2000)  </text:p>
          </table:table-cell>
        </table:table-row>
        <table:table-row>
          <table:table-cell office:value-type="string" table:style-name="tablecell">
            <text:p text:style-name="tablealigncenter">  Órgão Setorial  </text:p>
          </table:table-cell>
          <table:table-cell office:value-type="string" table:style-name="tablecell">
            <text:p text:style-name="tablealignleft"> Perfil <text:span text:style-name="underline">Órgão Setorial</text:span> + Papel <text:span text:style-name="underline">Gestor PLDO</text:span> </text:p>
          </table:table-cell>
          <table:table-cell office:value-type="string" table:style-name="tablecell">
            <text:p text:style-name="tablealigncenter">  Órgão Setorial (2000)  </text:p>
          </table:table-cell>
          <table:table-cell office:value-type="string" table:style-name="tablecell">
            <text:p text:style-name="tablealigncenter">  Órgão Central (3000)  </text:p>
          </table:table-cell>
        </table:table-row>
        <table:table-row>
          <table:table-cell office:value-type="string" table:style-name="tablecell">
            <text:p text:style-name="tablealigncenter">  Agente Técnico  </text:p>
          </table:table-cell>
          <table:table-cell office:value-type="string" table:style-name="tablecell">
            <text:p text:style-name="tablealignleft"> Perfil <text:span text:style-name="underline">Agente Técnico</text:span> </text:p>
          </table:table-cell>
          <table:table-cell office:value-type="string" table:style-name="tablecell">
            <text:p text:style-name="tablealigncenter">  Órgão Setorial (2000)  </text:p>
          </table:table-cell>
          <table:table-cell office:value-type="string" table:style-name="tablecell">
            <text:p text:style-name="tablealigncenter">  Órgão Central (3000)  </text:p>
          </table:table-cell>
        </table:table-row>
        <table:table-row>
          <table:table-cell office:value-type="string" table:style-name="tablecell">
            <text:p text:style-name="tablealigncenter">  SOF  </text:p>
          </table:table-cell>
          <table:table-cell office:value-type="string" table:style-name="tablecell">
            <text:p text:style-name="tablealignleft"> Papel <text:span text:style-name="underline">CGPRO-PLDO</text:span> </text:p>
          </table:table-cell>
          <table:table-cell office:value-type="string" table:style-name="tablecell">
            <text:p text:style-name="tablealigncenter">  Órgão Central (3000)  </text:p>
          </table:table-cell>
          <table:table-cell office:value-type="string" table:style-name="tablecell">
            <text:p text:style-name="tablealigncenter">  Controle de Qualidade (4000)  </text:p>
          </table:table-cell>
        </table:table-row>
      </table:table>
      <text:h text:style-name="Heading_20_2" text:outline-level="2"><text:bookmark-start text:name="__RefHeading___tramitacao_4"/><text:bookmark-start text:name="tramitacao"/>3. Tramitação<text:bookmark-end text:name="__RefHeading___tramitacao_4"/><text:bookmark-end text:name="tramitacao"/></text:h>
      <text:p text:style-name="Text_20_body">O SIOP trabalha com o conceito de momento para representar em que ponto da tramitação o lote se encontra. A figura abaixo ilustra o fluxo com todas as possibilidades de tramitação entre momentos.</text:p>
      <text:p text:style-name="Text_20_body"><draw:frame draw:style-name="mediacenter" draw:name="0" text:anchor-type="paragraph" draw:z-index="0" svg:width="18.520833333333cm" style:rel-width="100%" svg:height="13.19807247151cm" style:rel-height="scale"><draw:image xlink:href="Pictures/ac1985f1f8b2fc468a80dcd87fa39821.png" xlink:type="simple" xlink:show="embed" xlink:actuate="onLoad"/></draw:frame></text:p>
      <text:p text:style-name="Text_20_body">Depois que todas as emendas tiverem sido avaliadas será possível enviar o lote na tela principal (LDO » Projeto de Lei » Emendas). Para tanto, o usuário deve clicar no botão “Validar Envio” após a realização de uma pesquisa de emendas.</text:p>
      <text:p text:style-name="Text_20_body">A imagem abaixo mostra a mensagem exibida quando existem emendas pendentes de avaliação. O envio não pode acontecer até que todas as pendências forem resolvidas.</text:p>
      <text:p text:style-name="Text_20_body"><draw:frame draw:style-name="mediacenter" draw:name="1" text:anchor-type="paragraph" draw:z-index="1" svg:width="18.520833333333cm" style:rel-width="100%" svg:height="11.956690496823cm" style:rel-height="scale"><draw:image xlink:href="Pictures/1b618d299714c7dba8bccf2853da3439.png" xlink:type="simple" xlink:show="embed" xlink:actuate="onLoad"/></draw:frame></text:p>
      <text:p text:style-name="Text_20_body">Quando todas as emendas forem avaliadas o sistema exibirá a tela abaixo e disponibilizará o botão “Enviar Lote”.</text:p>
      <text:p text:style-name="Text_20_body"><draw:frame draw:style-name="mediacenter" draw:name="2" text:anchor-type="paragraph" draw:z-index="2" svg:width="18.520833333333cm" style:rel-width="100%" svg:height="11.728387695571cm" style:rel-height="scale"><draw:image xlink:href="Pictures/ba4e9d5a0a4a5f190690d25780ec79df.png" xlink:type="simple" xlink:show="embed" xlink:actuate="onLoad"/></draw:frame></text:p>
      <text:p text:style-name="Text_20_body">Depois do envio, o lote segue para o momento posterior e as proposições não mais poderão ser modificadas pelo órgão.</text:p>
      <text:h text:style-name="Heading_20_2" text:outline-level="2"><text:bookmark-start text:name="__RefHeading___informar_que_a_uo_ou_os_nao_apresentara_proposta_5"/><text:bookmark-start text:name="informar_que_a_uo_ou_os_nao_apresentara_proposta"/>4. Informar que a UO ou OS não apresentará proposta<text:bookmark-end text:name="__RefHeading___informar_que_a_uo_ou_os_nao_apresentara_proposta_5"/><text:bookmark-end text:name="informar_que_a_uo_ou_os_nao_apresentara_proposta"/></text:h>
      <text:p text:style-name="Text_20_body">Usuários com perfil <text:span text:style-name="Strong_20_Emphasis">Unidade Orçamentária</text:span> ou <text:span text:style-name="Strong_20_Emphasis">Órgão Setorial</text:span> e com papel <text:span text:style-name="Strong_20_Emphasis">Gestor PLDO</text:span> poderão informar que não há propostas a serem encaminhadas pelo seu órgão. Para tanto, após realizar uma pesquisa por emendas, deverá clicar no botão <text:span text:style-name="Strong_20_Emphasis">Não enviar proposta</text:span>.</text:p>
      <text:p text:style-name="Text_20_body">Caso haja emendas apresentadas, surgirá tela de confirmação semelhante a seguinte.</text:p>
      <text:p text:style-name="Text_20_body"><draw:frame draw:style-name="mediacenter" draw:name="3" text:anchor-type="paragraph" draw:z-index="3" svg:width="15.583958333333cm" svg:height="6.8527083333333cm"><draw:image xlink:href="Pictures/f95b20cc67bc45c70c38f34a445616ff.png" xlink:type="simple" xlink:show="embed" xlink:actuate="onLoad"/></draw:frame></text:p>
      <text:p text:style-name="Text_20_body">Quando confirmado que não há propostas, a janela para UO ou OS (conforme o caso) será desativada e será enviado e-mail aos usuários com papel Gestor_PLDO. Se após o uso dessa funcionalidade o órgão/unidade deseje enviar propostas, será necessário solicitar a reativação da janela de trabalho. No caso de Unidades Orçamentárias, o pedido deve ser realizado ao respectivo Órgão Setorial. Já se a janela desativada for de Órgão Setorial ou Agente Técnico, então o pedido deve ser direcionado ao Órgão Central (SOF).</text:p>
      <text:h text:style-name="Heading_20_2" text:outline-level="2"><text:bookmark-start text:name="__RefHeading___retorno_de_lote_de_emendas_6"/><text:bookmark-start text:name="retorno_de_lote_de_emendas"/>5. Retorno de lote de emendas<text:bookmark-end text:name="__RefHeading___retorno_de_lote_de_emendas_6"/><text:bookmark-end text:name="retorno_de_lote_de_emendas"/></text:h>
      <text:p text:style-name="Text_20_body">O órgão que receber um lote de emendas poderá retorná-lo para o momento anterior. Para tanto, primeiro realize pesquisa informando o <text:span text:style-name="underline">proponente</text:span> cujo lote deseja retornar. Após, utilize o botão <text:span text:style-name="Strong_20_Emphasis">Retornar Lote</text:span>. Ao confirmar, o lote de emendas dos órgãos selecionados no filtro de proponente retornarão para o momento anteri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do:tramitacao_de_emendas</dc:title>
  </office:meta>
</office:document-meta>
</file>