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7ff6200802fbafe8f8b705ae78fef4.png"/>
  <manifest:file-entry manifest:media-type="image/png" manifest:full-path="Pictures/aebefee1ee6752979624db3190726641.png"/>
  <manifest:file-entry manifest:media-type="image/png" manifest:full-path="Pictures/4e0d2a1794863d3914ab72d7ee3722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informacoes_relatorios_gestao"/><text:bookmark-start text:name="__RefHeading___informacoes_sobre_o_relatorio_de_apoio_a_prestacao_de_contas_ao_tcu_1"/><text:bookmark-start text:name="informacoes_sobre_o_relatorio_de_apoio_a_prestacao_de_contas_ao_tcu"/>Informações sobre o Relatório de apoio à prestação de contas ao TCU<text:bookmark-end text:name="__RefHeading___informacoes_sobre_o_relatorio_de_apoio_a_prestacao_de_contas_ao_tcu_1"/><text:bookmark-end text:name="informacoes_sobre_o_relatorio_de_apoio_a_prestacao_de_contas_ao_tcu"/></text:h>
      <text:p text:style-name="Text_20_body"><text:span text:style-name="Emphasis">O acompanhamento da execução orçamentária realizado no Sistema Integrado de Planejamento e Orçamento – SIOP possui a funcionalidade de emissão de relatórios gerenciais, os quais são utilizados como base das informações prestadas por órgãos ou unidades de orçamento ao Tribunal de Contas da União.</text:span></text:p>
      <text:p text:style-name="Horizontal_20_Line"/>
      <text:h text:style-name="Heading_20_2" text:outline-level="2"><text:bookmark-start text:name="__RefHeading___acesso_a_funcionalidade_e_tela_do_relatorio_2"/><text:bookmark-start text:name="acesso_a_funcionalidade_e_tela_do_relatorio"/>1. Acesso à Funcionalidade e Tela do Relatório<text:bookmark-end text:name="__RefHeading___acesso_a_funcionalidade_e_tela_do_relatorio_2"/><text:bookmark-end text:name="acesso_a_funcionalidade_e_tela_do_relatorio"/></text:h>
      <text:p text:style-name="Text_20_body">O acesso à funcionalidade é pelo menu:</text:p>
      <text:p text:style-name="Preformatted_20_Text">Acompanhamento Orçamentário &gt;&gt; Informações de apoio à prestação de contas ao TCU &gt;&gt; Relatórios</text:p>
      <text:p text:style-name="Text_20_body"><draw:frame draw:style-name="mediacenter" draw:name="0" text:anchor-type="paragraph" draw:z-index="0" svg:width="21.2725cm" style:rel-width="100%" svg:height="7.8052083333333cm" style:rel-height="scale"><draw:image xlink:href="Pictures/e37ff6200802fbafe8f8b705ae78fef4.png" xlink:type="simple" xlink:show="embed" xlink:actuate="onLoad"/></draw:frame></text:p>
      <text:p text:style-name="Text_20_body">A tela dos Relatórios é composta pela Seleção de Localizadores, Resultados para a pesquisa solicitada, Minha seleção e Opções de Relatório.</text:p>
      <text:p text:style-name="Text_20_body"><draw:frame draw:style-name="mediacenter" draw:name="1" text:anchor-type="paragraph" draw:z-index="1" svg:width="26.458333333333cm" style:rel-width="100%" svg:height="29.811468646865cm" style:rel-height="scale"><draw:image xlink:href="Pictures/aebefee1ee6752979624db3190726641.png" xlink:type="simple" xlink:show="embed" xlink:actuate="onLoad"/></draw:frame></text:p>
      <text:h text:style-name="Heading_20_2" text:outline-level="2"><text:bookmark-start text:name="__RefHeading___geracao_do_relatorio_3"/><text:bookmark-start text:name="geracao_do_relatorio"/>2. Geração do Relatório<text:bookmark-end text:name="__RefHeading___geracao_do_relatorio_3"/><text:bookmark-end text:name="geracao_do_relatorio"/></text:h>
      <text:p text:style-name="Text_20_body">Os relatórios podem ser gerados, em PDF ou EXCEL, de acordo com os filtros de <text:span text:style-name="Strong_20_Emphasis">Órgão, Unidade (Orçamentária), Programa e Ação</text:span>, conforme pode ser visto no exemplo a seguir.</text:p>
      <text:p text:style-name="Text_20_body"><draw:frame draw:style-name="mediacenter" draw:name="2" text:anchor-type="paragraph" draw:z-index="2" svg:width="26.458333333333cm" style:rel-width="100%" svg:height="28.922589869281cm" style:rel-height="scale"><draw:image xlink:href="Pictures/4e0d2a1794863d3914ab72d7ee372298.png" xlink:type="simple" xlink:show="embed" xlink:actuate="onLoad"/></draw:frame></text:p>
      <text:p text:style-name="Text_20_body">O sistema fornece a opção de gerar os seguintes relatórios: <text:span text:style-name="Strong_20_Emphasis">Consolidado por localizador, Consolidado por ação e Ações/localizadores no momento formalização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informacoes_relatorios_gestao</dc:title>
  </office:meta>
</office:document-meta>
</file>