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c37936323b968a5ba614ec7a4165c14.png"/>
  <manifest:file-entry manifest:media-type="image/png" manifest:full-path="Pictures/6e80188cd715a3a9d25b19b22c197216.png"/>
  <manifest:file-entry manifest:media-type="image/png" manifest:full-path="Pictures/583cc866f160f08463eda08259f328f7.png"/>
  <manifest:file-entry manifest:media-type="image/png" manifest:full-path="Pictures/861e8b8396e97c832c5c38455cd592a0.png"/>
  <manifest:file-entry manifest:media-type="image/png" manifest:full-path="Pictures/e01e5c016398c2931c1451b51f86b0ab.png"/>
  <manifest:file-entry manifest:media-type="image/png" manifest:full-path="Pictures/fa8ff2f97491a540b741baec3f18e88b.png"/>
  <manifest:file-entry manifest:media-type="image/png" manifest:full-path="Pictures/d4afba7ed39a52943a5a34fe50c8148a.png"/>
  <manifest:file-entry manifest:media-type="image/png" manifest:full-path="Pictures/96d3dc42521fd4d6d2a314279f868a1a.png"/>
  <manifest:file-entry manifest:media-type="image/png" manifest:full-path="Pictures/603643d4b6ed3ebe003b545d6bd0d93e.png"/>
  <manifest:file-entry manifest:media-type="image/png" manifest:full-path="Pictures/3193fc9ea07da40956789e84bcdeca4a.png"/>
  <manifest:file-entry manifest:media-type="image/png" manifest:full-path="Pictures/9aa7ffc3ac17dfa776f603b3e8e02f14.png"/>
  <manifest:file-entry manifest:media-type="image/png" manifest:full-path="Pictures/6f306a13db432df9566ba6dcd38c0297.png"/>
  <manifest:file-entry manifest:media-type="image/png" manifest:full-path="Pictures/5e7d4751298acc1eb0621df525a0aae9.png"/>
  <manifest:file-entry manifest:media-type="image/png" manifest:full-path="Pictures/afac87f835aac4295b312237fa920f13.png"/>
  <manifest:file-entry manifest:media-type="image/png" manifest:full-path="Pictures/6d228c5454e3793ea9234d3fc993a54e.png"/>
  <manifest:file-entry manifest:media-type="image/png" manifest:full-path="Pictures/95288ed4fb95ef90372bd8549ffd78cd.png"/>
  <manifest:file-entry manifest:media-type="image/png" manifest:full-path="Pictures/cb1bd33e15494c1ec526363c7675d9bb.png"/>
  <manifest:file-entry manifest:media-type="image/png" manifest:full-path="Pictures/904255c42cb40f7149f418ef5cdd41aa.png"/>
  <manifest:file-entry manifest:media-type="image/png" manifest:full-path="Pictures/b7be06cb27f0fe3b714ca95b71d5f0f1.png"/>
  <manifest:file-entry manifest:media-type="image/png" manifest:full-path="Pictures/fe5fede3aedf47411324c4a9ee135c25.png"/>
  <manifest:file-entry manifest:media-type="image/png" manifest:full-path="Pictures/fd8c61c8f8a1f254dc169bb064917874.png"/>
  <manifest:file-entry manifest:media-type="image/png" manifest:full-path="Pictures/de5109759f80e97799fbce1dba6ee132.png"/>
  <manifest:file-entry manifest:media-type="image/png" manifest:full-path="Pictures/2159ff13281e24295dcd93878a20b51f.png"/>
  <manifest:file-entry manifest:media-type="image/png" manifest:full-path="Pictures/40f3f566c87ca8d5f64f28a2f1c4fb84.png"/>
  <manifest:file-entry manifest:media-type="image/png" manifest:full-path="Pictures/47097be35f5288d9859113303154a1bb.png"/>
  <manifest:file-entry manifest:media-type="image/png" manifest:full-path="Pictures/0488c1389d429e7c012a5fb8bb5be6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oa:manter_localizador"/><text:bookmark-start text:name="__RefHeading___modulo_qualitativo_-_cadastro_de_localizadores_1"/><text:bookmark-start text:name="modulo_qualitativo_-_cadastro_de_localizadores"/>Módulo Qualitativo - Cadastro de Localizadores<text:bookmark-end text:name="__RefHeading___modulo_qualitativo_-_cadastro_de_localizadores_1"/><text:bookmark-end text:name="modulo_qualitativo_-_cadastro_de_localizadores"/></text:h>
      <text:h text:style-name="Heading_20_2" text:outline-level="2"><text:bookmark-start text:name="__RefHeading___acesso_a_funcionalidade_e_privilegios_necessarios_2"/><text:bookmark-start text:name="acesso_a_funcionalidade_e_privilegios_necessarios"/>1. Acesso à funcionalidade e Privilégios Necessários<text:bookmark-end text:name="__RefHeading___acesso_a_funcionalidade_e_privilegios_necessarios_2"/><text:bookmark-end text:name="acesso_a_funcionalidade_e_privilegios_necessarios"/></text:h>
      <text:p text:style-name="Text_20_body">Possuem permissão para consultar informações qualitativas os seguintes perfis:</text:p>
      <text:list text:style-name="List_20_1" text:continue-numbering="false">
        <text:list-item>
          <text:p text:style-name="List_20_1_Content_First"> UO - Unidade Orçamentária;</text:p>
        </text:list-item>
        <text:list-item>
          <text:p text:style-name="List_20_1_Content"> OS - Órgão Setorial;</text:p>
        </text:list-item>
        <text:list-item>
          <text:p text:style-name="List_20_1_Content"> SOF, SPI e DEST;</text:p>
        </text:list-item>
        <text:list-item>
          <text:p text:style-name="List_20_1_Content"> Consulta UO;</text:p>
        </text:list-item>
        <text:list-item>
          <text:p text:style-name="List_20_1_Content"> Consulta OS;</text:p>
        </text:list-item>
        <text:list-item>
          <text:p text:style-name="List_20_1_Content_Last"> Leitor Controle.</text:p>
        </text:list-item>
      </text:list>
      <text:p text:style-name="Text_20_body">O acesso às funcionalidades vinculadas aos <text:span text:style-name="Emphasis">Localizadores</text:span> se dá pelo item de menu:</text:p>
      <text:p text:style-name="Preformatted_20_Text">LOA &gt;&gt; Qualitativo &gt;&gt; Localizador</text:p>
      <text:h text:style-name="Heading_20_2" text:outline-level="2"><text:bookmark-start text:name="__RefHeading___tela_para_pesquisa_de_localizadores_3"/><text:bookmark-start text:name="tela_para_pesquisa_de_localizadores"/>2. Tela para pesquisa de Localizadores<text:bookmark-end text:name="__RefHeading___tela_para_pesquisa_de_localizadores_3"/><text:bookmark-end text:name="tela_para_pesquisa_de_localizadores"/></text:h>
      <text:p text:style-name="Text_20_body">Após entrar no menu <text:span text:style-name="Strong_20_Emphasis">Localizador</text:span>, o usuário é direcionado à tela de <text:span text:style-name="Strong_20_Emphasis">Pesquisa de Localizadores</text:span>, conforme imagem abaixo.</text:p>
      <text:p text:style-name="Text_20_body"><draw:frame draw:style-name="mediacenter" draw:name="0" text:anchor-type="paragraph" draw:z-index="0" svg:width="21.166666666667cm" style:rel-width="100%" svg:height="13.81512195122cm" style:rel-height="scale"><draw:image xlink:href="Pictures/9c37936323b968a5ba614ec7a4165c14.png" xlink:type="simple" xlink:show="embed" xlink:actuate="onLoad"/></draw:frame></text:p>
      <text:h text:style-name="Heading_20_3" text:outline-level="3"><text:bookmark-start text:name="__RefHeading___arvore_de_navegacao_4"/><text:bookmark-start text:name="arvore_de_navegacao"/>2.1 Árvore de Navegação<text:bookmark-end text:name="__RefHeading___arvore_de_navegacao_4"/><text:bookmark-end text:name="arvore_de_navegacao"/></text:h>
      <text:p text:style-name="Text_20_body">A Árvore de Navegação para Localizadores é semelhante àquela utilizada na pesquisa de Ações.</text:p>
      <text:p text:style-name="Text_20_body">por link: <text:a xlink:type="simple" xlink:href="https://intrasof/siopdoc/doku.php/ploa:qualitativo:acoes#arvore_de_navegacao" text:style-name="Internet_20_link" text:visited-style-name="Visited_20_Internet_20_Link">https://intrasof/siopdoc/doku.php/ploa:qualitativo:acoes#arvore_de_navegacao</text:a></text:p>
      <text:h text:style-name="Heading_20_3" text:outline-level="3"><text:bookmark-start text:name="__RefHeading___filtros_de_pesquisa_5"/><text:bookmark-start text:name="filtros_de_pesquisa"/>2.2 Filtros de Pesquisa<text:bookmark-end text:name="__RefHeading___filtros_de_pesquisa_5"/><text:bookmark-end text:name="filtros_de_pesquisa"/></text:h>
      <text:p text:style-name="Text_20_body">A tela de pesquisa permite utilizar diversos filtros diferentes. Abaixo estão indicados os principais filtros.</text:p>
      <text:p text:style-name="Text_20_body"><draw:frame draw:style-name="mediacenter" draw:name="1" text:anchor-type="paragraph" draw:z-index="1" svg:width="21.166666666667cm" style:rel-width="100%" svg:height="13.81512195122cm" style:rel-height="scale"><draw:image xlink:href="Pictures/6e80188cd715a3a9d25b19b22c197216.pn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Emphasis">Localizador</text:span>: campo que irá permitir o filtro pelo código ou título do Localizador. Pode ser feita pesquisa por parte do código ou título.</text:p>
        </text:list-item>
        <text:list-item>
          <text:p text:style-name="Numbering_20_1_Content"> <text:span text:style-name="Emphasis">Ação</text:span>: campo que irá permitir o filtro pelo código ou título da ação. Pode ser feita pesquisa por parte do código ou título.</text:p>
        </text:list-item>
        <text:list-item>
          <text:p text:style-name="Numbering_20_1_Content"> <text:span text:style-name="Emphasis">Momento</text:span>: campo que irá permitir o filtro pelo <text:span text:style-name="Strong_20_Emphasis">momento atual</text:span> do localizador.</text:p>
        </text:list-item>
        <text:list-item>
          <text:p text:style-name="Numbering_20_1_Content"> <text:span text:style-name="Emphasis">Situação</text:span></text:p>
          <text:list text:style-name="Numbering_20_1">
            <text:list-item>
              <text:p text:style-name="Numbering_20_1_Content"> Alterado: o Localizador constava da base de partida mas sofreu alteração durante o processo de elaboração do PLOA;</text:p>
            </text:list-item>
            <text:list-item>
              <text:p text:style-name="Numbering_20_1_Content"> Não Alterado: o Localizador constava da base de partida e não sofreu alteração durante o processo de elaboração do PLOA;</text:p>
            </text:list-item>
            <text:list-item>
              <text:p text:style-name="Numbering_20_1_Content"> Excluído: o Localizador encontra-se excluído, logo disponível apenas para consulta;</text:p>
            </text:list-item>
            <text:list-item>
              <text:p text:style-name="Numbering_20_1_Content"> Não Excluído: o Localizador não se encontra excluído;</text:p>
            </text:list-item>
            <text:list-item>
              <text:p text:style-name="Numbering_20_1_Content"> Novo: o Localizador não constava da base de partida e foi incluído durante o processo de elaboração do PLOA;</text:p>
            </text:list-item>
            <text:list-item>
              <text:p text:style-name="Numbering_20_1_Content"> Pré-Existente: o Localizador constava da base de partida disponibilizada para o processo de elaboração do PLOA;</text:p>
            </text:list-item>
            <text:list-item>
              <text:p text:style-name="Numbering_20_1_Content"> Validado: o Localizador atende a todos os critérios necessários para envio ao próximo nível;</text:p>
            </text:list-item>
            <text:list-item>
              <text:p text:style-name="Numbering_20_1_Content"> Não Validado: o Localizador não atende a todos os critérios necessários para envio ao próximo nível.</text:p>
            </text:list-item>
          </text:list>
        </text:list-item>
        <text:list-item>
          <text:p text:style-name="Numbering_20_1_Content_Last"> Procurar: Efetua a pesquisa mediante os parâmetros informados no filtro.</text:p>
        </text:list-item>
      </text:list>
      <text:h text:style-name="Heading_20_3" text:outline-level="3"><text:bookmark-start text:name="__RefHeading___resultado_da_pesquisa_6"/><text:bookmark-start text:name="resultado_da_pesquisa"/>2.3 Resultado da Pesquisa<text:bookmark-end text:name="__RefHeading___resultado_da_pesquisa_6"/><text:bookmark-end text:name="resultado_da_pesquisa"/></text:h>
      <text:p text:style-name="Text_20_body">Após a realização de uma pesquisa, o sistema efetuará a busca na base de dados do SIOP e, caso haja registros, o resultado será apresentado conforme o exemplo abaixo.</text:p>
      <text:p text:style-name="Text_20_body"><draw:frame draw:style-name="mediacenter" draw:name="2" text:anchor-type="paragraph" draw:z-index="2" svg:width="21.166666666667cm" style:rel-width="100%" svg:height="11.914510853405cm" style:rel-height="scale"><draw:image xlink:href="Pictures/583cc866f160f08463eda08259f328f7.png" xlink:type="simple" xlink:show="embed" xlink:actuate="onLoad"/></draw:frame></text:p>
      <text:p text:style-name="Text_20_body"><text:span text:style-name="Strong_20_Emphasis">IMPORTANTE:</text:span> O não preenchimento de pelo menos um campo no filtro pode ocasionar perda de performance na busca, visto que há grande quantidade de dados contidos na base.</text:p>
      <text:list text:style-name="Numbering_20_1" text:continue-numbering="false">
        <text:list-item>
          <text:p text:style-name="Numbering_20_1_Content_First"> <text:span text:style-name="Emphasis">Barra de Botões</text:span>: Mostra as operações possíveis de serem executadas com as ações pelo usuário. Para que seja possível executar a operação, deverá existir permissão vigente para o perfil do usuário.</text:p>
        </text:list-item>
        <text:list-item>
          <text:p text:style-name="Numbering_20_1_Content"> <text:span text:style-name="Emphasis">Resultado da Pesquisa</text:span>:</text:p>
          <text:list text:style-name="Numbering_20_1">
            <text:list-item>
              <text:p text:style-name="Numbering_20_1_Content"> <text:span text:style-name="Emphasis">Funcional-Programática</text:span>: esfera.unidade.função.subfunção.programa.ação;</text:p>
            </text:list-item>
            <text:list-item>
              <text:p text:style-name="Numbering_20_1_Content"> <text:span text:style-name="Emphasis">Decrição</text:span>: Mostra a descrição do Localizador.</text:p>
            </text:list-item>
          </text:list>
        </text:list-item>
        <text:list-item>
          <text:p text:style-name="Numbering_20_1_Content"> <text:span text:style-name="Emphasis">Informações de Paginação</text:span>: indicará a página atual que está sendo visualizada e possibilita a navegação nas demais páginas, quando for o caso.</text:p>
        </text:list-item>
        <text:list-item>
          <text:p text:style-name="Numbering_20_1_Content"> Indica qual a origem do Localizador.</text:p>
        </text:list-item>
        <text:list-item>
          <text:p text:style-name="Numbering_20_1_Content"> Indica o momento em que encontra-se o Localizador:</text:p>
          <text:list text:style-name="List_20_1">
            <text:list-item>
              <text:p text:style-name="List_20_1_Content"> Inicial/Base de Partida (carga original dos dados);</text:p>
            </text:list-item>
            <text:list-item>
              <text:p text:style-name="List_20_1_Content"> UO: Unidade Orçamentária;</text:p>
            </text:list-item>
            <text:list-item>
              <text:p text:style-name="List_20_1_Content"> OS: Órgão Setorial;</text:p>
            </text:list-item>
            <text:list-item>
              <text:p text:style-name="List_20_1_Content"> Órgão Central: com edição paralela da SOF, da SEST e da Seplan;</text:p>
            </text:list-item>
            <text:list-item>
              <text:p text:style-name="List_20_1_Content"> Controle de Qualidade: com consolidação paralela da SOF, da SEST e da Seplan.</text:p>
            </text:list-item>
            <text:list-item>
              <text:p text:style-name="List_20_1_Content"> IMPORTANTE: localizadores podem se encontrar em momento diverso do momento da Ação. No entanto, não é possível estar em um momento posterior ao da ação.</text:p>
            </text:list-item>
          </text:list>
        </text:list-item>
        <text:list-item>
          <text:p text:style-name="Numbering_20_1_Content"> Indica, quando for o caso, Localizador novo ou alterado. A ausência de marcação indica Localizador que já constava da base de partida e não foi alterado.</text:p>
          <text:list text:style-name="List_20_1">
            <text:list-item>
              <text:p text:style-name="List_20_1_Content"> Sem alterações. O Localizador se mantém inalterado desde que surgiu no momento <text:span text:style-name="Emphasis">Base de Partida</text:span>. Opção padrão, assim não é exibida nenhuma informação;</text:p>
            </text:list-item>
            <text:list-item>
              <text:p text:style-name="List_20_1_Content"> <draw:frame draw:style-name="media" draw:name="3" text:anchor-type="as-char" draw:z-index="3" svg:width="0.44979166666667cm" svg:height="0.52916666666667cm"><draw:image xlink:href="Pictures/861e8b8396e97c832c5c38455cd592a0.png" xlink:type="simple" xlink:show="embed" xlink:actuate="onLoad"/></draw:frame> Novo</text:p>
            </text:list-item>
            <text:list-item>
              <text:p text:style-name="List_20_1_Content"> <draw:frame draw:style-name="media" draw:name="4" text:anchor-type="as-char" draw:z-index="4" svg:width="0.37041666666667cm" svg:height="0.52916666666667cm"><draw:image xlink:href="Pictures/e01e5c016398c2931c1451b51f86b0ab.png" xlink:type="simple" xlink:show="embed" xlink:actuate="onLoad"/></draw:frame> Alterado</text:p>
            </text:list-item>
            <text:list-item>
              <text:p text:style-name="List_20_1_Content"> <draw:frame draw:style-name="media" draw:name="5" text:anchor-type="as-char" draw:z-index="5" svg:width="0.47625cm" svg:height="0.58208333333333cm"><draw:image xlink:href="Pictures/fa8ff2f97491a540b741baec3f18e88b.png" xlink:type="simple" xlink:show="embed" xlink:actuate="onLoad"/></draw:frame> Excluído</text:p>
            </text:list-item>
            <text:list-item>
              <text:p text:style-name="List_20_1_Content"> <draw:frame draw:style-name="media" draw:name="6" text:anchor-type="as-char" draw:z-index="6" svg:width="0.50270833333333cm" svg:height="0.58208333333333cm"><draw:image xlink:href="Pictures/d4afba7ed39a52943a5a34fe50c8148a.png" xlink:type="simple" xlink:show="embed" xlink:actuate="onLoad"/></draw:frame> Validado</text:p>
            </text:list-item>
          </text:list>
        </text:list-item>
        <text:list-item>
          <text:p text:style-name="Numbering_20_1_Content"> Indica se o Localizador foi ou não excluído. A ausência de marcação indica Localizador não excluído.</text:p>
        </text:list-item>
        <text:list-item>
          <text:p text:style-name="Numbering_20_1_Content"> Indica a existência de proposta financeira para o Localizador. A ausência de marcação indica que não existe proposta. </text:p>
        </text:list-item>
        <text:list-item>
          <text:p text:style-name="Numbering_20_1_Content"> Permite ao usuário encontrar o Localizador na árvore de navegação.</text:p>
        </text:list-item>
        <text:list-item>
          <text:p text:style-name="Numbering_20_1_Content_Last"> <text:span text:style-name="Emphasis">Total de registros</text:span>: indica o número total de registros retornados pela pesquisa.</text:p>
        </text:list-item>
      </text:list>
      <text:p text:style-name="Text_20_body">Ao percorrer com o mouse sob os ícones (Botões) é possível ver sua descrição.</text:p>
      <text:p text:style-name="Text_20_body">As operações disponíveis variam de acordo com o momento e a situação do Localizador, assim como de acordo com as permissões de cada usuário.</text:p>
      <text:list text:style-name="List_20_1" text:continue-numbering="false">
        <text:list-item>
          <text:p text:style-name="List_20_1_Content_First"> <draw:frame draw:style-name="media" draw:name="Salvar Legend" text:anchor-type="as-char" draw:z-index="0" svg:width="1.5875cm"><draw:text-box><text:p text:style-name="legendcenter"><draw:frame draw:style-name="media" draw:name="Salvar" text:anchor-type="as-char" draw:z-index="7" svg:width="1.5875cm" svg:height="0.61451612903226cm"><draw:image xlink:href="Pictures/96d3dc42521fd4d6d2a314279f868a1a.png" xlink:type="simple" xlink:show="embed" xlink:actuate="onLoad"/></draw:frame>Salvar</text:p></draw:text-box></draw:frame> <text:span text:style-name="Strong_20_Emphasis">Salvar</text:span>: salva as informações do Localizador.</text:p>
          <text:list text:style-name="List_20_1">
            <text:list-item>
              <text:p text:style-name="List_20_1_Content"> LDO veda, na especificação do subtítulo, a referência a mais de uma localidade, área geográfica ou beneficiário, se determinados;</text:p>
            </text:list-item>
            <text:list-item>
              <text:p text:style-name="List_20_1_Content"> A informação referente ao <text:span text:style-name="Strong_20_Emphasis">Recorte Geográfico</text:span> será pré-cadastrado pela SOF;</text:p>
            </text:list-item>
            <text:list-item>
              <text:p text:style-name="List_20_1_Content"> Na esfera 30, não é necessário fazer distinção entre as diversas origens do localizadores, já que eles são enviados para o SIAFI e portanto não formam PTRES distintos por origem.</text:p>
            </text:list-item>
            <text:list-item>
              <text:p text:style-name="List_20_1_Content"> A Ação não poderá possuir um Localizador com a mesma descrição e origem equivalente ao novo Localizador que se deseja criar.</text:p>
            </text:list-item>
            <text:list-item>
              <text:p text:style-name="List_20_1_Content"> A origem do localizador durante a captação deve ser PLOA;</text:p>
            </text:list-item>
            <text:list-item>
              <text:p text:style-name="List_20_1_Content"> A origem de um localizador de uma ação de crédito não pode ser emenda;</text:p>
            </text:list-item>
            <text:list-item>
              <text:p text:style-name="List_20_1_Content"> O município não deve ser informado para um <text:span text:style-name="Strong_20_Emphasis">Localizador padronizado</text:span>.</text:p>
            </text:list-item>
            <text:list-item>
              <text:p text:style-name="List_20_1_Content"> A Ação do Localizador deve ser informada;</text:p>
            </text:list-item>
            <text:list-item>
              <text:p text:style-name="List_20_1_Content"> É obrigatório preencher a descrição do localizador;</text:p>
            </text:list-item>
            <text:list-item>
              <text:p text:style-name="List_20_1_Content"> É obrigatório informar a origem do localizador;</text:p>
            </text:list-item>
            <text:list-item>
              <text:p text:style-name="List_20_1_Content"> A informação referente ao <text:span text:style-name="Strong_20_Emphasis">Complemento</text:span> é de preenchimento opcional, e caso o seja, deverá especificar localizações inframunicipais (ou outras localizações não estruturadas). Subtítulo receberá, automaticamente, um código não padronizado de 04 (quatro) dígitos;</text:p>
            </text:list-item>
            <text:list-item>
              <text:p text:style-name="List_20_1_Content_Last"> A informação referente a <text:span text:style-name="Strong_20_Emphasis">Repercussão Financeira sobre o Custeio da União</text:span> e <text:span text:style-name="Strong_20_Emphasis">Justificativa</text:span> são <text:span text:style-name="Strong_20_Emphasis">opcionais</text:span> para Atividades e Operações Especiais é <text:span text:style-name="Strong_20_Emphasis">obrigatório</text:span> para projetos, podendo receber valor 0 (zero) <text:span text:style-name="Strong_20_Emphasis">repercussão nula</text:span> ou mesmo negativo <text:span text:style-name="Strong_20_Emphasis">economia de recursos</text:span>.</text:p>
            </text:list-item>
          </text:list>
        </text:list-item>
      </text:list>
      <text:list text:style-name="List_20_1" text:continue-numbering="false">
        <text:list-item>
          <text:p text:style-name="List_20_1_Content_First"> <draw:frame draw:style-name="media" draw:name="Excluir Legend" text:anchor-type="as-char" draw:z-index="0" svg:width="1.5875cm"><draw:text-box><text:p text:style-name="legendcenter"><draw:frame draw:style-name="media" draw:name="Excluir" text:anchor-type="as-char" draw:z-index="8" svg:width="1.5875cm" svg:height="0.75045454545455cm"><draw:image xlink:href="Pictures/603643d4b6ed3ebe003b545d6bd0d93e.png" xlink:type="simple" xlink:show="embed" xlink:actuate="onLoad"/></draw:frame>Excluir</text:p></draw:text-box></draw:frame> <text:span text:style-name="Strong_20_Emphasis">Excluir</text:span>: exclui o Localizador.</text:p>
          <text:list text:style-name="List_20_1">
            <text:list-item>
              <text:p text:style-name="List_20_1_Content"> Caso o Localizador possua proposta. Exclua suas propostas primeiro para poder excluí-lo;</text:p>
            </text:list-item>
            <text:list-item>
              <text:p text:style-name="List_20_1_Content_Last"> Não será possível Excluir quando o Localizador fizer parte de ao menos um pedido de alteração em momento de formalização;</text:p>
            </text:list-item>
          </text:list>
        </text:list-item>
      </text:list>
      <text:list text:style-name="List_20_1" text:continue-numbering="false">
        <text:list-item>
          <text:p text:style-name="List_20_1_Content_First"> <draw:frame draw:style-name="media" draw:name="Restaurar Legend" text:anchor-type="as-char" draw:z-index="0" svg:width="1.5875cm"><draw:text-box><text:p text:style-name="legendcenter"><draw:frame draw:style-name="media" draw:name="Restaurar" text:anchor-type="as-char" draw:z-index="9" svg:width="1.5875cm" svg:height="0.46903409090909cm"><draw:image xlink:href="Pictures/3193fc9ea07da40956789e84bcdeca4a.png" xlink:type="simple" xlink:show="embed" xlink:actuate="onLoad"/></draw:frame>Restaurar</text:p></draw:text-box></draw:frame> <text:span text:style-name="Strong_20_Emphasis">Restaurar</text:span>: restaura o Localizador quando estiver excluído.</text:p>
        </text:list-item>
        <text:list-item>
          <text:p text:style-name="List_20_1_Content"> <draw:frame draw:style-name="media" draw:name="Cancelar Legend" text:anchor-type="as-char" draw:z-index="0" svg:width="1.5875cm"><draw:text-box><text:p text:style-name="legendcenter"><draw:frame draw:style-name="media" draw:name="Cancelar" text:anchor-type="as-char" draw:z-index="10" svg:width="1.5875cm" svg:height="0.60890410958904cm"><draw:image xlink:href="Pictures/9aa7ffc3ac17dfa776f603b3e8e02f14.png" xlink:type="simple" xlink:show="embed" xlink:actuate="onLoad"/></draw:frame>Cancelar</text:p></draw:text-box></draw:frame> <text:span text:style-name="Strong_20_Emphasis">Cancelar</text:span>: cancela as alterações não salva.</text:p>
        </text:list-item>
        <text:list-item>
          <text:p text:style-name="List_20_1_Content"> <draw:frame draw:style-name="media" draw:name="Opções Legend" text:anchor-type="as-char" draw:z-index="0" svg:width="1.5875cm"><draw:text-box><text:p text:style-name="legendcenter"><draw:frame draw:style-name="media" draw:name="Opções" text:anchor-type="as-char" draw:z-index="11" svg:width="1.5875cm" svg:height="0.545703125cm"><draw:image xlink:href="Pictures/6f306a13db432df9566ba6dcd38c0297.png" xlink:type="simple" xlink:show="embed" xlink:actuate="onLoad"/></draw:frame>Opções</text:p></draw:text-box></draw:frame> <text:span text:style-name="Strong_20_Emphasis">Opções</text:span>:</text:p>
          <text:list text:style-name="List_20_1">
            <text:list-item>
              <text:p text:style-name="List_20_1_Content"> Gerar Código Definitivo;</text:p>
            </text:list-item>
            <text:list-item>
              <text:p text:style-name="List_20_1_Content"> Carimbar…;</text:p>
            </text:list-item>
            <text:list-item>
              <text:p text:style-name="List_20_1_Content"> Disponibilizar para Créditos: Envia para um Momento de elaboração de Créditos.</text:p>
            </text:list-item>
          </text:list>
        </text:list-item>
        <text:list-item>
          <text:p text:style-name="List_20_1_Content"> <draw:frame draw:style-name="media" draw:name="Incluir Novo Localizador Legend" text:anchor-type="as-char" draw:z-index="0" svg:width="0.66145833333333cm"><draw:text-box><text:p text:style-name="legendcenter"><draw:frame draw:style-name="media" draw:name="Incluir Novo Localizador" text:anchor-type="as-char" draw:z-index="12" svg:width="0.66145833333333cm" svg:height="0.66145833333333cm"><draw:image xlink:href="Pictures/5e7d4751298acc1eb0621df525a0aae9.png" xlink:type="simple" xlink:show="embed" xlink:actuate="onLoad"/></draw:frame>Incluir Novo Localizador</text:p></draw:text-box></draw:frame> <text:span text:style-name="Strong_20_Emphasis">Incluir Novo Localizador:</text:span> permite ao usuário incluir um novo localizador.</text:p>
        </text:list-item>
        <text:list-item>
          <text:p text:style-name="List_20_1_Content"> <draw:frame draw:style-name="media" draw:name="Ir para o programa deste localizador Legend" text:anchor-type="as-char" draw:z-index="0" svg:width="0.66145833333333cm"><draw:text-box><text:p text:style-name="legendcenter"><draw:frame draw:style-name="media" draw:name="Ir para o programa deste localizador" text:anchor-type="as-char" draw:z-index="13" svg:width="0.66145833333333cm" svg:height="0.72445436507937cm"><draw:image xlink:href="Pictures/afac87f835aac4295b312237fa920f13.png" xlink:type="simple" xlink:show="embed" xlink:actuate="onLoad"/></draw:frame>Ir para o programa deste localizador</text:p></draw:text-box></draw:frame> <text:span text:style-name="Strong_20_Emphasis">Ir para o programa deste Localizador</text:span>: exibe os dados dos programa ao qual o Localizador está vinculado.</text:p>
        </text:list-item>
        <text:list-item>
          <text:p text:style-name="List_20_1_Content"> <draw:frame draw:style-name="media" draw:name="Ir para a Ação deste Localizador Legend" text:anchor-type="as-char" draw:z-index="0" svg:width="0.74083333333333cm"><draw:text-box><text:p text:style-name="legendcenter"><draw:frame draw:style-name="media" draw:name="Ir para a Ação deste Localizador" text:anchor-type="as-char" draw:z-index="14" svg:width="0.74083333333333cm" svg:height="0.58065315315315cm"><draw:image xlink:href="Pictures/6d228c5454e3793ea9234d3fc993a54e.png" xlink:type="simple" xlink:show="embed" xlink:actuate="onLoad"/></draw:frame>Ir para a Ação deste Localizador</text:p></draw:text-box></draw:frame> <text:span text:style-name="Strong_20_Emphasis">Ir para a Ação deste Localizador</text:span>: exibe os dados da Ação ao qual o Localizador está vinculado.</text:p>
        </text:list-item>
        <text:list-item>
          <text:p text:style-name="List_20_1_Content"> <draw:frame draw:style-name="media" draw:name="Ir para os Localizadores desta Ação Legend" text:anchor-type="as-char" draw:z-index="0" svg:width="0.66145833333333cm"><draw:text-box><text:p text:style-name="legendcenter"><draw:frame draw:style-name="media" draw:name="Ir para os Localizadores desta Ação" text:anchor-type="as-char" draw:z-index="15" svg:width="0.66145833333333cm" svg:height="0.66145833333333cm"><draw:image xlink:href="Pictures/95288ed4fb95ef90372bd8549ffd78cd.png" xlink:type="simple" xlink:show="embed" xlink:actuate="onLoad"/></draw:frame>Ir para os Localizadores desta Ação</text:p></draw:text-box></draw:frame> <text:span text:style-name="Strong_20_Emphasis">Ir para os localizadores desta ação:</text:span> permite ao usuário visualizar os dados dos localizadores da ação.</text:p>
        </text:list-item>
        <text:list-item>
          <text:p text:style-name="List_20_1_Content_Last"> <draw:frame draw:style-name="media" draw:name="Visualiza histórico de informações Legend" text:anchor-type="as-char" draw:z-index="0" svg:width="0.66145833333333cm"><draw:text-box><text:p text:style-name="legendcenter"><draw:frame draw:style-name="media" draw:name="Visualiza histórico de informações" text:anchor-type="as-char" draw:z-index="16" svg:width="0.66145833333333cm" svg:height="0.71657986111111cm"><draw:image xlink:href="Pictures/cb1bd33e15494c1ec526363c7675d9bb.png" xlink:type="simple" xlink:show="embed" xlink:actuate="onLoad"/></draw:frame>Visualiza histórico de informações</text:p></draw:text-box></draw:frame> <text:span text:style-name="Strong_20_Emphasis">Visualiza o histórico de informações referentes a esse Localizador:</text:span> exibe as informações sobre o que ocorreu com o Localizador ao longo do tempo.</text:p>
        </text:list-item>
      </text:list>
      <text:p text:style-name="Text_20_body">IMPORTANTE: Alguns botões são liberados somente após o usuário Salvar os dados;</text:p>
      <text:h text:style-name="Heading_20_3" text:outline-level="3"><text:bookmark-start text:name="__RefHeading___consulta_de_localizadores_7"/><text:bookmark-start text:name="consulta_de_localizadores"/>2.4 Consulta de Localizadores<text:bookmark-end text:name="__RefHeading___consulta_de_localizadores_7"/><text:bookmark-end text:name="consulta_de_localizadores"/></text:h>
      <text:p text:style-name="Text_20_body">A consulta a um Localizador pode ser efetuada ao clicar sobre o resultado exibido no resultado da pesquisa por localizadores. Ao efetuar a consulta, o sistema exibirá tela semelhante ao exemplo abaixo.</text:p>
      <text:p text:style-name="Text_20_body"><draw:frame draw:style-name="mediacenter" draw:name="17" text:anchor-type="paragraph" draw:z-index="17" svg:width="21.166666666667cm" style:rel-width="100%" svg:height="25.784848484848cm" style:rel-height="scale"><draw:image xlink:href="Pictures/904255c42cb40f7149f418ef5cdd41aa.png" xlink:type="simple" xlink:show="embed" xlink:actuate="onLoad"/></draw:frame></text:p>
      <text:list text:style-name="Numbering_20_1" text:continue-numbering="false">
        <text:list-item>
          <text:p text:style-name="Numbering_20_1_Content_First"> Identificação do Localizador por sua Funcional-Programática: esfera.unidade.função.subfunção.programa.ação.</text:p>
        </text:list-item>
        <text:list-item>
          <text:p text:style-name="Numbering_20_1_Content"> Área de Informações sobre o momento e situação do Localizador consultado. No exemplo acima o Localizador encontra-se:</text:p>
          <text:list text:style-name="List_20_1">
            <text:list-item>
              <text:p text:style-name="List_20_1_Content"> No momento Órgão Central;</text:p>
            </text:list-item>
            <text:list-item>
              <text:p text:style-name="List_20_1_Content"> Situação: Alterado.</text:p>
            </text:list-item>
          </text:list>
        </text:list-item>
        <text:list-item>
          <text:p text:style-name="Numbering_20_1_Content"> Salvar;</text:p>
        </text:list-item>
        <text:list-item>
          <text:p text:style-name="Numbering_20_1_Content"> Excluir;</text:p>
        </text:list-item>
        <text:list-item>
          <text:p text:style-name="Numbering_20_1_Content"> Cancelar;</text:p>
        </text:list-item>
        <text:list-item>
          <text:p text:style-name="Numbering_20_1_Content"> Opções:</text:p>
          <text:list text:style-name="List_20_1">
            <text:list-item>
              <text:p text:style-name="List_20_1_Content"> Gerar Código Definitivo;</text:p>
            </text:list-item>
            <text:list-item>
              <text:p text:style-name="List_20_1_Content"> Carimbar…;</text:p>
            </text:list-item>
            <text:list-item>
              <text:p text:style-name="List_20_1_Content"> Disponibilizar para Créditos: Envia para um Momento de elaboração de Créditos;</text:p>
            </text:list-item>
          </text:list>
        </text:list-item>
        <text:list-item>
          <text:p text:style-name="Numbering_20_1_Content"> Incluir Novo Localizador;</text:p>
        </text:list-item>
        <text:list-item>
          <text:p text:style-name="Numbering_20_1_Content"> Ir para o Programa;</text:p>
        </text:list-item>
        <text:list-item>
          <text:p text:style-name="Numbering_20_1_Content"> Ir para a Ação;</text:p>
        </text:list-item>
        <text:list-item>
          <text:p text:style-name="Numbering_20_1_Content"> Ir para os Localizadores da Ação;</text:p>
        </text:list-item>
        <text:list-item>
          <text:p text:style-name="Numbering_20_1_Content"> Ir para as Propostas do Localizador;</text:p>
        </text:list-item>
        <text:list-item>
          <text:p text:style-name="Numbering_20_1_Content_Last"> Visualizar histórico.</text:p>
        </text:list-item>
      </text:list>
      <text:p text:style-name="Text_20_body">Note que o campo Origem é enviado para o SIAFI, ou seja, se diferencia os localizadores por sua origem.</text:p>
      <text:p text:style-name="Text_20_body">Os itens de 3 a 12 estão localizados na <text:span text:style-name="Strong_20_Emphasis">Barra de Botões</text:span>  e indicam operações possíveis de serem executadas para o Localizador.</text:p>
      <text:h text:style-name="Heading_20_2" text:outline-level="2"><text:bookmark-start text:name="__RefHeading___inclusao_edicao_de_localizadores_8"/><text:bookmark-start text:name="inclusao_edicao_de_localizadores"/>3. Inclusão/Edição de Localizadores<text:bookmark-end text:name="__RefHeading___inclusao_edicao_de_localizadores_8"/><text:bookmark-end text:name="inclusao_edicao_de_localizadores"/></text:h>
      <text:p text:style-name="Text_20_body">A inclusão de um Localizador se dá das seguintes formas:</text:p>
      <text:list text:style-name="List_20_1" text:continue-numbering="false">
        <text:list-item>
          <text:p text:style-name="LastListParagraph_List_20_1_Content_First"> Pela consulta à Ação a qual o Localizador será vinculado, desde que o usuário possua permissão para criar Localizadores no <text:span text:style-name="Emphasis">Momento Atual</text:span> da Ação, conforme o seguinte exemplo.</text:p>
        </text:list-item>
      </text:list>
      <text:p text:style-name="Text_20_body"><draw:frame draw:style-name="mediacenter" draw:name="18" text:anchor-type="paragraph" draw:z-index="18" svg:width="21.166666666667cm" style:rel-width="100%" svg:height="11.441887675507cm" style:rel-height="scale"><draw:image xlink:href="Pictures/b7be06cb27f0fe3b714ca95b71d5f0f1.png" xlink:type="simple" xlink:show="embed" xlink:actuate="onLoad"/></draw:frame></text:p>
      <text:list text:style-name="Numbering_20_1" text:continue-numbering="false">
        <text:list-item>
          <text:p text:style-name="Numbering_20_1_Content_First"> Link para a consulta da Ação disponível na árvore de navegação;</text:p>
        </text:list-item>
        <text:list-item>
          <text:p text:style-name="Numbering_20_1_Content"> Botão <draw:frame draw:style-name="media" draw:name="19" text:anchor-type="as-char" draw:z-index="19" svg:width="0.66145833333333cm" svg:height="0.66145833333333cm"><draw:image xlink:href="Pictures/5e7d4751298acc1eb0621df525a0aae9.png" xlink:type="simple" xlink:show="embed" xlink:actuate="onLoad"/></draw:frame> para inclusão de novo Localizador para a Ação;</text:p>
        </text:list-item>
        <text:list-item>
          <text:p text:style-name="Numbering_20_1_Content_Last"> Dados da Ação à qual o Localizador estará vinculado.</text:p>
        </text:list-item>
      </text:list>
      <text:list text:style-name="List_20_1" text:continue-numbering="false">
        <text:list-item>
          <text:p text:style-name="LastListParagraph_List_20_1_Content_First"> Pela consulta ao Localizador de uma Ação, desde que o usuário possua permissão para criar Localizadores no <text:span text:style-name="Emphasis">Momento Atual</text:span> da Ação, conforme o exemplo abaixo. </text:p>
        </text:list-item>
      </text:list>
      <text:p text:style-name="Text_20_body"><draw:frame draw:style-name="mediacenter" draw:name="20" text:anchor-type="paragraph" draw:z-index="20" svg:width="21.166666666667cm" style:rel-width="100%" svg:height="12.01002792587cm" style:rel-height="scale"><draw:image xlink:href="Pictures/fe5fede3aedf47411324c4a9ee135c25.png" xlink:type="simple" xlink:show="embed" xlink:actuate="onLoad"/></draw:frame></text:p>
      <text:list text:style-name="Numbering_20_1" text:continue-numbering="false">
        <text:list-item>
          <text:p text:style-name="Numbering_20_1_Content_First"> Link para a consulta do Localizador disponível na árvore de navegação;</text:p>
        </text:list-item>
        <text:list-item>
          <text:p text:style-name="Numbering_20_1_Content"> Botão <draw:frame draw:style-name="media" draw:name="21" text:anchor-type="as-char" draw:z-index="21" svg:width="0.66145833333333cm" svg:height="0.66145833333333cm"><draw:image xlink:href="Pictures/5e7d4751298acc1eb0621df525a0aae9.png" xlink:type="simple" xlink:show="embed" xlink:actuate="onLoad"/></draw:frame> para inclusão de novo Localizador para o Programa/Ação;</text:p>
        </text:list-item>
        <text:list-item>
          <text:p text:style-name="Numbering_20_1_Content_Last"> Dados do Programa/Ação aos quais o Localizador estará vinculado.</text:p>
        </text:list-item>
      </text:list>
      <text:p text:style-name="Text_20_body">A tela de <text:span text:style-name="Strong_20_Emphasis">Inclusão</text:span> de Localizador será então apresentada. O usuário deverá preencher os dados do cadastro de Localizador conforme imagem abaixo:</text:p>
      <text:p text:style-name="Text_20_body"><draw:frame draw:style-name="mediacenter" draw:name="22" text:anchor-type="paragraph" draw:z-index="22" svg:width="21.166666666667cm" style:rel-width="100%" svg:height="23.908815132049cm" style:rel-height="scale"><draw:image xlink:href="Pictures/fd8c61c8f8a1f254dc169bb064917874.png" xlink:type="simple" xlink:show="embed" xlink:actuate="onLoad"/></draw:frame></text:p>
      <text:list text:style-name="Numbering_20_1" text:continue-numbering="false">
        <text:list-item>
          <text:p text:style-name="Numbering_20_1_Content_First"> Informa o Momento ao qual o usuário está vinculado e a situação do Localizador, que no caso é <text:span text:style-name="Strong_20_Emphasis">Novo</text:span>;</text:p>
        </text:list-item>
        <text:list-item>
          <text:p text:style-name="Numbering_20_1_Content_Last"> Informa a Ação e Programa ao qual o novo Localizador se vinculará:</text:p>
        </text:list-item>
      </text:list>
      <text:p text:style-name="Text_20_body">Os campos <text:span text:style-name="Strong_20_Emphasis">Código</text:span> e <text:span text:style-name="Strong_20_Emphasis">Descrição</text:span> não são editáveis, pois são preenchidos automaticamente mediante seleção dos itens disponíveis em <text:span text:style-name="Strong_20_Emphasis">Localizar Por</text:span>, conforme os exemplos abaixo.</text:p>
      <text:list text:style-name="List_20_1" text:continue-numbering="false">
        <text:list-item>
          <text:p text:style-name="LastListParagraph_List_20_1_Content_First"> Região/UF/Município:</text:p>
        </text:list-item>
      </text:list>
      <text:p text:style-name="Text_20_body"><draw:frame draw:style-name="mediacenter" draw:name="23" text:anchor-type="paragraph" draw:z-index="23" svg:width="21.166666666667cm" style:rel-width="100%" svg:height="4.2333333333333cm" style:rel-height="scale"><draw:image xlink:href="Pictures/de5109759f80e97799fbce1dba6ee132.png" xlink:type="simple" xlink:show="embed" xlink:actuate="onLoad"/></draw:frame></text:p>
      <text:p text:style-name="Text_20_body">É possível preencher de forma especifica informando uma Região ou de forma mais abrangente informando o Município.</text:p>
      <text:p text:style-name="Text_20_body">De acordo com o preenchimento dos itens, os campos <text:span text:style-name="Strong_20_Emphasis">Código</text:span> e <text:span text:style-name="Strong_20_Emphasis">Descrição</text:span> recebem os valores dos atributos selecionados, conforme exemplo abaixo.
<draw:frame draw:style-name="mediacenter" draw:name="24" text:anchor-type="paragraph" draw:z-index="24" svg:width="21.166666666667cm" style:rel-width="100%" svg:height="20.787184594954cm" style:rel-height="scale"><draw:image xlink:href="Pictures/2159ff13281e24295dcd93878a20b51f.png" xlink:type="simple" xlink:show="embed" xlink:actuate="onLoad"/></draw:frame></text:p>
      <text:list text:style-name="Numbering_20_1" text:continue-numbering="false">
        <text:list-item>
          <text:p text:style-name="Numbering_20_1_Content_First"> Caso seja a opção adequada, informe uma Região para que os campos sejam preenchidos;</text:p>
        </text:list-item>
        <text:list-item>
          <text:p text:style-name="Numbering_20_1_Content"> Caso seja a opção adequada, informe uma Unidade Federativa para que os campos sejam preenchidos;</text:p>
        </text:list-item>
        <text:list-item>
          <text:p text:style-name="Numbering_20_1_Content_Last"> Caso seja a opção adequada, informe um Município para que os campos sejam preenchidos;</text:p>
        </text:list-item>
      </text:list>
      <text:list text:style-name="List_20_1" text:continue-numbering="false">
        <text:list-item>
          <text:p text:style-name="LastListParagraph_List_20_1_Content_First"> Recorte Geográfico:</text:p>
        </text:list-item>
      </text:list>
      <text:p text:style-name="Text_20_body"><draw:frame draw:style-name="mediacenter" draw:name="25" text:anchor-type="paragraph" draw:z-index="25" svg:width="21.166666666667cm" style:rel-width="100%" svg:height="6.0413650465357cm" style:rel-height="scale"><draw:image xlink:href="Pictures/40f3f566c87ca8d5f64f28a2f1c4fb84.png" xlink:type="simple" xlink:show="embed" xlink:actuate="onLoad"/></draw:frame></text:p>
      <text:p text:style-name="Text_20_body">De acordo com o preenchimento do item, os campos <text:span text:style-name="Emphasis">Código</text:span> e <text:span text:style-name="Emphasis">Descrição</text:span> recebem os valores do atributo selecionado, conforme exemplo abaixo.</text:p>
      <text:p text:style-name="Text_20_body"><draw:frame draw:style-name="mediacenter" draw:name="26" text:anchor-type="paragraph" draw:z-index="26" svg:width="21.166666666667cm" style:rel-width="100%" svg:height="8.0741131015104cm" style:rel-height="scale"><draw:image xlink:href="Pictures/47097be35f5288d9859113303154a1bb.png" xlink:type="simple" xlink:show="embed" xlink:actuate="onLoad"/></draw:frame></text:p>
      <text:list text:style-name="Numbering_20_1" text:continue-numbering="false">
        <text:list-item>
          <text:p text:style-name="LastListParagraph_Numbering_20_1_Content_First"> Caso seja a opção adequada, informe o Recorte Geográfico para que os campos sejam preenchidos;</text:p>
        </text:list-item>
      </text:list>
      <text:p text:style-name="Text_20_body">Após a inserção dos dados do Localizador, o usuário deve clicar no botão 
<draw:frame draw:style-name="media" draw:name="27" text:anchor-type="as-char" draw:z-index="27" svg:width="1.5875cm" svg:height="0.61451612903226cm"><draw:image xlink:href="Pictures/96d3dc42521fd4d6d2a314279f868a1a.png" xlink:type="simple" xlink:show="embed" xlink:actuate="onLoad"/></draw:frame>. O sistema fará as verificações necessárias e, caso não haja restrições, o sistema gravará os dados no banco de dados.</text:p>
      <text:p text:style-name="Text_20_body"><text:span text:style-name="Emphasis">Observações</text:span></text:p>
      <text:list text:style-name="Numbering_20_1" text:continue-numbering="false">
        <text:list-item>
          <text:p text:style-name="Numbering_20_1_Content_First"> Ao ser salvo, o novo Localizador receberá um código definitivo, diferente ao que era apresentado na fase de cadastro;</text:p>
        </text:list-item>
        <text:list-item>
          <text:p text:style-name="Numbering_20_1_Content_Last"> O sistema apresentará o novo Localizador da Ação na opção <text:span text:style-name="Emphasis">Ir para os localizadores da ação</text:span>, conforme imagem abaixo:</text:p>
        </text:list-item>
      </text:list>
      <text:p text:style-name="Text_20_body"><draw:frame draw:style-name="mediacenter" draw:name="28" text:anchor-type="paragraph" draw:z-index="28" svg:width="21.166666666667cm" style:rel-width="100%" svg:height="7.5147928994083cm" style:rel-height="scale"><draw:image xlink:href="Pictures/0488c1389d429e7c012a5fb8bb5be6e1.png" xlink:type="simple" xlink:show="embed" xlink:actuate="onLoad"/></draw:frame></text:p>
      <text:p text:style-name="Text_20_body">Note que há validações que são feitas no momento do salvamento do Localizador e outras que são feitas somente no momento do <text:span text:style-name="Emphasis">envio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oa:manter_localizador</dc:title>
  </office:meta>
</office:document-meta>
</file>