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b300db17143890847cd0ee13bcb034.png"/>
  <manifest:file-entry manifest:media-type="image/png" manifest:full-path="Pictures/6761aee28be1b392cca7a59c60f6da52.png"/>
  <manifest:file-entry manifest:media-type="image/png" manifest:full-path="Pictures/601079cddab21556485caee2b4025c0e.png"/>
  <manifest:file-entry manifest:media-type="image/png" manifest:full-path="Pictures/9fcf95f69c57d54474c6c6584f9cca95.png"/>
  <manifest:file-entry manifest:media-type="image/png" manifest:full-path="Pictures/0c1224064a1262a91d363f0a74a37e87.png"/>
  <manifest:file-entry manifest:media-type="image/png" manifest:full-path="Pictures/21812c7fd1e81a1d8437d359e04b374e.png"/>
  <manifest:file-entry manifest:media-type="image/png" manifest:full-path="Pictures/96d3dc42521fd4d6d2a314279f868a1a.png"/>
  <manifest:file-entry manifest:media-type="image/png" manifest:full-path="Pictures/1fc22f850cb3342c6343336b3f82d722.png"/>
  <manifest:file-entry manifest:media-type="image/png" manifest:full-path="Pictures/50793e4f630c60ec9645d28be2ae79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marcadores_gerenciais_qualitativo"/><text:bookmark-start text:name="__RefHeading___marcadores_qualitativos_1"/><text:bookmark-start text:name="marcadores_qualitativos"/>Marcadores Qualitativos<text:bookmark-end text:name="__RefHeading___marcadores_qualitativos_1"/><text:bookmark-end text:name="marcadores_qualitativos"/></text:h>
      <text:h text:style-name="Heading_20_2" text:outline-level="2"><text:bookmark-start text:name="__RefHeading___introducao_2"/><text:bookmark-start text:name="introducao"/>1. Introdução<text:bookmark-end text:name="__RefHeading___introducao_2"/><text:bookmark-end text:name="introducao"/></text:h>
      <text:p text:style-name="Text_20_body">Os Marcadores Qualitativos são instrumentos que viabilizam a “etiquetagem” de Planos Orçamentários (POs), atendendo a necessidades de identificação de despesas específicas que não são supridas pelos classificadores orçamentários tradicionais.</text:p>
      <text:p text:style-name="Text_20_body">Trata-se de ferramenta gerencial (não constante da LOA), flexível e descentralizada, uma vez que as Unidades Orçamentárias e os Órgãos Setoriais também realizarão marcações nos seus momentos de edição dos POs.</text:p>
      <text:p text:style-name="Text_20_body">Cada marcador está vinculado a um tipo de marcador, que define a categoria da classificação aplicada. A criação dos tipos de marcadores e dos próprios marcadores será realizada pela Secretaria de Orçamento Federal (SOF), com base nas necessidades identificadas.</text:p>
      <text:p text:style-name="Text_20_body">Exemplo de tipo de marcador e de seus marcadores associado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ipo de Marcador          </text:p>
          </table:table-cell>
          <table:table-cell office:value-type="string" table:style-name="tableheader">
            <text:p text:style-name="Table_20_Heading"> Marcador             </text:p>
          </table:table-cell>
        </table:table-row>
        <table:table-row>
          <table:table-cell office:value-type="string" table:style-name="tablecell" table:number-rows-spanned="6">
            <text:p text:style-name="tablealignleft"> Prioridades e Metas  </text:p>
          </table:table-cell>
          <table:table-cell office:value-type="string" table:style-name="tablecell">
            <text:p text:style-name="tablealignleft"> Combate à Fome e Redução das Desigualdades       </text:p>
          </table:table-cell>
        </table:table-row>
        <table:table-row>
          <table:table-cell office:value-type="string" table:style-name="tablecell">
            <text:p text:style-name="tablealignleft"> Educação Básica                </text:p>
          </table:table-cell>
        </table:table-row>
        <table:table-row>
          <table:table-cell office:value-type="string" table:style-name="tablecell">
            <text:p text:style-name="tablealignleft"> Saúde: Atenção Primária e Atenção Especializada             </text:p>
          </table:table-cell>
        </table:table-row>
        <table:table-row>
          <table:table-cell office:value-type="string" table:style-name="tablecell">
            <text:p text:style-name="tablealignleft"> Programa de Aceleração do Crescimento - Novo PAC             </text:p>
          </table:table-cell>
        </table:table-row>
        <table:table-row>
          <table:table-cell office:value-type="string" table:style-name="tablecell">
            <text:p text:style-name="tablealignleft"> Neoindustrialização, Trabalho, Emprego e Renda         </text:p>
          </table:table-cell>
        </table:table-row>
        <table:table-row>
          <table:table-cell office:value-type="string" table:style-name="tablecell">
            <text:p text:style-name="tablealignleft"> Combate ao Desmatamento e Enfrentamento da Emergência Climática         </text:p>
          </table:table-cell>
        </table:table-row>
      </table:table>
      <text:p text:style-name="Text_20_body">Os tipos de marcadores podem ser:</text:p>
      <text:list text:style-name="Numbering_20_1" text:continue-numbering="false">
        <text:list-item>
          <text:p text:style-name="Numbering_20_1_Content_First"> <text:span text:style-name="Strong_20_Emphasis">Múltiplos</text:span>: mais de um marcador do tipo pode ser aplicado ao mesmo PO.</text:p>
        </text:list-item>
        <text:list-item>
          <text:p text:style-name="Numbering_20_1_Content"> <text:span text:style-name="Strong_20_Emphasis">Únicos</text:span>: permitem a seleção de apenas um marcador por tipo para cada PO.</text:p>
        </text:list-item>
        <text:list-item>
          <text:p text:style-name="Numbering_20_1_Content_Last"> <text:span text:style-name="Strong_20_Emphasis">Exaustivos</text:span>: é obrigatória a marcação de todos os POs com ao menos um marcador do tipo (tipos de marcadores exaustivos podem ser múltiplos ou únicos).</text:p>
        </text:list-item>
      </text:list>
      <text:p text:style-name="Text_20_body">A aplicação dos tipos de marcadores e dos marcadores pode ser restringida por filtros definidos pela SOF, de acordo com as especificidades de cada caso. Esses filtros podem considerar atributos como o órgão responsável, a unidade orçamentária, o programa, ou até mesmo outros marcadores previamente aplicados. Dessa forma, nem todos os tipos de marcadores e marcadores estarão disponíveis para todos os Planos Orçamentários.</text:p>
      <text:p text:style-name="Text_20_body">Para apoiar o correto uso dessa funcionalidade, recomenda-se a leitura do <text:a xlink:type="simple" xlink:href="https://intrasof.sof.intra/siopdoc/doku.php/ploa:dicionario_marcadores_qualitativos" text:style-name="Internet_20_link" text:visited-style-name="Visited_20_Internet_20_Link">Dicionário de Marcadores</text:a>, que apresenta a relação atualizada dos tipos de marcadores e de seus respectivos marcadores disponibilizados no SIOP, além das regras de aplicação e dos filtros associados a cada um.</text:p>
      <text:h text:style-name="Heading_20_2" text:outline-level="2"><text:bookmark-start text:name="__RefHeading___marcacao_-_planos_orcamentarios_pos_3"/><text:bookmark-start text:name="marcacao_-_planos_orcamentarios_pos"/>2. Marcação - Planos Orçamentários (POs)<text:bookmark-end text:name="__RefHeading___marcacao_-_planos_orcamentarios_pos_3"/><text:bookmark-end text:name="marcacao_-_planos_orcamentarios_pos"/></text:h>
      <text:p text:style-name="Text_20_body">Após a criação dos marcadores pela SOF, eles ficam disponíveis para associação aos Planos Orçamentários. Essa associação permite qualificar os POs com informações relevantes que podem ser utilizadas para análise, planejamento e relatórios.</text:p>
      <text:p text:style-name="Text_20_body">Para aplicação dos marcadores, <text:span text:style-name="Strong_20_Emphasis">é necessário que o PO esteja disponível para edição pelo usuário</text:span>. Portanto, antes de iniciar as marcações, certifique-se de que <text:span text:style-name="underline"><text:span text:style-name="Strong_20_Emphasis">o PO se encontra no seu momento de elaboração do PLOA ou, quando se tratar de marcação de PO do exercício corrente, que ele esteja em momento de revisão (disponível apenas para a SOF) ou de alterações orçamentárias</text:span></text:span>. </text:p>
      <text:p text:style-name="Text_20_body">Ao acessar a tela de POs, é possível verificar o campo “Marcadores” ao final da página.</text:p>
      <text:p text:style-name="Text_20_body"><draw:frame draw:style-name="media" draw:name="0" text:anchor-type="as-char" draw:z-index="0" svg:width="21.166666666667cm" style:rel-width="100%" svg:height="17.966522678186cm" style:rel-height="scale"><draw:image xlink:href="Pictures/7ab300db17143890847cd0ee13bcb034.png" xlink:type="simple" xlink:show="embed" xlink:actuate="onLoad"/></draw:frame></text:p>
      <text:h text:style-name="Heading_20_3" text:outline-level="3"><text:bookmark-start text:name="__RefHeading___adicionar_marcador_ao_po_4"/><text:bookmark-start text:name="adicionar_marcador_ao_po"/>2.1 Adicionar Marcador ao PO<text:bookmark-end text:name="__RefHeading___adicionar_marcador_ao_po_4"/><text:bookmark-end text:name="adicionar_marcador_ao_po"/></text:h>
      <text:p text:style-name="Text_20_body">Para adicionar um marcador ao PO, clique em “Adicionar”. Uma nova janela se abrirá para a escolha do Tipo de Marcador (Marcação) e o Marcador (Valor) relacionado. </text:p>
      <text:p text:style-name="Text_20_body">Caso o PO não atinja os requisitos dos filtros cadastrados pela SOF no Tipo de Marcador ou no Marcador, estes não serão apresentados na janela de cadastro.</text:p>
      <text:p text:style-name="Text_20_body"><draw:frame draw:style-name="media" draw:name="1" text:anchor-type="as-char" draw:z-index="1" svg:width="13.626041666667cm" svg:height="4.1539583333333cm"><draw:image xlink:href="Pictures/6761aee28be1b392cca7a59c60f6da52.png" xlink:type="simple" xlink:show="embed" xlink:actuate="onLoad"/></draw:frame></text:p>
      <text:p text:style-name="Text_20_body">Para tipos de marcadores múltiplos, é possível a adição de mais de um marcador do mesmo tipo. Para isso, basta repetir o processo de adição e selecionar um marcador adicional do mesmo tipo. Ele aparecerá ao lado do marcador incluído previamente.</text:p>
      <text:p text:style-name="Text_20_body"><draw:frame draw:style-name="media" draw:name="2" text:anchor-type="as-char" draw:z-index="2" svg:width="10.980208333333cm" svg:height="2.619375cm"><draw:image xlink:href="Pictures/601079cddab21556485caee2b4025c0e.png" xlink:type="simple" xlink:show="embed" xlink:actuate="onLoad"/></draw:frame></text:p>
      <text:h text:style-name="Heading_20_3" text:outline-level="3"><text:bookmark-start text:name="__RefHeading___alteracao_de_um_marcador_5"/><text:bookmark-start text:name="alteracao_de_um_marcador"/>2.2 Alteração de um Marcador<text:bookmark-end text:name="__RefHeading___alteracao_de_um_marcador_5"/><text:bookmark-end text:name="alteracao_de_um_marcador"/></text:h>
      <text:p text:style-name="Text_20_body">Para alterar um marcador já associado a um PO, basta clicar na opção de edição (símbolo de “lápis”) ao lado. A janela de seleção se abrirá e será possível alterar o marcador selecionado.</text:p>
      <text:p text:style-name="Text_20_body"><draw:frame draw:style-name="media" draw:name="3" text:anchor-type="as-char" draw:z-index="3" svg:width="10.980208333333cm" svg:height="2.619375cm"><draw:image xlink:href="Pictures/9fcf95f69c57d54474c6c6584f9cca95.png" xlink:type="simple" xlink:show="embed" xlink:actuate="onLoad"/></draw:frame></text:p>
      <text:h text:style-name="Heading_20_3" text:outline-level="3"><text:bookmark-start text:name="__RefHeading___exclusao_de_um_marcador_6"/><text:bookmark-start text:name="exclusao_de_um_marcador"/>2.3 Exclusão de um Marcador<text:bookmark-end text:name="__RefHeading___exclusao_de_um_marcador_6"/><text:bookmark-end text:name="exclusao_de_um_marcador"/></text:h>
      <text:p text:style-name="Text_20_body">Para remover um marcador, utilize a opção de exclusão disponível ao lado do marcador já aplicado.</text:p>
      <text:p text:style-name="Text_20_body"><draw:frame draw:style-name="media" draw:name="4" text:anchor-type="as-char" draw:z-index="4" svg:width="10.980208333333cm" svg:height="2.619375cm"><draw:image xlink:href="Pictures/0c1224064a1262a91d363f0a74a37e87.png" xlink:type="simple" xlink:show="embed" xlink:actuate="onLoad"/></draw:frame></text:p>
      <text:p text:style-name="Text_20_body"><text:span text:style-name="Strong_20_Emphasis">Atenção!</text:span> Caso o marcador excluído seja condicionante (a partir de filtros pré-estabelecidos pela SOF) para a aplicação de outros marcadores, haverá a “exclusão em cascata”, com a supressão automática dos marcadores dependentes.</text:p>
      <text:h text:style-name="Heading_20_3" text:outline-level="3"><text:bookmark-start text:name="__RefHeading___salvar_alteracoes_7"/><text:bookmark-start text:name="salvar_alteracoes"/>2.4 Salvar Alterações<text:bookmark-end text:name="__RefHeading___salvar_alteracoes_7"/><text:bookmark-end text:name="salvar_alteracoes"/></text:h>
      <text:p text:style-name="Text_20_body">Após inserir ou editar os marcadores, deve-se clicar no botão <draw:frame draw:style-name="media" draw:name="5" text:anchor-type="as-char" draw:z-index="5" svg:width="1.0054166666667cm" svg:height="0.52916666666667cm"><draw:image xlink:href="Pictures/21812c7fd1e81a1d8437d359e04b374e.png" xlink:type="simple" xlink:show="embed" xlink:actuate="onLoad"/></draw:frame> ao final da página e, posteriormente, no botão <draw:frame draw:style-name="media" draw:name="6" text:anchor-type="as-char" draw:z-index="6" svg:width="1.6404166666667cm" svg:height="0.635cm"><draw:image xlink:href="Pictures/96d3dc42521fd4d6d2a314279f868a1a.png" xlink:type="simple" xlink:show="embed" xlink:actuate="onLoad"/></draw:frame> na parte superior. O sistema fará as verificações necessárias e, caso não haja problemas e/ou divergências, as alterações serão salvas na base de dados do SIOP.</text:p>
      <text:h text:style-name="Heading_20_2" text:outline-level="2"><text:bookmark-start text:name="__RefHeading___marcacao_por_planilha_8"/><text:bookmark-start text:name="marcacao_por_planilha"/>3. Marcação por Planilha<text:bookmark-end text:name="__RefHeading___marcacao_por_planilha_8"/><text:bookmark-end text:name="marcacao_por_planilha"/></text:h>
      <text:p text:style-name="Text_20_body"><text:span text:style-name="Strong_20_Emphasis">Importante!</text:span> Por se tratar de ferramenta não exclusiva dos marcadores, recomenda-se, primeiramente, a leitura completa do <text:a xlink:type="simple" xlink:href="https://intrasof.sof.intra/siopdoc/doku.php/ploa:edicao_em_lote_de_acoes" text:style-name="Internet_20_link" text:visited-style-name="Visited_20_Internet_20_Link">Manual de Importação de Planilha do Qualitativo</text:a>. </text:p>
      <text:p text:style-name="Text_20_body">Além do preenchimento diretamente pelo sistema, o SIOP também permite realizar a marcação dos Planos Orçamentários (POs) por meio de uma planilha Excel. Essa funcionalidade é especialmente útil quando há necessidade de marcar diversos POs de forma mais ágil e padronizada.</text:p>
      <text:p text:style-name="Text_20_body">Na tela de listagem dos Planos Orçamentários, utilize o botão “Exportar” para gerar uma planilha Excel. Essa planilha conterá todos os campos qualitativos e colunas adicionais correspondentes aos “<text:span text:style-name="Strong_20_Emphasis">Tipos de Marcadores</text:span>” cadastrados no sistema.</text:p>
      <text:p text:style-name="Text_20_body"><draw:frame draw:style-name="media" draw:name="7" text:anchor-type="as-char" draw:z-index="7" svg:width="26.458333333333cm" style:rel-width="100%" svg:height="19.587455344875cm" style:rel-height="scale"><draw:image xlink:href="Pictures/1fc22f850cb3342c6343336b3f82d722.png" xlink:type="simple" xlink:show="embed" xlink:actuate="onLoad"/></draw:frame></text:p>
      <text:p text:style-name="Text_20_body"><text:span text:style-name="underline"><text:span text:style-name="Strong_20_Emphasis">Atenção!</text:span></text:span> Recomenda-se que a planilha exportada seja salva em local seguro como backup. Alterações e exclusões por planilha não são passíveis de reversão.</text:p>
      <text:p text:style-name="Text_20_body">Para marcar um PO, insira o valor da “<text:span text:style-name="Strong_20_Emphasis">Descrição do Marcador</text:span>” ou de seu “<text:span text:style-name="Strong_20_Emphasis">ID</text:span>” na célula correspondente ao tipo de marcador. A ferramenta de alteração por planilha também permite:</text:p>
      <text:list text:style-name="List_20_1" text:continue-numbering="false">
        <text:list-item>
          <text:p text:style-name="List_20_1_Content_First"> <text:span text:style-name="Strong_20_Emphasis">Alterar uma marcação</text:span>: substitua o valor existente por outro válido.</text:p>
        </text:list-item>
        <text:list-item>
          <text:p text:style-name="List_20_1_Content"> <text:span text:style-name="Strong_20_Emphasis">Excluir uma marcação</text:span>: deixe a célula em branco.</text:p>
        </text:list-item>
        <text:list-item>
          <text:p text:style-name="List_20_1_Content_Last"> <text:span text:style-name="Strong_20_Emphasis">Inserir múltiplos marcadores para um mesmo tipo</text:span>: separe os valores com ponto e vírgula (;) e sem espaços. Exemplo: “Igualdade de Gênero;Enfrentamento à Violência”.</text:p>
        </text:list-item>
      </text:list>
      <text:p text:style-name="Text_20_body"><draw:frame draw:style-name="media" draw:name="8" text:anchor-type="as-char" draw:z-index="8" svg:width="17.224375cm" style:rel-width="100%" svg:height="6.7204166666667cm" style:rel-height="scale"><draw:image xlink:href="Pictures/50793e4f630c60ec9645d28be2ae7969.png" xlink:type="simple" xlink:show="embed" xlink:actuate="onLoad"/></draw:frame></text:p>
      <text:p text:style-name="Text_20_body">Após realizar as edições, salve a planilha em seu computador. Em seguida, utilize a funcionalidade de Importação de Planilha (LOA &gt; Qualitativo &gt; Importação de Planilha) no sistema para carregar os dados de volta ao SIOP. O sistema validará os dados e aplicará os marcadores de acordo com a planilha preenchida.</text:p>
      <text:p text:style-name="Text_20_body"><text:span text:style-name="underline"><text:span text:style-name="Strong_20_Emphasis">Atenção!</text:span></text:span></text:p>
      <text:p text:style-name="Text_20_body">A ferramenta de importação de planilhas do qualitativo permite modificar diversos campos dos Planos Orçamentários no SIOP. <text:span text:style-name="underline"><text:span text:style-name="Strong_20_Emphasis">Todas as alterações realizadas na planilha — incluindo campos que não sejam os marcadores — serão refletidas no sistema</text:span></text:span>, substituindo os dados originais.</text:p>
      <text:p text:style-name="Text_20_body">Por esse motivo, é <text:span text:style-name="Strong_20_Emphasis">fortemente recomendada a leitura completa do <text:a xlink:type="simple" xlink:href="https://intrasof.sof.intra/siopdoc/doku.php/ploa:edicao_em_lote_de_acoes" text:style-name="Internet_20_link" text:visited-style-name="Visited_20_Internet_20_Link">Manual de Importação de Planilha do Qualitativo</text:a></text:span> antes de utilizar essa funcionalidade.</text:p>
      <text:p text:style-name="Text_20_body">As alterações realizadas por planilha <text:span text:style-name="Strong_20_Emphasis">não podem ser desfeitas diretamente no sistema</text:span>. Caso o usuário deseje reverter as alterações, será necessário importar novamente uma <text:span text:style-name="Strong_20_Emphasis">planilha de backup</text:span> contendo os dados anteriores.</text:p>
      <text:p text:style-name="Text_20_body"><text:span text:style-name="underline"><text:span text:style-name="Strong_20_Emphasis">Guarde sempre uma cópia da planilha original antes de realizar qualquer modificação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marcadores_gerenciais_qualitativo</dc:title>
  </office:meta>
</office:document-meta>
</file>