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8284ee68cdd20930f2becfa73408f4.png"/>
  <manifest:file-entry manifest:media-type="image/png" manifest:full-path="Pictures/72357a3616b9f443cf7396222477c88d.png"/>
  <manifest:file-entry manifest:media-type="image/png" manifest:full-path="Pictures/771ea0740d6622d0157f1b44984ac1d4.png"/>
  <manifest:file-entry manifest:media-type="image/png" manifest:full-path="Pictures/6a78473999e0cf551825c2413f76a58e.png"/>
  <manifest:file-entry manifest:media-type="image/png" manifest:full-path="Pictures/85b191be24019587e065456468d87203.png"/>
  <manifest:file-entry manifest:media-type="image/png" manifest:full-path="Pictures/f68d907d55048043a125a3ecf30d29a5.png"/>
  <manifest:file-entry manifest:media-type="image/png" manifest:full-path="Pictures/f67b67bca4bd87ac69720d4e154e8df6.png"/>
  <manifest:file-entry manifest:media-type="image/png" manifest:full-path="Pictures/47885e1cf179f0ebbcd5947cd4300b74.png"/>
  <manifest:file-entry manifest:media-type="image/png" manifest:full-path="Pictures/293e100eb2d7a709481559cac827e2f6.png"/>
  <manifest:file-entry manifest:media-type="image/png" manifest:full-path="Pictures/111a7b7e65bd40fcd484b1393b80d095.png"/>
  <manifest:file-entry manifest:media-type="image/png" manifest:full-path="Pictures/f72a80faf854c421955d599a55216819.png"/>
  <manifest:file-entry manifest:media-type="image/png" manifest:full-path="Pictures/c8b14d1b147e625eec2cf03990047b6e.png"/>
  <manifest:file-entry manifest:media-type="image/png" manifest:full-path="Pictures/ff825d66eb3e519be5f63a4e8b734498.png"/>
  <manifest:file-entry manifest:media-type="image/png" manifest:full-path="Pictures/424c8d58b7d6f87c71878ab7035dd125.png"/>
  <manifest:file-entry manifest:media-type="image/png" manifest:full-path="Pictures/024c3f75bcd6ecaf5f81d37475ebd6f6.png"/>
  <manifest:file-entry manifest:media-type="image/png" manifest:full-path="Pictures/33d35a4a25ec1d712552ce7076964cf6.png"/>
  <manifest:file-entry manifest:media-type="image/png" manifest:full-path="Pictures/0be27b5636c5869af02d994a57334e53.png"/>
  <manifest:file-entry manifest:media-type="image/png" manifest:full-path="Pictures/ef1544733f023bf2e8e12cc30ab5b08e.png"/>
  <manifest:file-entry manifest:media-type="image/png" manifest:full-path="Pictures/19aebb44a189882d0a4e7a11c84df2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ploa_limites"/><text:bookmark-start text:name="__RefHeading___modulo_de_limites_1"/><text:bookmark-start text:name="modulo_de_limites"/>Módulo de Limites<text:bookmark-end text:name="__RefHeading___modulo_de_limites_1"/><text:bookmark-end text:name="modulo_de_limites"/></text:h>
      <text:h text:style-name="Heading_20_2" text:outline-level="2"><text:bookmark-start text:name="__RefHeading___acesso_a_funcionalidade_e_controle_de_acesso_2"/><text:bookmark-start text:name="acesso_a_funcionalidade_e_controle_de_acesso"/>1. Acesso à Funcionalidade e Controle de Acesso<text:bookmark-end text:name="__RefHeading___acesso_a_funcionalidade_e_controle_de_acesso_2"/><text:bookmark-end text:name="acesso_a_funcionalidade_e_controle_de_acesso"/></text:h>
      <text:p text:style-name="Text_20_body">O acesso é por meio do menu abaixo.</text:p>
      <text:p text:style-name="Preformatted_20_Text">LOA&gt;&gt; Limites&gt;&gt; &lt;&lt;funcionalidade&gt;&gt;</text:p>
      <text:p text:style-name="Text_20_body">Atualmente apenas usuários com papel <text:span text:style-name="Emphasis">Divulgador de Limites</text:span> podem <text:span text:style-name="underline">editar</text:span> e <text:span text:style-name="underline">divulgar</text:span> limites. Nos setoriais este papel pode ser atribuído pelo
<text:a xlink:type="simple" xlink:href="https://intrasof.sof.intra/siopdoc/doku.php/gestao_de_usuarios_cadastrador_local:lista_cadastradores_locais" text:style-name="Internet_20_link" text:visited-style-name="Visited_20_Internet_20_Link">Cadastrador Local do órgão</text:a>.</text:p>
      <text:h text:style-name="Heading_20_2" text:outline-level="2"><text:bookmark-start text:name="__RefHeading___escopo_de_limites_3"/><text:bookmark-start text:name="escopo_de_limites"/>2. Escopo de limites<text:bookmark-end text:name="__RefHeading___escopo_de_limites_3"/><text:bookmark-end text:name="escopo_de_limites"/></text:h>
      <text:p text:style-name="Text_20_body">Os limites são divulgados no SIOP por Escopo: </text:p>
      <text:list text:style-name="List_20_1" text:continue-numbering="false">
        <text:list-item>
          <text:p text:style-name="List_20_1_Content_First"> Escopo 2000 – Órgão Setorial (OS)</text:p>
        </text:list-item>
        <text:list-item>
          <text:p text:style-name="List_20_1_Content_Last"> Escopo 1000 – Unidade Orçamentária (UO) </text:p>
        </text:list-item>
      </text:list>
      <text:p text:style-name="Text_20_body"><draw:frame draw:style-name="mediacenter" draw:name="0" text:anchor-type="paragraph" draw:z-index="0" svg:width="13.229166666667cm" svg:height="2.6311198342602cm"><draw:image xlink:href="Pictures/ac8284ee68cdd20930f2becfa73408f4.png" xlink:type="simple" xlink:show="embed" xlink:actuate="onLoad"/></draw:frame></text:p>
      <text:p text:style-name="Text_20_body">Para divulgar limites, o usuário deve ter papel <text:span text:style-name="Emphasis">Divulgador de Limites</text:span>.</text:p>
      <text:h text:style-name="Heading_20_2" text:outline-level="2"><text:bookmark-start text:name="__RefHeading___consulta_aos_limites_4"/><text:bookmark-start text:name="consulta_aos_limites"/>3. Consulta aos Limites<text:bookmark-end text:name="__RefHeading___consulta_aos_limites_4"/><text:bookmark-end text:name="consulta_aos_limites"/></text:h>
      <text:p text:style-name="Text_20_body">Na tela de consulta é possível verificar os valores de <text:span text:style-name="Emphasis">Limites Recebidos</text:span> e de <text:span text:style-name="Emphasis">Limites Distribuídos</text:span>.</text:p>
      <text:p text:style-name="Text_20_body">A parte superior da tela permite a escolha dos filtros de exibição.</text:p>
      <text:list text:style-name="List_20_1" text:continue-numbering="false">
        <text:list-item>
          <text:p text:style-name="List_20_1_Content_First"> Escopo do limite: escolha de qual escopo de divulgação o usuário deseja visualizar;</text:p>
        </text:list-item>
        <text:list-item>
          <text:p text:style-name="List_20_1_Content"> Órgão/Unidade: informações referentes a qual órgão/unidade o usuário deseja visualizar;</text:p>
        </text:list-item>
        <text:list-item>
          <text:p text:style-name="List_20_1_Content_Last"> Selecione a Versão: durante a pré-proposta ou proposta, podem ser divulgadas diversas versões de limites. Nessa caixa o usuário poderá definir informações referentes a qual versão deseja visualizar.</text:p>
        </text:list-item>
      </text:list>
      <text:p text:style-name="Text_20_body">O usuário também deve definir se necessita visualizar informações de limites recebidos (por exemplo, uma Unidade Orçamentária verificando os limites recebidos do Órgão Setorial) ou de limites distribuídos (por exemplo, o Órgão Setorial verificando os limites que distribuiu para Unidades Orçamentárias).</text:p>
      <text:h text:style-name="Heading_20_3" text:outline-level="3"><text:bookmark-start text:name="__RefHeading___limites_recebidos_5"/><text:bookmark-start text:name="limites_recebidos"/>3.1 Limites Recebidos<text:bookmark-end text:name="__RefHeading___limites_recebidos_5"/><text:bookmark-end text:name="limites_recebidos"/></text:h>
      <text:p text:style-name="Text_20_body">Ao selecionar a opção de <text:span text:style-name="Emphasis">Limites Recebidos</text:span>, aparecerá para o usuário tela semelhante à seguinte.</text:p>
      <text:p text:style-name="Text_20_body"><draw:frame draw:style-name="mediacenter" draw:name="1" text:anchor-type="paragraph" draw:z-index="1" svg:width="26.749375cm" style:rel-width="100%" svg:height="17.700625cm" style:rel-height="scale"><draw:image xlink:href="Pictures/72357a3616b9f443cf7396222477c88d.png" xlink:type="simple" xlink:show="embed" xlink:actuate="onLoad"/></draw:frame></text:p>
      <text:p text:style-name="Text_20_body">No exemplo, foram realizadas duas divulgações, a primeira de 800.000.000 e a segunda somando 200.000.000 ao valor inicial, totalizando 1.000.000.000.</text:p>
      <text:p text:style-name="Text_20_body">Como na caixa de “Selecione a Versão” estava selecionada a <text:span text:style-name="underline">Versão 2</text:span>, na tabela <text:span text:style-name="Emphasis">Limites Adicionais para essa Divulgação</text:span> aparece apenas o valor da segunda divulgação (200.000.000). Na tabela <text:span text:style-name="Emphasis">Limites Consolidados</text:span> aparece o valor de 1.000.000.000, sendo a soma das duas divulgações.</text:p>
      <text:p text:style-name="Text_20_body">Ainda no exemplo, sendo selecionada a <text:span text:style-name="underline">Versão 1</text:span>, os dados a serem apresentados em tela serão os seguintes:</text:p>
      <text:p text:style-name="Text_20_body"><draw:frame draw:style-name="mediacenter" draw:name="2" text:anchor-type="paragraph" draw:z-index="2" svg:width="26.696458333333cm" style:rel-width="100%" svg:height="17.62125cm" style:rel-height="scale"><draw:image xlink:href="Pictures/771ea0740d6622d0157f1b44984ac1d4.png" xlink:type="simple" xlink:show="embed" xlink:actuate="onLoad"/></draw:frame></text:p>
      <text:p text:style-name="Text_20_body">Nota-se que, nesse caso, em <text:span text:style-name="Emphasis">Limites Adicionais para essa Divulgação</text:span> o sistema mostrará os 800.000.000 divulgados na <text:span text:style-name="underline">Versão 1</text:span> selecionada. Na tabela <text:span text:style-name="Emphasis">Limites Consolidados</text:span> aparecerá apenas 800.000.000, pois esse era o limite consolidado após a divulgação da <text:span text:style-name="Emphasis">Versão 1</text:span> e antes da divulgação da <text:span text:style-name="Emphasis">Versão 2</text:span>.</text:p>
      <text:h text:style-name="Heading_20_3" text:outline-level="3"><text:bookmark-start text:name="__RefHeading___limites_distribuidos_6"/><text:bookmark-start text:name="limites_distribuidos"/>3.2 Limites Distribuídos<text:bookmark-end text:name="__RefHeading___limites_distribuidos_6"/><text:bookmark-end text:name="limites_distribuidos"/></text:h>
      <text:p text:style-name="Text_20_body">Na mesma tela de consulta também é possível verificar os limites já distribuídos, conforme exemplo abaixo.</text:p>
      <text:p text:style-name="Text_20_body"><draw:frame draw:style-name="mediacenter" draw:name="3" text:anchor-type="paragraph" draw:z-index="3" svg:width="15.875cm" svg:height="12.570096269555cm"><draw:image xlink:href="Pictures/6a78473999e0cf551825c2413f76a58e.png" xlink:type="simple" xlink:show="embed" xlink:actuate="onLoad"/></draw:frame></text:p>
      <text:p text:style-name="Text_20_body"><draw:frame draw:style-name="mediacenter" draw:name="4" text:anchor-type="paragraph" draw:z-index="4" svg:width="26.775833333333cm" style:rel-width="100%" svg:height="18.626666666667cm" style:rel-height="scale"><draw:image xlink:href="Pictures/85b191be24019587e065456468d87203.png" xlink:type="simple" xlink:show="embed" xlink:actuate="onLoad"/></draw:frame></text:p>
      <text:p text:style-name="Text_20_body">No exemplo, dos 1.000.000.000 recebidos pelo Órgão Setorial (conforme demonstrado no exemplo do item 3.1), 150.000.000 foram distribuídos para uma Unidade Orçamentária.</text:p>
      <text:p text:style-name="Text_20_body">Note-se que essa consulta deve ser realizada no escopo da Unidade Orçamentária (no exemplo, momento 1000), pois o limite foi distribuído nesse escopo.</text:p>
      <text:p text:style-name="Text_20_body">No mesmo exemplo, a tela de consulta a ser visualizada pela Unidade Orçamentária que recebeu o limite será semelhante à seguinte.</text:p>
      <text:p text:style-name="Text_20_body"><draw:frame draw:style-name="mediacenter" draw:name="5" text:anchor-type="paragraph" draw:z-index="5" svg:width="26.67cm" style:rel-width="100%" svg:height="17.647708333333cm" style:rel-height="scale"><draw:image xlink:href="Pictures/f68d907d55048043a125a3ecf30d29a5.png" xlink:type="simple" xlink:show="embed" xlink:actuate="onLoad"/></draw:frame></text:p>
      <text:p text:style-name="Text_20_body">Percebe-se que a consulta realizada pela UO nesse caso será para <text:span text:style-name="Emphasis">Limites Recebidos</text:span> no escopo da Unidade Orçamentária.</text:p>
      <text:h text:style-name="Heading_20_3" text:outline-level="3"><text:bookmark-start text:name="__RefHeading___verificacoes_de_limites_7"/><text:bookmark-start text:name="verificacoes_de_limites"/>3.3 Verificações de Limites<text:bookmark-end text:name="__RefHeading___verificacoes_de_limites_7"/><text:bookmark-end text:name="verificacoes_de_limites"/></text:h>
      <text:p text:style-name="Text_20_body">A verificação da observância dos limites é realizada por ocasião do envio da proposta quantitativa da Unidade Orçamentária para o Órgão Setorial, e deste para o Órgão Central. O SIOP não permite o envio de proposta acima do limite definido para o Tipo de Detalhamento.</text:p>
      <text:h text:style-name="Heading_20_2" text:outline-level="2"><text:bookmark-start text:name="__RefHeading___edicao_de_limites_8"/><text:bookmark-start text:name="edicao_de_limites"/>4. Edição de Limites<text:bookmark-end text:name="__RefHeading___edicao_de_limites_8"/><text:bookmark-end text:name="edicao_de_limites"/></text:h>
      <text:p text:style-name="Text_20_body">Essa funcionalidade está disponível para usuários com papel <text:span text:style-name="Strong_20_Emphasis">Divulgador de Limites</text:span>. </text:p>
      <text:p text:style-name="Text_20_body">O quadro <text:span text:style-name="Strong_20_Emphasis">Totais</text:span> exibe informações consolidadas sobre o limite recebido (valor a ser distribuído), o quanto falta distribuir, o total distribuído na divulgação e o total distribuído acumulado (somatório de todas as divulgações), conforme exemplo seguinte (mesmo dos itens anteriores).</text:p>
      <text:p text:style-name="Text_20_body"><draw:frame draw:style-name="mediacenter" draw:name="6" text:anchor-type="paragraph" draw:z-index="6" svg:width="26.749375cm" style:rel-width="100%" svg:height="9.3133333333333cm" style:rel-height="scale"><draw:image xlink:href="Pictures/f67b67bca4bd87ac69720d4e154e8df6.png" xlink:type="simple" xlink:show="embed" xlink:actuate="onLoad"/></draw:frame></text:p>
      <text:p text:style-name="Text_20_body">Para se realizar uma divulgação de limites, utiliza-se o quadro <text:span text:style-name="Strong_20_Emphasis">Edição dos Limites</text:span>.</text:p>
      <text:p text:style-name="Text_20_body"><draw:frame draw:style-name="mediacenter" draw:name="7" text:anchor-type="paragraph" draw:z-index="7" svg:width="26.82875cm" style:rel-width="100%" svg:height="20.875625cm" style:rel-height="scale"><draw:image xlink:href="Pictures/47885e1cf179f0ebbcd5947cd4300b74.png" xlink:type="simple" xlink:show="embed" xlink:actuate="onLoad"/></draw:frame></text:p>
      <text:p text:style-name="Text_20_body">No exemplo, ao preencher 50.000.000 para mais uma UO, os valores na tabela <text:span text:style-name="Strong_20_Emphasis">Totais</text:span> foram modificados automaticamente.</text:p>
      <text:p text:style-name="Text_20_body">Por fim, o quadro <text:span text:style-name="Strong_20_Emphasis">Limites Consolidados</text:span> apresenta a soma dos valores distribuídos para cada unidade.</text:p>
      <text:p text:style-name="Text_20_body"><draw:frame draw:style-name="mediacenter" draw:name="8" text:anchor-type="paragraph" draw:z-index="8" svg:width="26.775833333333cm" style:rel-width="100%" svg:height="9.36625cm" style:rel-height="scale"><draw:image xlink:href="Pictures/293e100eb2d7a709481559cac827e2f6.png" xlink:type="simple" xlink:show="embed" xlink:actuate="onLoad"/></draw:frame></text:p>
      <text:p text:style-name="Text_20_body">Para efetivar uma divulgação, deve-se utilizar o botão <draw:frame draw:style-name="media" draw:name="9" text:anchor-type="as-char" draw:z-index="9" svg:width="2.5929166666667cm" svg:height="0.68791666666667cm"><draw:image xlink:href="Pictures/111a7b7e65bd40fcd484b1393b80d095.png" xlink:type="simple" xlink:show="embed" xlink:actuate="onLoad"/></draw:frame>. A tela seguinte será mostrada, sendo necessário preencher uma justificativa para a divulgação que está sendo realizada, com a possibilidade de anexar um arquivo, se necessário.</text:p>
      <text:p text:style-name="Text_20_body"><draw:frame draw:style-name="mediacenter" draw:name="10" text:anchor-type="paragraph" draw:z-index="10" svg:width="19.288125cm" style:rel-width="100%" svg:height="9.3397916666667cm" style:rel-height="scale"><draw:image xlink:href="Pictures/f72a80faf854c421955d599a55216819.png" xlink:type="simple" xlink:show="embed" xlink:actuate="onLoad"/></draw:frame></text:p>
      <text:p text:style-name="Text_20_body">Na tela original, os valores divulgados aparecerão nos quadros <text:span text:style-name="Strong_20_Emphasis">Totais</text:span> e <text:span text:style-name="Strong_20_Emphasis">Limites Consolidados</text:span>.</text:p>
      <text:p text:style-name="Text_20_body">A operação de divulgação pode ser feita quantas vezes forem necessárias. Os limites para as Unidades Orçamentárias desse Órgão sempre serão os que aparecem em “Limites Consolidados”.</text:p>
      <text:p text:style-name="Text_20_body"><text:span text:style-name="Strong_20_Emphasis">IMPORTANTE:</text:span> Os valores de uma divulgação <text:span text:style-name="underline">podem ser negativos</text:span>, subtraindo do valor já distribuído e, assim, diminuindo o limite do órgão.</text:p>
      <text:p text:style-name="Text_20_body"><draw:frame draw:style-name="mediacenter" draw:name="11" text:anchor-type="paragraph" draw:z-index="11" svg:width="26.722916666667cm" style:rel-width="100%" svg:height="15.213541666667cm" style:rel-height="scale"><draw:image xlink:href="Pictures/c8b14d1b147e625eec2cf03990047b6e.png" xlink:type="simple" xlink:show="embed" xlink:actuate="onLoad"/></draw:frame></text:p>
      <text:p text:style-name="Text_20_body"><text:span text:style-name="Strong_20_Emphasis">IMPORTANTE:</text:span> Assim que a divulgação for efetivada, os valores dos limites poderão ser visualizados pelas UO's.</text:p>
      <text:h text:style-name="Heading_20_2" text:outline-level="2"><text:bookmark-start text:name="__RefHeading___historico_9"/><text:bookmark-start text:name="historico"/>5. Histórico<text:bookmark-end text:name="__RefHeading___historico_9"/><text:bookmark-end text:name="historico"/></text:h>
      <text:p text:style-name="Text_20_body">O histórico permite que sejam vistas todas as distribuições que afetaram os limites de uma determinada Unidade Orçamentária.</text:p>
      <text:p text:style-name="Text_20_body">No exemplo dos itens anteriores, o histórico apresentado para as UOs seria o seguinte.</text:p>
      <text:p text:style-name="Text_20_body"><draw:frame draw:style-name="mediacenter" draw:name="12" text:anchor-type="paragraph" draw:z-index="12" svg:width="26.431875cm" style:rel-width="100%" svg:height="11.482916666667cm" style:rel-height="scale"><draw:image xlink:href="Pictures/ff825d66eb3e519be5f63a4e8b734498.png" xlink:type="simple" xlink:show="embed" xlink:actuate="onLoad"/></draw:frame></text:p>
      <text:p text:style-name="Text_20_body">Para visualizar as versões e respectivos valores, basta clicar no ícone <draw:frame draw:style-name="media" draw:name="13" text:anchor-type="as-char" draw:z-index="13" svg:width="0.42333333333333cm" svg:height="0.714375cm"><draw:image xlink:href="Pictures/424c8d58b7d6f87c71878ab7035dd125.png" xlink:type="simple" xlink:show="embed" xlink:actuate="onLoad"/></draw:frame>.</text:p>
      <text:h text:style-name="Heading_20_2" text:outline-level="2"><text:bookmark-start text:name="__RefHeading___relatorios_10"/><text:bookmark-start text:name="relatorios"/>6. Relatórios<text:bookmark-end text:name="__RefHeading___relatorios_10"/><text:bookmark-end text:name="relatorios"/></text:h>
      <text:p text:style-name="Text_20_body">O sistema disponibiliza os relatórios <text:span text:style-name="Strong_20_Emphasis">Espelho da Divulgação</text:span> e <text:span text:style-name="Strong_20_Emphasis">Histórico dos Limites Divulgados</text:span> a partir da configuração de alguns parâmetros. Basta selecionar a opção desejada e clicar em <draw:frame draw:style-name="media" draw:name="14" text:anchor-type="as-char" draw:z-index="14" svg:width="2.4870833333333cm" svg:height="0.66145833333333cm"><draw:image xlink:href="Pictures/024c3f75bcd6ecaf5f81d37475ebd6f6.png" xlink:type="simple" xlink:show="embed" xlink:actuate="onLoad"/></draw:frame>.</text:p>
      <text:p text:style-name="Text_20_body"><draw:frame draw:style-name="mediacenter" draw:name="15" text:anchor-type="paragraph" draw:z-index="15" svg:width="26.564166666667cm" style:rel-width="100%" svg:height="12.832291666667cm" style:rel-height="scale"><draw:image xlink:href="Pictures/33d35a4a25ec1d712552ce7076964cf6.png" xlink:type="simple" xlink:show="embed" xlink:actuate="onLoad"/></draw:frame></text:p>
      <text:h text:style-name="Heading_20_2" text:outline-level="2"><text:bookmark-start text:name="__RefHeading___captacao_x_limites_11"/><text:bookmark-start text:name="captacao_x_limites"/>7. Captação x Limites<text:bookmark-end text:name="__RefHeading___captacao_x_limites_11"/><text:bookmark-end text:name="captacao_x_limites"/></text:h>
      <text:p text:style-name="Text_20_body">Na medida em que as captações de propostas quantitativas forem sendo realizadas, é possível acompanhar a situação comparando-se os limites distribuídos com as propostas inseridas no SIOP.</text:p>
      <text:p text:style-name="Text_20_body"><draw:frame draw:style-name="mediacenter" draw:name="16" text:anchor-type="paragraph" draw:z-index="16" svg:width="26.458333333333cm" style:rel-width="100%" svg:height="6.9341284219002cm" style:rel-height="scale"><draw:image xlink:href="Pictures/0be27b5636c5869af02d994a57334e53.png" xlink:type="simple" xlink:show="embed" xlink:actuate="onLoad"/></draw:frame></text:p>
      <text:p text:style-name="Text_20_body"><draw:frame draw:style-name="mediacenter" draw:name="17" text:anchor-type="paragraph" draw:z-index="17" svg:width="26.458333333333cm" style:rel-width="100%" svg:height="6.9341284219002cm" style:rel-height="scale"><draw:image xlink:href="Pictures/ef1544733f023bf2e8e12cc30ab5b08e.png" xlink:type="simple" xlink:show="embed" xlink:actuate="onLoad"/></draw:frame></text:p>
      <text:p text:style-name="Text_20_body">Além disso, o SIOP também possui limites por fontes, definidos com base nas estimativas de receitas do PLOA. Durante a elaboração das propostas quantitativas, é possível visualizar os limites para cada fonte, os montantes já programados nas suas despesas e os saldos remanescentes. Essas informações constam do segundo quadro apresentado na tela, conforme indicado a seguir: </text:p>
      <text:p text:style-name="Text_20_body"><draw:frame draw:style-name="mediacenter" draw:name="18" text:anchor-type="paragraph" draw:z-index="18" svg:width="26.458333333333cm" style:rel-width="100%" svg:height="18.118206521739cm" style:rel-height="scale"><draw:image xlink:href="Pictures/19aebb44a189882d0a4e7a11c84df2a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ploa_limites</dc:title>
  </office:meta>
</office:document-meta>
</file>