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67158ce5c6ac3abb4781fdaf4ff23f.png"/>
  <manifest:file-entry manifest:media-type="image/png" manifest:full-path="Pictures/125c090405984b967113ecf1fc3856be.png"/>
  <manifest:file-entry manifest:media-type="image/png" manifest:full-path="Pictures/9a489ec71c3fd97f9c51d74a71f2d1ed.png"/>
  <manifest:file-entry manifest:media-type="image/png" manifest:full-path="Pictures/7983f8ac489bb107608a681f5ea2ee5f.png"/>
  <manifest:file-entry manifest:media-type="image/png" manifest:full-path="Pictures/1b25d0b073d091ab25a291b0523817d6.png"/>
  <manifest:file-entry manifest:media-type="image/png" manifest:full-path="Pictures/0a0a35dcdcf367c130789112b1b99f41.png"/>
  <manifest:file-entry manifest:media-type="image/png" manifest:full-path="Pictures/50184bd4da0ac31d3f2b642ca6833c80.png"/>
  <manifest:file-entry manifest:media-type="image/png" manifest:full-path="Pictures/ab72446c3bb7d092251541cadd619e7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ploa_quantitativo_edicao_em_lote"/><text:bookmark-start text:name="__RefHeading___edicao_de_propostas_orcamentarias_em_lote_1"/><text:bookmark-start text:name="edicao_de_propostas_orcamentarias_em_lote"/>Edição de Propostas Orçamentárias em Lote<text:bookmark-end text:name="__RefHeading___edicao_de_propostas_orcamentarias_em_lote_1"/><text:bookmark-end text:name="edicao_de_propostas_orcamentarias_em_lote"/></text:h>
      <text:p text:style-name="Text_20_body"><text:span text:style-name="Emphasis">A edição em lote permite ao usuário a edição de várias Propostas Quantitativas ao PLOA num aplicativo que suporte edição de planilha.</text:span></text:p>
      <text:h text:style-name="Heading_20_2" text:outline-level="2"><text:bookmark-start text:name="__RefHeading___acesso_a_funcionalidade_e_controle_de_acesso_2"/><text:bookmark-start text:name="acesso_a_funcionalidade_e_controle_de_acesso"/>1. Acesso à Funcionalidade e Controle de Acesso<text:bookmark-end text:name="__RefHeading___acesso_a_funcionalidade_e_controle_de_acesso_2"/><text:bookmark-end text:name="acesso_a_funcionalidade_e_controle_de_acesso"/></text:h>
      <text:p text:style-name="Text_20_body">O acesso à funcionalidade é pelo menu de Propostas do PLOA</text:p>
      <text:p text:style-name="Preformatted_20_Text">LOA &gt;&gt; Quantitativo &gt;&gt; Propostas</text:p>
      <text:p text:style-name="Text_20_body">A edição em lote é permitida a usuários com perfis Unidade Orçamentária, Órgão Setorial e SOF.</text:p>
      <text:h text:style-name="Heading_20_2" text:outline-level="2"><text:bookmark-start text:name="__RefHeading___processo_de_exportacao_dos_dados_para_uma_planilha_3"/><text:bookmark-start text:name="processo_de_exportacao_dos_dados_para_uma_planilha"/>2. Processo de Exportação dos Dados para uma Planilha<text:bookmark-end text:name="__RefHeading___processo_de_exportacao_dos_dados_para_uma_planilha_3"/><text:bookmark-end text:name="processo_de_exportacao_dos_dados_para_uma_planilha"/></text:h>
      <text:p text:style-name="Text_20_body">Parte-se do princípio que o usuário irá preencher uma planilha com os atributos que identificam a proposta orçamentária de forma única e com os atributos que deseja alterar e a importe para o sistema por meio da função de <text:span text:style-name="Emphasis">Importação de Planilha</text:span>.</text:p>
      <text:p text:style-name="Text_20_body">O formato suportado é o de arquivos XLS (Excel 97-2003). Arquivos do tipo <text:span text:style-name="underline">XLSX</text:span>, no novo formato do Excel disponível a partir da versão 2007, não são suportados.</text:p>
      <text:p text:style-name="Text_20_body">Depois de acessar a tela de propostas:</text:p>
      <text:list text:style-name="Numbering_20_1" text:continue-numbering="false">
        <text:list-item>
          <text:p text:style-name="Numbering_20_1_Content_First"> Efetue a <text:a xlink:type="simple" xlink:href="https://intrasof.sof.intra/siopdoc/doku.php/ploa:quantitativo_propostas#pesquisa_de_propostas" text:style-name="Internet_20_link" text:visited-style-name="Visited_20_Internet_20_Link">pesquisa por localizadores</text:a></text:p>
        </text:list-item>
        <text:list-item>
          <text:p text:style-name="Numbering_20_1_Content"> Selecione os registros desejados na exportação</text:p>
        </text:list-item>
        <text:list-item>
          <text:p text:style-name="Numbering_20_1_Content_Last"> Clique no botão <text:span text:style-name="Emphasis">Exportar planilha</text:span></text:p>
        </text:list-item>
      </text:list>
      <text:p text:style-name="Text_20_body"><draw:frame draw:style-name="mediacenter" draw:name="0" text:anchor-type="paragraph" draw:z-index="0" svg:width="21.166666666667cm" style:rel-width="100%" svg:height="12.804526748971cm" style:rel-height="scale"><draw:image xlink:href="Pictures/5a67158ce5c6ac3abb4781fdaf4ff23f.png" xlink:type="simple" xlink:show="embed" xlink:actuate="onLoad"/></draw:frame></text:p>
      <text:p text:style-name="Text_20_body">Será exportado uma planilha com as seguintes abas:</text:p>
      <text:h text:style-name="Heading_20_3" text:outline-level="3"><text:bookmark-start text:name="__RefHeading___financeiro_4"/><text:bookmark-start text:name="financeiro"/>Financeiro<text:bookmark-end text:name="__RefHeading___financeiro_4"/><text:bookmark-end text:name="financeiro"/></text:h>
      <text:p text:style-name="Text_20_body"><draw:frame draw:style-name="mediacenter" draw:name="1" text:anchor-type="paragraph" draw:z-index="1" svg:width="15.875cm" svg:height="10.845431255337cm"><draw:image xlink:href="Pictures/125c090405984b967113ecf1fc3856be.png" xlink:type="simple" xlink:show="embed" xlink:actuate="onLoad"/></draw:frame></text:p>
      <text:h text:style-name="Heading_20_4" text:outline-level="4"><text:bookmark-start text:name="__RefHeading___fisico_localizador_5"/><text:bookmark-start text:name="fisico_localizador"/>Físico Localizador<text:bookmark-end text:name="__RefHeading___fisico_localizador_5"/><text:bookmark-end text:name="fisico_localizador"/></text:h>
      <text:p text:style-name="Text_20_body"><draw:frame draw:style-name="mediacenter" draw:name="2" text:anchor-type="paragraph" draw:z-index="2" svg:width="15.875cm" svg:height="11.401259607173cm"><draw:image xlink:href="Pictures/9a489ec71c3fd97f9c51d74a71f2d1ed.png" xlink:type="simple" xlink:show="embed" xlink:actuate="onLoad"/></draw:frame></text:p>
      <text:h text:style-name="Heading_20_4" text:outline-level="4"><text:bookmark-start text:name="__RefHeading___fisico_po_6"/><text:bookmark-start text:name="fisico_po"/>Físico PO<text:bookmark-end text:name="__RefHeading___fisico_po_6"/><text:bookmark-end text:name="fisico_po"/></text:h>
      <text:p text:style-name="Text_20_body"><draw:frame draw:style-name="mediacenter" draw:name="3" text:anchor-type="paragraph" draw:z-index="3" svg:width="15.875cm" svg:height="12.811165670367cm"><draw:image xlink:href="Pictures/7983f8ac489bb107608a681f5ea2ee5f.png" xlink:type="simple" xlink:show="embed" xlink:actuate="onLoad"/></draw:frame></text:p>
      <text:h text:style-name="Heading_20_2" text:outline-level="2"><text:bookmark-start text:name="__RefHeading___importacao_de_planinha_com_dados_de_proposta_7"/><text:bookmark-start text:name="importacao_de_planinha_com_dados_de_proposta"/>3. Importação de Planinha com Dados de Proposta<text:bookmark-end text:name="__RefHeading___importacao_de_planinha_com_dados_de_proposta_7"/><text:bookmark-end text:name="importacao_de_planinha_com_dados_de_proposta"/></text:h>
      <text:p text:style-name="Text_20_body">Na mesma tela anterior, é possível importar a planilha com as modificações desejadas.</text:p>
      <text:p text:style-name="Text_20_body">Para a importação o usuário deve seguir os seguintes passos:</text:p>
      <text:list text:style-name="List_20_1" text:continue-numbering="false">
        <text:list-item>
          <text:p text:style-name="LastListParagraph_List_20_1_Content_First"> Clique no botão <text:span text:style-name="Emphasis">Importar planilha</text:span></text:p>
        </text:list-item>
      </text:list>
      <text:p text:style-name="Text_20_body"><draw:frame draw:style-name="mediacenter" draw:name="{{ :ploa:importar_planilha.png | Legend" text:anchor-type="paragraph" draw:z-index="0" svg:width="23.8125cm" style:rel-width="100%"><draw:text-box><text:p text:style-name="legendcenter"><draw:frame draw:style-name="mediacenter" draw:name="{{ :ploa:importar_planilha.png |" text:anchor-type="paragraph" draw:z-index="4" svg:width="23.8125cm" style:rel-width="100%" svg:height="10.167591801879cm" style:rel-height="scale"><draw:image xlink:href="Pictures/1b25d0b073d091ab25a291b0523817d6.png" xlink:type="simple" xlink:show="embed" xlink:actuate="onLoad"/></draw:frame>{{ :ploa:importar_planilha.png |</text:p></draw:text-box></draw:frame></text:p>
      <text:list text:style-name="List_20_1" text:continue-numbering="false">
        <text:list-item>
          <text:p text:style-name="LastListParagraph_List_20_1_Content_First"> Escolha o arquivo da planilha em questão. Clique no botão <text:span text:style-name="Emphasis">Importar</text:span>:</text:p>
        </text:list-item>
      </text:list>
      <text:p text:style-name="Text_20_body"><draw:frame draw:style-name="mediacenter" draw:name="5" text:anchor-type="paragraph" draw:z-index="5" svg:width="15.875cm" svg:height="6.6970538001708cm"><draw:image xlink:href="Pictures/0a0a35dcdcf367c130789112b1b99f41.png" xlink:type="simple" xlink:show="embed" xlink:actuate="onLoad"/></draw:frame></text:p>
      <text:p text:style-name="Text_20_body">Após a seleção será apresentado uma tela com a etapa e resultado do processamento do arquivo:</text:p>
      <text:p text:style-name="Text_20_body"><draw:frame draw:style-name="mediacenter" draw:name="6" text:anchor-type="paragraph" draw:z-index="6" svg:width="15.875cm" svg:height="12.350234842015cm"><draw:image xlink:href="Pictures/50184bd4da0ac31d3f2b642ca6833c80.png" xlink:type="simple" xlink:show="embed" xlink:actuate="onLoad"/></draw:frame></text:p>
      <text:p text:style-name="Text_20_body">Ao final do processamento é apresentado um resumo da importação em uma planilha e o tempo de processamento do arquivo. Em caso de problemas com o processamento de algumas das linhas do arquivo, é criado um segundo arquivo com o resultado do processamento por linha da planilha.</text:p>
      <text:p text:style-name="Text_20_body"><draw:frame draw:style-name="mediacenter" draw:name="7" text:anchor-type="paragraph" draw:z-index="7" svg:width="15.875cm" svg:height="11.13012382579cm"><draw:image xlink:href="Pictures/ab72446c3bb7d092251541cadd619e79.png" xlink:type="simple" xlink:show="embed" xlink:actuate="onLoad"/></draw:frame></text:p>
      <text:h text:style-name="Heading_20_2" text:outline-level="2"><text:bookmark-start text:name="__RefHeading___observacoes_importantes_na_importacao_de_planilha_do_quantitativo_8"/><text:bookmark-start text:name="observacoes_importantes_na_importacao_de_planilha_do_quantitativo"/>4. Observações Importantes na Importação de Planilha do Quantitativo<text:bookmark-end text:name="__RefHeading___observacoes_importantes_na_importacao_de_planilha_do_quantitativo_8"/><text:bookmark-end text:name="observacoes_importantes_na_importacao_de_planilha_do_quantitativo"/></text:h>
      <text:list text:style-name="Numbering_20_1" text:continue-numbering="false">
        <text:list-item>
          <text:p text:style-name="Numbering_20_1_Content_First"> Quando a planilha contiver qualquer linha que afete localizador que já possua proposta, a proposta existente será previamente apagada e será criada nova proposta com as informações constantes na planilha sendo importada. Assim, para fazer alterações em linhas específicas da proposta do localizador, exporte a proposta, edite as linhas em questão e mantenha as demais linhas para correta recriação da proposta. É necessário importar SEMPRE toda a programação do localizador. Se for importada proposta incompleta, as demais linhas serão perdidas. </text:p>
        </text:list-item>
        <text:list-item>
          <text:p text:style-name="Numbering_20_1_Content"> Caso o usuário realize a importação mais de uma vez, as informações armazenadas serão excluídas e a proposta será cadastrada novamente.</text:p>
        </text:list-item>
        <text:list-item>
          <text:p text:style-name="Numbering_20_1_Content"> Note que a planilha exportada como modelo é uma cópia do que estará no sistema e convém ser feita cópia de segurança. Em caso de erros na planilha alterada, a planilha de segurança pode ainda ser importada de forma a restaurar a situação no momento da exportação.</text:p>
        </text:list-item>
        <text:list-item>
          <text:p text:style-name="Numbering_20_1_Content_Last"> A planilha a ser importada pode, em princípio, trabalhar com fórmulas. Por outro lado, os valores numéricos devem evitar usar casas decimai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ploa_quantitativo_edicao_em_lote</dc:title>
  </office:meta>
</office:document-meta>
</file>