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a547622ffdcb20028cbdc007e221c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processo_preparacao_subuo"/><text:bookmark-start text:name="__RefHeading___processo_de_preparacao_do_siop_para_utilizacao_de_subuos_-_descontinuado_a_partir_do_ploa_2027_1"/><text:bookmark-start text:name="processo_de_preparacao_do_siop_para_utilizacao_de_subuos_-_descontinuado_a_partir_do_ploa_2027"/>Processo de preparação do SIOP para utilização de SubUOs - Descontinuado a partir do PLOA 2027<text:bookmark-end text:name="__RefHeading___processo_de_preparacao_do_siop_para_utilizacao_de_subuos_-_descontinuado_a_partir_do_ploa_2027_1"/><text:bookmark-end text:name="processo_de_preparacao_do_siop_para_utilizacao_de_subuos_-_descontinuado_a_partir_do_ploa_2027"/></text:h>
      <text:p text:style-name="Text_20_body">A funcionalidade de SubUO's foi <text:span text:style-name="Strong_20_Emphasis">descontinuada a partir do PLOA 2027</text:span>. As instruções aqui presentes são meramente informativas sobre PLOAs anteriores.</text:p>
      <text:h text:style-name="Heading_20_2" text:outline-level="2"><text:bookmark-start text:name="__RefHeading___processo_2"/><text:bookmark-start text:name="processo"/>1. Processo<text:bookmark-end text:name="__RefHeading___processo_2"/><text:bookmark-end text:name="processo"/></text:h>
      <text:p text:style-name="Text_20_body">Para utilizar a funcionalidade de cadastramento de propostas do PLOA utilizando SubUOs, é necessário realizar o seguinte processo.</text:p>
      <text:p text:style-name="Text_20_body"><draw:frame draw:style-name="mediacenter" draw:name="0" text:anchor-type="paragraph" draw:z-index="0" svg:width="21.166666666667cm" style:rel-width="100%" svg:height="16.724554039874cm" style:rel-height="scale"><draw:image xlink:href="Pictures/00a547622ffdcb20028cbdc007e221cd.png" xlink:type="simple" xlink:show="embed" xlink:actuate="onLoad"/></draw:frame></text:p>
      <text:h text:style-name="Heading_20_4" text:outline-level="4"><text:bookmark-start text:name="__RefHeading___descritivo_do_processo_3"/><text:bookmark-start text:name="descritivo_do_processo"/>Descritivo do processo<text:bookmark-end text:name="__RefHeading___descritivo_do_processo_3"/><text:bookmark-end text:name="descritivo_do_processo"/></text:h>
      <text:list text:style-name="List_20_1" text:continue-numbering="false">
        <text:list-item>
          <text:p text:style-name="List_20_1_Content_First"> Passo 1. <text:span text:style-name="Strong_20_Emphasis">Cadastrador Local</text:span> atribui papel <text:span text:style-name="Strong_20_Emphasis">Cadastrador SubUO</text:span> aos usuários que cadastrarão SubUOs;</text:p>
        </text:list-item>
        <text:list-item>
          <text:p text:style-name="List_20_1_Content"> Passo 2. <text:span text:style-name="Strong_20_Emphasis">Cadastrador SubUO</text:span> cadastra as SubUOs do órgão;</text:p>
        </text:list-item>
        <text:list-item>
          <text:p text:style-name="List_20_1_Content"> Passo 3. <text:span text:style-name="Strong_20_Emphasis">Cadastrador SubUO</text:span> vincula Planos Orçamentários às SubUOs;</text:p>
        </text:list-item>
        <text:list-item>
          <text:p text:style-name="List_20_1_Content"> Passo 4. <text:span text:style-name="Strong_20_Emphasis">Cadastrador Local</text:span> atribui perfil <text:span text:style-name="Strong_20_Emphasis">SubUO</text:span> aos usuários que cadastrarão as propostas das SubUOs;</text:p>
        </text:list-item>
        <text:list-item>
          <text:p text:style-name="List_20_1_Content"> Passo 5. <text:span text:style-name="Strong_20_Emphasis">Cadastrador Local</text:span> atribui papel <text:span text:style-name="Strong_20_Emphasis">Tramitador SubUO</text:span> aos usuários que enviarão as propostas das SubUOs;</text:p>
        </text:list-item>
        <text:list-item>
          <text:p text:style-name="List_20_1_Content"> Passo 6. <text:span text:style-name="Strong_20_Emphasis">Controle de Qualidade - SOF</text:span> abre janelas de trabalho para as <text:span text:style-name="Strong_20_Emphasis">SubUOs</text:span> (momento 500);</text:p>
        </text:list-item>
        <text:list-item>
          <text:p text:style-name="List_20_1_Content"> Passo 7. <text:span text:style-name="Strong_20_Emphasis">Departamentos da SOF</text:span> realizam envio do momento 150 para 500 (propostas vazias);</text:p>
        </text:list-item>
        <text:list-item>
          <text:p text:style-name="List_20_1_Content"> Passo 8. <text:span text:style-name="Strong_20_Emphasis">Usuários com perfil SubUO</text:span> cadastram propostas das SubUOs;</text:p>
        </text:list-item>
        <text:list-item>
          <text:p text:style-name="List_20_1_Content_Last"> Passo 9. <text:span text:style-name="Strong_20_Emphasis">Usuários com papel Tramitador SubUO</text:span> enviam propostas do momento 500 para o momento 1000.</text:p>
        </text:list-item>
      </text:list>
      <text:h text:style-name="Heading_20_2" text:outline-level="2"><text:bookmark-start text:name="__RefHeading___manuais_para_orgaos_setoriais_4"/><text:bookmark-start text:name="manuais_para_orgaos_setoriais"/>2. Manuais para Órgãos Setoriais<text:bookmark-end text:name="__RefHeading___manuais_para_orgaos_setoriais_4"/><text:bookmark-end text:name="manuais_para_orgaos_setoriais"/></text:h>
      <text:list text:style-name="List_20_1" text:continue-numbering="false">
        <text:list-item>
          <text:p text:style-name="List_20_1_Content_First"> Para obter maiores informações sobre o uso de SubUOs:  </text:p>
          <text:list text:style-name="List_20_1">
            <text:list-item>
              <text:p text:style-name="List_20_1_Content_Last"> <text:a xlink:type="simple" xlink:href="https://www1.siop.planejamento.gov.br/siopdoc/doku.php/ploa:subuo" text:style-name="Internet_20_link" text:visited-style-name="Visited_20_Internet_20_Link">https://www1.siop.planejamento.gov.br/siopdoc/doku.php/ploa:subuo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Para mais informações sobre como Cadastrar SubUOs:</text:p>
          <text:list text:style-name="List_20_1">
            <text:list-item>
              <text:p text:style-name="List_20_1_Content_Last"> <text:a xlink:type="simple" xlink:href="https://www1.siop.planejamento.gov.br/siopdoc/doku.php/ploa:subuo#cadastro_de_subuo" text:style-name="Internet_20_link" text:visited-style-name="Visited_20_Internet_20_Link">https://www1.siop.planejamento.gov.br/siopdoc/doku.php/ploa:subuo#cadastro_de_subuo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Para mais informações sobre como Vincular PO's às SubUOs:</text:p>
          <text:list text:style-name="List_20_1">
            <text:list-item>
              <text:p text:style-name="List_20_1_Content_Last"> <text:a xlink:type="simple" xlink:href="https://www1.siop.planejamento.gov.br/siopdoc/doku.php/ploa:subuo#vinculacao_de_subuo_s_com_po_s" text:style-name="Internet_20_link" text:visited-style-name="Visited_20_Internet_20_Link">https://www1.siop.planejamento.gov.br/siopdoc/doku.php/ploa:subuo#vinculacao_de_subuo_s_com_po_s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Lista de Cadastradores Locais: </text:p>
          <text:list text:style-name="List_20_1">
            <text:list-item>
              <text:p text:style-name="List_20_1_Content_Last"> <text:a xlink:type="simple" xlink:href="https://www1.siop.planejamento.gov.br/siopdoc/doku.php/controle_acesso:lista_cadastradores_locais" text:style-name="Internet_20_link" text:visited-style-name="Visited_20_Internet_20_Link">https://www1.siop.planejamento.gov.br/siopdoc/doku.php/controle_acesso:lista_cadastradores_locais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processo_preparacao_subuo</dc:title>
  </office:meta>
</office:document-meta>
</file>