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5e37f96e5d343ea198519d59cc6dc1.png"/>
  <manifest:file-entry manifest:media-type="image/png" manifest:full-path="Pictures/37645c8549304a6547c7b8243602f904.png"/>
  <manifest:file-entry manifest:media-type="image/png" manifest:full-path="Pictures/88785ace27552f76e1db6e5d015c6aea.png"/>
  <manifest:file-entry manifest:media-type="image/png" manifest:full-path="Pictures/861e8b8396e97c832c5c38455cd592a0.png"/>
  <manifest:file-entry manifest:media-type="image/png" manifest:full-path="Pictures/e01e5c016398c2931c1451b51f86b0ab.png"/>
  <manifest:file-entry manifest:media-type="image/png" manifest:full-path="Pictures/fa8ff2f97491a540b741baec3f18e88b.png"/>
  <manifest:file-entry manifest:media-type="image/png" manifest:full-path="Pictures/d4afba7ed39a52943a5a34fe50c8148a.png"/>
  <manifest:file-entry manifest:media-type="image/jpeg" manifest:full-path="Pictures/d595e6a25baa3f495bd172870dd8709c.jpg"/>
  <manifest:file-entry manifest:media-type="image/png" manifest:full-path="Pictures/751632491a28538f93c5efc6a1d523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qualitativo:planos_orcamentarios"/><text:bookmark-start text:name="__RefHeading___modulo_qualitativo_-_cadastro_de_planos_orcamentarios_1"/><text:bookmark-start text:name="modulo_qualitativo_-_cadastro_de_planos_orcamentarios"/>Módulo Qualitativo - Cadastro de Planos Orçamentários<text:bookmark-end text:name="__RefHeading___modulo_qualitativo_-_cadastro_de_planos_orcamentarios_1"/><text:bookmark-end text:name="modulo_qualitativo_-_cadastro_de_planos_orcamentarios"/></text:h>
      <text:h text:style-name="Heading_20_2" text:outline-level="2"><text:bookmark-start text:name="__RefHeading___acesso_a_funcionalidade_e_perfil_necessario_2"/><text:bookmark-start text:name="acesso_a_funcionalidade_e_perfil_necessario"/>1. Acesso à funcionalidade e perfil necessário<text:bookmark-end text:name="__RefHeading___acesso_a_funcionalidade_e_perfil_necessario_2"/><text:bookmark-end text:name="acesso_a_funcionalidade_e_perfil_necessario"/></text:h>
      <text:p text:style-name="Text_20_body">Possuem permissão para <text:span text:style-name="underline">consultar</text:span> informações qualitativas os seguintes perfis:</text:p>
      <text:list text:style-name="List_20_1" text:continue-numbering="false">
        <text:list-item>
          <text:p text:style-name="List_20_1_Content_First"> UO - Unidade Orçamentária;</text:p>
        </text:list-item>
        <text:list-item>
          <text:p text:style-name="List_20_1_Content"> OS - Órgão Setorial;</text:p>
        </text:list-item>
        <text:list-item>
          <text:p text:style-name="List_20_1_Content"> SOF, SPI e DEST;</text:p>
        </text:list-item>
        <text:list-item>
          <text:p text:style-name="List_20_1_Content"> Consulta UO;</text:p>
        </text:list-item>
        <text:list-item>
          <text:p text:style-name="List_20_1_Content"> Consulta OS;</text:p>
        </text:list-item>
        <text:list-item>
          <text:p text:style-name="List_20_1_Content_Last"> Leitor Controle.</text:p>
        </text:list-item>
      </text:list>
      <text:p text:style-name="Text_20_body">A permissão para editar uma ação depende do momento em que se encontra.</text:p>
      <text:p text:style-name="Text_20_body">Assim como as Ações, há um item no menu Qualitativo para acesso à pesquisa de PO's:</text:p>
      <text:p text:style-name="Preformatted_20_Text">LOA » Qualitativo » Plano Orçamentário</text:p>
      <text:h text:style-name="Heading_20_2" text:outline-level="2"><text:bookmark-start text:name="__RefHeading___tela_para_pesquisa_de_planos_orcamentarios_3"/><text:bookmark-start text:name="tela_para_pesquisa_de_planos_orcamentarios"/>2. Tela para pesquisa de Planos Orçamentários<text:bookmark-end text:name="__RefHeading___tela_para_pesquisa_de_planos_orcamentarios_3"/><text:bookmark-end text:name="tela_para_pesquisa_de_planos_orcamentarios"/></text:h>
      <text:p text:style-name="Text_20_body">Após entrar no menu <text:span text:style-name="Strong_20_Emphasis">Plano Orçamentário</text:span>, o usuário é direcionado à tela de <text:span text:style-name="Strong_20_Emphasis">Pesquisa de Plano Orçamentário</text:span>, conforme imagem abaixo.
<draw:frame draw:style-name="mediacenter" draw:name="0" text:anchor-type="paragraph" draw:z-index="0" svg:width="21.166666666667cm" style:rel-width="100%" svg:height="12.443561734525cm" style:rel-height="scale"><draw:image xlink:href="Pictures/3e5e37f96e5d343ea198519d59cc6dc1.png" xlink:type="simple" xlink:show="embed" xlink:actuate="onLoad"/></draw:frame></text:p>
      <text:h text:style-name="Heading_20_3" text:outline-level="3"><text:bookmark-start text:name="__RefHeading___arvore_de_navegacao_4"/><text:bookmark-start text:name="arvore_de_navegacao"/>2.1 Árvore de Navegação<text:bookmark-end text:name="__RefHeading___arvore_de_navegacao_4"/><text:bookmark-end text:name="arvore_de_navegacao"/></text:h>
      <text:p text:style-name="Text_20_body">A Árvore de Navegação para Localizadores é semelhante àquela utilizada no menu <text:span text:style-name="Strong_20_Emphasis">Ações</text:span>. Dessa forma, caso exista dúvidas de como acessá-la, consulte o manual de consulta e edição de Ações (item 2.1).</text:p>
      <text:h text:style-name="Heading_20_3" text:outline-level="3"><text:bookmark-start text:name="__RefHeading___filtros_de_pesquisa_5"/><text:bookmark-start text:name="filtros_de_pesquisa"/>2.2 Filtros de Pesquisa<text:bookmark-end text:name="__RefHeading___filtros_de_pesquisa_5"/><text:bookmark-end text:name="filtros_de_pesquisa"/></text:h>
      <text:p text:style-name="Text_20_body">A tela de pesquisa permite utilizar diversos filtros diferentes. Abaixo estão indicados os principais filtros.
<draw:frame draw:style-name="mediacenter" draw:name="1" text:anchor-type="paragraph" draw:z-index="1" svg:width="21.166666666667cm" style:rel-width="100%" svg:height="14.516861909833cm" style:rel-height="scale"><draw:image xlink:href="Pictures/37645c8549304a6547c7b8243602f904.png" xlink:type="simple" xlink:show="embed" xlink:actuate="onLoad"/></draw:frame></text:p>
      <text:list text:style-name="Numbering_20_1" text:continue-numbering="false">
        <text:list-item>
          <text:p text:style-name="Numbering_20_1_Content_First"> Plano Orçamentário: A pesquisa pode ser realizada por parte do código ou o título do PO.</text:p>
        </text:list-item>
        <text:list-item>
          <text:p text:style-name="Numbering_20_1_Content"> Ação: A pesquisa pode realizada por parte do código ou título da Ação.</text:p>
        </text:list-item>
        <text:list-item>
          <text:p text:style-name="Numbering_20_1_Content"> Momento: A escolha de um momento possibilita listar todas as ações que se encontram no momento escolhido.</text:p>
        </text:list-item>
        <text:list-item>
          <text:p text:style-name="Numbering_20_1_Content"> Situação:</text:p>
          <text:list text:style-name="List_20_1">
            <text:list-item>
              <text:p text:style-name="List_20_1_Content"> Alterado: o Plano Orçamentário constava da base de partida e foi alterado durante o processo de elaboração do PLOA;</text:p>
            </text:list-item>
            <text:list-item>
              <text:p text:style-name="List_20_1_Content"> Não Alterado: o Plano Orçamentário constava da base de partida e não foi alterado durante o processo de elaboração do PLOA;</text:p>
            </text:list-item>
            <text:list-item>
              <text:p text:style-name="List_20_1_Content"> Excluído: o Plano Orçamentário encontra-se excluído. Nesse caso estará disponível apenas para consulta;</text:p>
            </text:list-item>
            <text:list-item>
              <text:p text:style-name="List_20_1_Content"> Não Excluído: o Plano Orçamentário não se encontra excluído;</text:p>
            </text:list-item>
            <text:list-item>
              <text:p text:style-name="List_20_1_Content"> Novo: o Plano Orçamentário não constava da base de partida e foi incluído durante o processo de elaboração do PLOA;</text:p>
            </text:list-item>
            <text:list-item>
              <text:p text:style-name="List_20_1_Content"> Pré-Existente: o Plano Orçamentário já constava da base de partida disponibilizada para o processo de elaboração do PLOA;</text:p>
            </text:list-item>
            <text:list-item>
              <text:p text:style-name="List_20_1_Content"> Validado: o Plano Orçamentário atende a todos os critérios necessários para envio ao próximo nível;</text:p>
            </text:list-item>
            <text:list-item>
              <text:p text:style-name="List_20_1_Content"> Não Validado: o Plano Orçamentário não atende a todos os critérios necessários para envio ao próximo nível.</text:p>
            </text:list-item>
          </text:list>
        </text:list-item>
        <text:list-item>
          <text:p text:style-name="Numbering_20_1_Content_Last"> Procurar: Efetua a pesquisa mediante os parâmetros informados no filtro.</text:p>
        </text:list-item>
      </text:list>
      <text:p text:style-name="Text_20_body"><text:span text:style-name="Strong_20_Emphasis">IMPORTANTE:</text:span> Apenas serão apresentados PO's cujo momento <text:span text:style-name="Strong_20_Emphasis">ATUAL</text:span> da Ação seja o mesmo selecionado no campo <text:span text:style-name="Emphasis">Momento</text:span>.</text:p>
      <text:h text:style-name="Heading_20_3" text:outline-level="3"><text:bookmark-start text:name="__RefHeading___resultado_da_busca_por_po_s_6"/><text:bookmark-start text:name="resultado_da_busca_por_po_s"/>2.3 Resultado da busca por PO's<text:bookmark-end text:name="__RefHeading___resultado_da_busca_por_po_s_6"/><text:bookmark-end text:name="resultado_da_busca_por_po_s"/></text:h>
      <text:p text:style-name="Text_20_body">Após a realização de uma pesquisa, o sistema efetuará a busca na base de dados do SIOP e, caso haja registros, o resultado será apresentado conforme o exemplo abaixo.
<draw:frame draw:style-name="mediacenter" draw:name="2" text:anchor-type="paragraph" draw:z-index="2" svg:width="21.166666666667cm" style:rel-width="100%" svg:height="11.645019359381cm" style:rel-height="scale"><draw:image xlink:href="Pictures/88785ace27552f76e1db6e5d015c6aea.png" xlink:type="simple" xlink:show="embed" xlink:actuate="onLoad"/></draw:frame></text:p>
      <text:p text:style-name="Text_20_body"><text:span text:style-name="Strong_20_Emphasis">IMPORTANTE</text:span>: O não preenchimento de pelo menos um campo no filtro pode ocasionar perda de performance na busca, visto que há grande quantidade de dados contidos na base.</text:p>
      <text:list text:style-name="Numbering_20_1" text:continue-numbering="false">
        <text:list-item>
          <text:p text:style-name="Numbering_20_1_Content_First"> Barra de Botões: lista as operações possíveis de serem executadas para os Planos Orçamentários. Para que o usuário consiga executar a operação deve possuir permissão cadastrada.</text:p>
        </text:list-item>
        <text:list-item>
          <text:p text:style-name="Numbering_20_1_Content"> Resultado da Pesquisa:</text:p>
          <text:list text:style-name="List_20_1">
            <text:list-item>
              <text:p text:style-name="List_20_1_Content"> <text:span text:style-name="Strong_20_Emphasis">Ação</text:span>: Funcional da ação no formato <text:span text:style-name="Emphasis">esfera.unidade.função.subfunção.programa.ação</text:span>.</text:p>
            </text:list-item>
            <text:list-item>
              <text:p text:style-name="List_20_1_Content"> <text:span text:style-name="Strong_20_Emphasis">PO</text:span>: Código referente ao Plano Orçamentário;</text:p>
            </text:list-item>
            <text:list-item>
              <text:p text:style-name="List_20_1_Content"> <text:span text:style-name="Strong_20_Emphasis">Título</text:span>: Descrição do título referente o Plano Orçamentário;</text:p>
            </text:list-item>
          </text:list>
        </text:list-item>
        <text:list-item>
          <text:p text:style-name="Numbering_20_1_Content"> Informações de Paginação: indicação da página atual que está sendo visualizada e navegação nas demais páginas, quando for o caso.</text:p>
        </text:list-item>
        <text:list-item>
          <text:p text:style-name="Numbering_20_1_Content"> Coluna de momento: indica o momento em que se encontra o Plano Orçamentário.</text:p>
        </text:list-item>
        <text:list-item>
          <text:p text:style-name="Numbering_20_1_Content"> Coluna de Status: indica se o Plano Orçamentário é novo ou pré-existente.</text:p>
          <text:list text:style-name="List_20_1">
            <text:list-item>
              <text:p text:style-name="List_20_1_Content"> A ausência de marcação indica que o Plano Orçamentário é pré-existente.</text:p>
            </text:list-item>
          </text:list>
        </text:list-item>
        <text:list-item>
          <text:p text:style-name="Numbering_20_1_Content"> Coluna de Exclusão: indica se o Plano Orçamentário encontra-se excluído.</text:p>
          <text:list text:style-name="List_20_1">
            <text:list-item>
              <text:p text:style-name="List_20_1_Content"> A ausência de marcação indica que o Plano Orçamentário é “não excluído”.</text:p>
            </text:list-item>
          </text:list>
        </text:list-item>
        <text:list-item>
          <text:p text:style-name="Numbering_20_1_Content"> Coluna de Validação: indica se o Plano Orçamentário encontra-se validado ou não validado.</text:p>
          <text:list text:style-name="List_20_1">
            <text:list-item>
              <text:p text:style-name="List_20_1_Content"> A ausência de marcação indica que o Plano Orçamentário encontra-se “não validado”. </text:p>
            </text:list-item>
          </text:list>
        </text:list-item>
        <text:list-item>
          <text:p text:style-name="Numbering_20_1_Content"> Coluna de Padronização: Indica, quando for o caso, o tipo de padronização do Plano Orçamentário.</text:p>
          <text:list text:style-name="List_20_1">
            <text:list-item>
              <text:p text:style-name="List_20_1_Content"> A ausência de marcação indica que o Plano Orçamentário não é padronizado. </text:p>
            </text:list-item>
          </text:list>
        </text:list-item>
        <text:list-item>
          <text:p text:style-name="Numbering_20_1_Content_Last"> Total de registros: indica o número total de registros retornados na respectiva pesquisa efetuada.</text:p>
        </text:list-item>
      </text:list>
      <text:p text:style-name="Text_20_body"><text:span text:style-name="Strong_20_Emphasis">IMPORTANTE:</text:span> Ao percorrer com o mouse sobre os ícones (Botões) é possível ver sua descrição.</text:p>
      <text:h text:style-name="Heading_20_3" text:outline-level="3"><text:bookmark-start text:name="__RefHeading___caracteristicas_dos_planos_orcamentarios_7"/><text:bookmark-start text:name="caracteristicas_dos_planos_orcamentarios"/>2.4 Características dos Planos Orçamentários<text:bookmark-end text:name="__RefHeading___caracteristicas_dos_planos_orcamentarios_7"/><text:bookmark-end text:name="caracteristicas_dos_planos_orcamentarios"/></text:h>
      <text:h text:style-name="Heading_20_4" text:outline-level="4"><text:bookmark-start text:name="__RefHeading___dos_momentos_8"/><text:bookmark-start text:name="dos_momentos"/>2.4.1 Dos Momentos<text:bookmark-end text:name="__RefHeading___dos_momentos_8"/><text:bookmark-end text:name="dos_momentos"/></text:h>
      <text:p text:style-name="Text_20_body">Assim como o Localizador, o Plano Orçamentário, poderá ou não, acompanhar o momento da Ação. Não sendo possível estar em um momento superior. Os principais momentos estão listados abaixo.</text:p>
      <text:list text:style-name="List_20_1" text:continue-numbering="false">
        <text:list-item>
          <text:p text:style-name="List_20_1_Content_First"> Momento <text:span text:style-name="Strong_20_Emphasis">ABP</text:span>: Ajuste de base de partida a partir da carga original dos dados;</text:p>
        </text:list-item>
        <text:list-item>
          <text:p text:style-name="List_20_1_Content"> Momento <text:span text:style-name="Strong_20_Emphasis">UO</text:span>: Unidade Orçamentária;</text:p>
        </text:list-item>
        <text:list-item>
          <text:p text:style-name="List_20_1_Content"> Momento <text:span text:style-name="Strong_20_Emphasis">OS</text:span>: Órgão Setorial;</text:p>
        </text:list-item>
        <text:list-item>
          <text:p text:style-name="List_20_1_Content"> Momento <text:span text:style-name="Strong_20_Emphasis">MP</text:span>: Órgão Central, com edição paralela da SOF, do DEST e da SPI;</text:p>
        </text:list-item>
        <text:list-item>
          <text:p text:style-name="List_20_1_Content_Last"> Momento <text:span text:style-name="Strong_20_Emphasis">CQ</text:span>: Controle de Qualidade, com consolidação paralela da SOF, do DEST e da SPI.</text:p>
        </text:list-item>
      </text:list>
      <text:h text:style-name="Heading_20_4" text:outline-level="4"><text:bookmark-start text:name="__RefHeading___das_situacoes_9"/><text:bookmark-start text:name="das_situacoes"/>2.4.2 Das Situações<text:bookmark-end text:name="__RefHeading___das_situacoes_9"/><text:bookmark-end text:name="das_situacoes"/></text:h>
      <text:list text:style-name="List_20_1" text:continue-numbering="false">
        <text:list-item>
          <text:p text:style-name="List_20_1_Content_First"> Sem alterações: O Plano Orçamentário se mantém inalterado desde que surgiu no momento Base de Partida. Opção padrão, assim não são exibidos ícones;</text:p>
        </text:list-item>
        <text:list-item>
          <text:p text:style-name="List_20_1_Content"> <draw:frame draw:style-name="media" draw:name="3" text:anchor-type="as-char" draw:z-index="3" svg:width="0.52916666666667cm" svg:height="0.62254901960784cm"><draw:image xlink:href="Pictures/861e8b8396e97c832c5c38455cd592a0.png" xlink:type="simple" xlink:show="embed" xlink:actuate="onLoad"/></draw:frame> Plano Orçamentário Novo (não constava na base de partida);</text:p>
        </text:list-item>
        <text:list-item>
          <text:p text:style-name="List_20_1_Content"> <draw:frame draw:style-name="media" draw:name="4" text:anchor-type="as-char" draw:z-index="4" svg:width="0.52916666666667cm" svg:height="0.75595238095238cm"><draw:image xlink:href="Pictures/e01e5c016398c2931c1451b51f86b0ab.png" xlink:type="simple" xlink:show="embed" xlink:actuate="onLoad"/></draw:frame> Plano Orçamentário Alterado (em momento posterior à base de partida);</text:p>
        </text:list-item>
        <text:list-item>
          <text:p text:style-name="List_20_1_Content"> <draw:frame draw:style-name="media" draw:name="5" text:anchor-type="as-char" draw:z-index="5" svg:width="0.52916666666667cm" svg:height="0.64675925925926cm"><draw:image xlink:href="Pictures/fa8ff2f97491a540b741baec3f18e88b.png" xlink:type="simple" xlink:show="embed" xlink:actuate="onLoad"/></draw:frame> Plano Orçamentário Excluído</text:p>
        </text:list-item>
        <text:list-item>
          <text:p text:style-name="List_20_1_Content_Last"> <draw:frame draw:style-name="media" draw:name="6" text:anchor-type="as-char" draw:z-index="6" svg:width="0.52916666666667cm" svg:height="0.61271929824561cm"><draw:image xlink:href="Pictures/d4afba7ed39a52943a5a34fe50c8148a.png" xlink:type="simple" xlink:show="embed" xlink:actuate="onLoad"/></draw:frame> Plano Orçamentário Validado</text:p>
        </text:list-item>
      </text:list>
      <text:h text:style-name="Heading_20_4" text:outline-level="4"><text:bookmark-start text:name="__RefHeading___dos_planos_orcamentarios_padronizados_10"/><text:bookmark-start text:name="dos_planos_orcamentarios_padronizados"/>2.4.3 Dos Planos Orçamentários Padronizados<text:bookmark-end text:name="__RefHeading___dos_planos_orcamentarios_padronizados_10"/><text:bookmark-end text:name="dos_planos_orcamentarios_padronizados"/></text:h>
      <text:p text:style-name="Text_20_body">PO's padronizados podem ser criados em ações padronizadas de forma que o PO será refletido em todas as ocorrências da ação. É comum a utilização em ações de pagamento de pessoal e de benefícios ao servidor.</text:p>
      <text:p text:style-name="Text_20_body">Também é possível criar um “Plano Orçamentário comum” (sem padronização) em ações padronizadas. Nesse caso, apenas a respectiva ocorrência da ação possuirá o PO criado.</text:p>
      <text:h text:style-name="Heading_20_4" text:outline-level="4"><text:bookmark-start text:name="__RefHeading___dos_planos_orcamentarios_reservados_11"/><text:bookmark-start text:name="dos_planos_orcamentarios_reservados"/>2.4.4 Dos Planos Orçamentários Reservados<text:bookmark-end text:name="__RefHeading___dos_planos_orcamentarios_reservados_11"/><text:bookmark-end text:name="dos_planos_orcamentarios_reservados"/></text:h>
      <text:list text:style-name="List_20_1" text:continue-numbering="false">
        <text:list-item>
          <text:p text:style-name="List_20_1_Content_First"> Usado para despesas administrativas em ações finalísticas;</text:p>
        </text:list-item>
        <text:list-item>
          <text:p text:style-name="List_20_1_Content"> Condição: desde que não exista na UO respectiva a ação 2000 - Administração da Unidade;</text:p>
        </text:list-item>
        <text:list-item>
          <text:p text:style-name="List_20_1_Content_Last"> Exigem intervenção da SOF para incluir na ação.</text:p>
        </text:list-item>
      </text:list>
      <text:h text:style-name="Heading_20_4" text:outline-level="4"><text:bookmark-start text:name="__RefHeading___detalhes_dos_planos_orcamentarios_12"/><text:bookmark-start text:name="detalhes_dos_planos_orcamentarios"/>2.4.5 Detalhes dos Planos Orçamentários<text:bookmark-end text:name="__RefHeading___detalhes_dos_planos_orcamentarios_12"/><text:bookmark-end text:name="detalhes_dos_planos_orcamentarios"/></text:h>
      <text:list text:style-name="List_20_1" text:continue-numbering="false">
        <text:list-item>
          <text:p text:style-name="List_20_1_Content_First"> Se a Ação possui Produto, o Plano Orçamentário deve ter produto intermediário. A exceção é o PO reservado, que pode ou não ter produto intermediário.</text:p>
        </text:list-item>
        <text:list-item>
          <text:p text:style-name="List_20_1_Content"> Se a Ação não tem produto, o PO pode ou não ter produto intermediário.</text:p>
        </text:list-item>
        <text:list-item>
          <text:p text:style-name="List_20_1_Content"> Os PO's não substituem as demais categorias de programação (Atividades, Projetos ou Localizadores).</text:p>
        </text:list-item>
        <text:list-item>
          <text:p text:style-name="List_20_1_Content_Last"> Um PO totalmente novo pode ser criado com todos os dados em branco. Para isso, basta clicar no botão <text:span text:style-name="Strong_20_Emphasis">Novo PO</text:span>.</text:p>
        </text:list-item>
      </text:list>
      <text:h text:style-name="Heading_20_3" text:outline-level="3"><text:bookmark-start text:name="__RefHeading___vinculacao_de_po_s_13"/><text:bookmark-start text:name="vinculacao_de_po_s"/>2.5 Vinculação de PO´s<text:bookmark-end text:name="__RefHeading___vinculacao_de_po_s_13"/><text:bookmark-end text:name="vinculacao_de_po_s"/></text:h>
      <text:p text:style-name="Text_20_body"><draw:frame draw:style-name="mediacenter" draw:name="7" text:anchor-type="paragraph" draw:z-index="7" svg:width="21.166666666667cm" style:rel-width="100%" svg:height="13.430362496593cm" style:rel-height="scale"><draw:image xlink:href="Pictures/d595e6a25baa3f495bd172870dd8709c.jpg" xlink:type="simple" xlink:show="embed" xlink:actuate="onLoad"/></draw:frame></text:p>
      <text:h text:style-name="Heading_20_3" text:outline-level="3"><text:bookmark-start text:name="__RefHeading___exclusao_de_po_14"/><text:bookmark-start text:name="exclusao_de_po"/>2.6 Exclusão de PO<text:bookmark-end text:name="__RefHeading___exclusao_de_po_14"/><text:bookmark-end text:name="exclusao_de_po"/></text:h>
      <text:p text:style-name="Text_20_body">Para excluir um PO da lista, o usuário deve clicar no ícone representado por uma lixeira <draw:frame draw:style-name="media" draw:name="8" text:anchor-type="as-char" draw:z-index="8" svg:width="0.66145833333333cm" svg:height="0.66145833333333cm"><draw:image xlink:href="Pictures/751632491a28538f93c5efc6a1d5237c.png" xlink:type="simple" xlink:show="embed" xlink:actuate="onLoad"/></draw:frame> e, logo após, confirmar a exclusão na mensagem que surge em tela, se for o caso.</text:p>
      <text:h text:style-name="Heading_20_2" text:outline-level="2"><text:bookmark-start text:name="__RefHeading___atributos_usos_e_produtos_de_planos_orcamentarios_15"/><text:bookmark-start text:name="atributos_usos_e_produtos_de_planos_orcamentarios"/>3. Atributos, usos e produtos de Planos Orçamentários<text:bookmark-end text:name="__RefHeading___atributos_usos_e_produtos_de_planos_orcamentarios_15"/><text:bookmark-end text:name="atributos_usos_e_produtos_de_planos_orcamentarios"/></text:h>
      <text:p text:style-name="Text_20_body">Maiores informações sobre atributos, usos e produtos de Planos Orçamentários podem ser encontradas no <text:span text:style-name="Strong_20_Emphasis">Manual Técnico de Orçamento</text:span> (MTO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qualitativo:planos_orcamentarios</dc:title>
  </office:meta>
</office:document-meta>
</file>