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4716ec9d3f0e8763ec82762dc03e05e.png"/>
  <manifest:file-entry manifest:media-type="image/png" manifest:full-path="Pictures/5a51379542d96434896b905242d3d240.png"/>
  <manifest:file-entry manifest:media-type="image/png" manifest:full-path="Pictures/a28898fe3d11848fa6b978c1084307bb.png"/>
  <manifest:file-entry manifest:media-type="image/png" manifest:full-path="Pictures/0ec8b0d980c2c7be453f559ba9afbeba.png"/>
  <manifest:file-entry manifest:media-type="image/png" manifest:full-path="Pictures/04125982d0d116b442e800371405b6e6.png"/>
  <manifest:file-entry manifest:media-type="image/png" manifest:full-path="Pictures/137df6fa6cf7a3468663b4b8c1fe20b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oa:qualitativo:tramitacao"/><text:bookmark-start text:name="__RefHeading___tramitacao_de_acoes_no_modulo_qualitativo_para_o_ploa_1"/><text:bookmark-start text:name="tramitacao_de_acoes_no_modulo_qualitativo_para_o_ploa"/>Tramitação de Ações no Módulo Qualitativo para o PLOA<text:bookmark-end text:name="__RefHeading___tramitacao_de_acoes_no_modulo_qualitativo_para_o_ploa_1"/><text:bookmark-end text:name="tramitacao_de_acoes_no_modulo_qualitativo_para_o_ploa"/></text:h>
      <text:h text:style-name="Heading_20_2" text:outline-level="2"><text:bookmark-start text:name="__RefHeading___acesso_a_funcionalidade_e_privilegios_necessarios_2"/><text:bookmark-start text:name="acesso_a_funcionalidade_e_privilegios_necessarios"/>1. Acesso à Funcionalidade e Privilégios Necessários<text:bookmark-end text:name="__RefHeading___acesso_a_funcionalidade_e_privilegios_necessarios_2"/><text:bookmark-end text:name="acesso_a_funcionalidade_e_privilegios_necessarios"/></text:h>
      <text:p text:style-name="Text_20_body">O acesso às funcionalidades de tramitação de <text:span text:style-name="Emphasis">Ações</text:span>, <text:span text:style-name="Emphasis">Localizadores</text:span> e <text:span text:style-name="Emphasis">Planos Orçamentários</text:span> se dá pelo item de menu:</text:p>
      <text:p text:style-name="Preformatted_20_Text">LOA » Qualitativo » Ação<text:line-break/></text:p>
      <text:p text:style-name="Text_20_body">Para utilizar as funcionalidades de <text:span text:style-name="Emphasis">Envio</text:span>, <text:span text:style-name="Emphasis">Retorno</text:span> e <text:span text:style-name="Emphasis">Captura</text:span> nos momentos <text:span text:style-name="Strong_20_Emphasis">Unidade Orçamentária</text:span> ou <text:span text:style-name="Strong_20_Emphasis">Órgão Setorial</text:span>, é necessário que o usuário possua o papel <text:span text:style-name="Strong_20_Emphasis">Tramitador - Unidade Orçamentária</text:span> ou <text:span text:style-name="Strong_20_Emphasis">Tramitador - Órgão Setorial</text:span>, respectivamente.</text:p>
      <text:h text:style-name="Heading_20_2" text:outline-level="2"><text:bookmark-start text:name="__RefHeading___momentos_3"/><text:bookmark-start text:name="momentos"/>2. Momentos<text:bookmark-end text:name="__RefHeading___momentos_3"/><text:bookmark-end text:name="momentos"/></text:h>
      <text:p text:style-name="Text_20_body">O processo de tramitação passa pela análise de vários atores que participam do ciclo de elaboração. A cada etapa da tramitação, chamada de momento, é atribuído um nome que evidencia onde a ação está localizada.</text:p>
      <text:p text:style-name="Text_20_body">Durante a elaboração do PLOA, no módulo qualitativo as Ações, Localizadores e Planos Orçamentários podem existir nos seguintes momentos:</text:p>
      <text:list text:style-name="List_20_1" text:continue-numbering="false">
        <text:list-item>
          <text:p text:style-name="List_20_1_Content_First"> 10 - Base de Partida;</text:p>
        </text:list-item>
        <text:list-item>
          <text:p text:style-name="List_20_1_Content"> 100 - Ajuste da Base de Partida;</text:p>
        </text:list-item>
        <text:list-item>
          <text:p text:style-name="List_20_1_Content"> 1000 - Unidade Orçamentária;</text:p>
        </text:list-item>
        <text:list-item>
          <text:p text:style-name="List_20_1_Content"> 2000 - Órgão Setorial;</text:p>
        </text:list-item>
        <text:list-item>
          <text:p text:style-name="List_20_1_Content"> 3000 - Órgão Central;</text:p>
        </text:list-item>
        <text:list-item>
          <text:p text:style-name="List_20_1_Content"> 3500 - Órgão Central II;</text:p>
        </text:list-item>
        <text:list-item>
          <text:p text:style-name="List_20_1_Content"> 4000 - Qualidade/Consolidado; e</text:p>
        </text:list-item>
        <text:list-item>
          <text:p text:style-name="List_20_1_Content_Last"> 5000 - PLOA.</text:p>
        </text:list-item>
      </text:list>
      <text:p text:style-name="Text_20_body">Note-se que, diferentemente do módulo quantitativo, no qualitativo não existem duas fases da proposta. O desenho abaixo mostra os momentos de ambos os módulos e o fluxo de tramitação para o PLOA 2026.</text:p>
      <text:p text:style-name="Text_20_body"><draw:frame draw:style-name="mediacenter" draw:name="0" text:anchor-type="paragraph" draw:z-index="0" svg:width="21.166666666667cm" style:rel-width="100%" svg:height="8.4502583979328cm" style:rel-height="scale"><draw:image xlink:href="Pictures/54716ec9d3f0e8763ec82762dc03e05e.png" xlink:type="simple" xlink:show="embed" xlink:actuate="onLoad"/></draw:frame></text:p>
      <text:p text:style-name="Text_20_body">A tramitação das ações ocorre por meio de <text:span text:style-name="Strong_20_Emphasis">Envios</text:span>, <text:span text:style-name="Strong_20_Emphasis">Retornos</text:span>  e <text:span text:style-name="Strong_20_Emphasis">Capturas</text:span>.</text:p>
      <text:p text:style-name="Text_20_body">Em cada momento há diferentes permissões para que distintos atores atuem sobre a Ação, os Localizadores e os Planos Orçamentários. Por exemplo, enquanto a ação estiver no Momento 1000, usuários utilizando perfil <text:span text:style-name="Emphasis">Unidade Orçamentária</text:span>  podem editá-la. Ao enviar esta ação para o momento seguinte (2000), este usuário com perfil <text:span text:style-name="Emphasis">Unidade Orçamentária</text:span>  não mais terá acesso à sua edição.</text:p>
      <text:h text:style-name="Heading_20_2" text:outline-level="2"><text:bookmark-start text:name="__RefHeading___envio_4"/><text:bookmark-start text:name="envio"/>3. Envio<text:bookmark-end text:name="__RefHeading___envio_4"/><text:bookmark-end text:name="envio"/></text:h>
      <text:p text:style-name="Text_20_body">O <text:span text:style-name="Strong_20_Emphasis">Envio</text:span>  de propostas do qualitativo permite que se avance no fluxo do processo. Ao enviar uma ação para o momento seguinte, a edição da ação por usuários com permissão no momento atual é interrompida e os usuários com permissão de edição no momento seguinte passam a editá-la.</text:p>
      <text:p text:style-name="Text_20_body">Para realizar o envio da ação para o momento seguinte, ativa-se a caixa de seleção ao lado da sua funcional-programática e, após, clica-se no botão <text:span text:style-name="Strong_20_Emphasis">Enviar</text:span>, conforme figura abaixo.</text:p>
      <text:p text:style-name="Text_20_body"><draw:frame draw:style-name="mediacenter" draw:name="1" text:anchor-type="paragraph" draw:z-index="1" svg:width="21.166666666667cm" style:rel-width="100%" svg:height="3.9895287958115cm" style:rel-height="scale"><draw:image xlink:href="Pictures/5a51379542d96434896b905242d3d240.png" xlink:type="simple" xlink:show="embed" xlink:actuate="onLoad"/></draw:frame></text:p>
      <text:p text:style-name="Text_20_body">Para utilizar a funcionalidade de <text:span text:style-name="Emphasis">Envio</text:span>  nos momentos <text:span text:style-name="Emphasis">Unidade Orçamentária</text:span>  ou <text:span text:style-name="Emphasis">Órgão Setorial</text:span>, é necessário que o usuário possua o papel <text:span text:style-name="underline">Tramitador - Unidade Orçamentária</text:span>  ou <text:span text:style-name="underline">Tramitador - Órgão Setorial</text:span>, respectivamente.</text:p>
      <text:p text:style-name="Text_20_body"><text:span text:style-name="Strong_20_Emphasis">IMPORTANTE:</text:span>  Ao utilizar a funcionalidade de envio, é realizada a validação da ação. Caso a ação não seja válida, aparecerá mensagem de erro com informação quanto à inconsistência apresentada.</text:p>
      <text:h text:style-name="Heading_20_2" text:outline-level="2"><text:bookmark-start text:name="__RefHeading___retorno_5"/><text:bookmark-start text:name="retorno"/>4. Retorno<text:bookmark-end text:name="__RefHeading___retorno_5"/><text:bookmark-end text:name="retorno"/></text:h>
      <text:p text:style-name="Text_20_body">Ao utilizar a funcionalidade de <text:span text:style-name="Strong_20_Emphasis">Retorno</text:span>, a ação retornará para o momento anterior no fluxo de tramitação.</text:p>
      <text:p text:style-name="Text_20_body">De forma semelhante ao envio, para realizar o retorno, ativa-se a caixa de seleção ao lado da sua funcional-programática e, após, clica-se no botão <text:span text:style-name="Strong_20_Emphasis">Retornar</text:span>, conforme figura abaixo.</text:p>
      <text:p text:style-name="Text_20_body"><draw:frame draw:style-name="mediacenter" draw:name="2" text:anchor-type="paragraph" draw:z-index="2" svg:width="21.166666666667cm" style:rel-width="100%" svg:height="3.9341186736475cm" style:rel-height="scale"><draw:image xlink:href="Pictures/a28898fe3d11848fa6b978c1084307bb.png" xlink:type="simple" xlink:show="embed" xlink:actuate="onLoad"/></draw:frame></text:p>
      <text:p text:style-name="Text_20_body"><text:span text:style-name="Strong_20_Emphasis">IMPORTANTE:</text:span> Ao realizar o retorno de uma ação, todas as edições realizadas no momento atual serão apagadas, inclusive a edição e inclusão de <text:span text:style-name="Strong_20_Emphasis">Localizadores</text:span> e <text:span text:style-name="Strong_20_Emphasis">Planos Orçamentários</text:span>.</text:p>
      <text:p text:style-name="Text_20_body">Para utilizar a funcionalidade de <text:span text:style-name="Emphasis">Retorno</text:span>  nos momentos <text:span text:style-name="Emphasis">Unidade Orçamentária</text:span>  ou <text:span text:style-name="Emphasis">Órgão Setorial</text:span>, é necessário que o usuário possua o papel <text:span text:style-name="underline">Tramitador - Unidade Orçamentária</text:span>  ou <text:span text:style-name="underline">Tramitador - Órgão Setorial</text:span>, respectivamente.</text:p>
      <text:h text:style-name="Heading_20_2" text:outline-level="2"><text:bookmark-start text:name="__RefHeading___captura_6"/><text:bookmark-start text:name="captura"/>5. Captura<text:bookmark-end text:name="__RefHeading___captura_6"/><text:bookmark-end text:name="captura"/></text:h>
      <text:p text:style-name="Text_20_body">A <text:span text:style-name="Strong_20_Emphasis">Captura</text:span>  deve ser utilizada quando um ator à frente no fluxo de tramitação deseja editar uma ação que se encontra no momento anterior.</text:p>
      <text:p text:style-name="Text_20_body">Por exemplo, caso um Órgão Setorial capture uma ação que se encontra no momento <text:span text:style-name="underline">1000 - UO</text:span>, a ação tramitará para o momento <text:span text:style-name="underline">2000 - OS</text:span>, e a Unidade Orçamentária não poderá mais editar esta ação.</text:p>
      <text:p text:style-name="Text_20_body">De forma semelhante às outras funcionalidades, para realizar a captura de uma ação, ativa-se a caixa de seleção ao lado da sua funcional-programática e, após, clica-se no botão <text:span text:style-name="Strong_20_Emphasis">Capturar</text:span>, conforme figura abaixo.</text:p>
      <text:p text:style-name="Text_20_body"><draw:frame draw:style-name="mediacenter" draw:name="3" text:anchor-type="paragraph" draw:z-index="3" svg:width="21.166666666667cm" style:rel-width="100%" svg:height="3.8459694989107cm" style:rel-height="scale"><draw:image xlink:href="Pictures/0ec8b0d980c2c7be453f559ba9afbeba.png" xlink:type="simple" xlink:show="embed" xlink:actuate="onLoad"/></draw:frame></text:p>
      <text:p text:style-name="Text_20_body">Para usuário Órgão Setorial capturar uma ação que esteja no momento <text:span text:style-name="Emphasis">1000 - UO</text:span>, é necessário que possua o papel <text:span text:style-name="underline">Tramitador - Órgão Setorial</text:span>.</text:p>
      <text:p text:style-name="Text_20_body"><text:span text:style-name="Strong_20_Emphasis">IMPORTANTE:</text:span>  Ao utilizar a funcionalidade de <text:span text:style-name="Emphasis">Captura</text:span>, não é realizada validação da ação.</text:p>
      <text:h text:style-name="Heading_20_2" text:outline-level="2"><text:bookmark-start text:name="__RefHeading___historico_de_tramitacao_das_acoes_7"/><text:bookmark-start text:name="historico_de_tramitacao_das_acoes"/>6. Histórico de tramitação das Ações<text:bookmark-end text:name="__RefHeading___historico_de_tramitacao_das_acoes_7"/><text:bookmark-end text:name="historico_de_tramitacao_das_acoes"/></text:h>
      <text:p text:style-name="Text_20_body">O histórico de tramitações realizadas em um ação pode ser visualizado por meio do ícone de informações do histórico da ação, conforme exemplo abaixo.</text:p>
      <text:p text:style-name="Text_20_body"><draw:frame draw:style-name="mediacenter" draw:name="4" text:anchor-type="paragraph" draw:z-index="4" svg:width="20.108333333333cm" style:rel-width="100%" svg:height="6.0060416666667cm" style:rel-height="scale"><draw:image xlink:href="Pictures/04125982d0d116b442e800371405b6e6.png" xlink:type="simple" xlink:show="embed" xlink:actuate="onLoad"/></draw:frame></text:p>
      <text:p text:style-name="Text_20_body">Ao clicar no botão indicado, será exibida tela semelhante à seguinte.</text:p>
      <text:p text:style-name="Text_20_body"><draw:frame draw:style-name="mediacenter" draw:name="5" text:anchor-type="paragraph" draw:z-index="5" svg:width="20.372916666667cm" style:rel-width="100%" svg:height="11.90625cm" style:rel-height="scale"><draw:image xlink:href="Pictures/137df6fa6cf7a3468663b4b8c1fe20b2.png" xlink:type="simple" xlink:show="embed" xlink:actuate="onLoad"/></draw:frame></text:p>
      <text:h text:style-name="Heading_20_2" text:outline-level="2"><text:bookmark-start text:name="__RefHeading___regras_de_validacao_da_acao_8"/><text:bookmark-start text:name="regras_de_validacao_da_acao"/>7. Regras de validação da ação<text:bookmark-end text:name="__RefHeading___regras_de_validacao_da_acao_8"/><text:bookmark-end text:name="regras_de_validacao_da_acao"/></text:h>
      <text:p text:style-name="Text_20_body">A validação consiste na verificação de todas as condições que devem ser cumpridas para que a ação possa ser enviada para o momento seguinte.</text:p>
      <text:list text:style-name="List_20_1" text:continue-numbering="false">
        <text:list-item>
          <text:p text:style-name="List_20_1_Content_First"> Todas as regras verificadas ao salvar a ação também são verificadas na validação para envio (ver item 3.2.1 da página: <text:a xlink:type="simple" xlink:href="https://intrasof.sof.intra/siopdoc/doku.php/ploa:qualitativo:acoes" text:style-name="Internet_20_link" text:visited-style-name="Visited_20_Internet_20_Link">Regras para salvar uma Ação</text:a>);</text:p>
        </text:list-item>
        <text:list-item>
          <text:p text:style-name="List_20_1_Content"> A ação não pode estar <text:span text:style-name="Strong_20_Emphasis">excluída</text:span>;</text:p>
        </text:list-item>
        <text:list-item>
          <text:p text:style-name="List_20_1_Content"> Não pode existir outra ação com o mesmo <text:span text:style-name="Strong_20_Emphasis">título</text:span>  no mesmo exercício.</text:p>
        </text:list-item>
        <text:list-item>
          <text:p text:style-name="List_20_1_Content"> O campo <text:span text:style-name="Strong_20_Emphasis">Base Legal</text:span>  é de preenchimento obrigatório no envio do momento OS para MP;</text:p>
        </text:list-item>
        <text:list-item>
          <text:p text:style-name="List_20_1_Content"> O campo <text:span text:style-name="Strong_20_Emphasis">Detalhamento da implementação</text:span>  é de preenchimento obrigatório no envio do momento OS para MP somente para ações das esferas 10 e 20;</text:p>
        </text:list-item>
        <text:list-item>
          <text:p text:style-name="List_20_1_Content"> O campo <text:span text:style-name="Strong_20_Emphasis">Unidade responsável</text:span>  nos POs diferentes de 0000 e diferentes de Reservados ou Padronizados vinculados à ação é de preenchimento obrigatório no envio do momento OS para MP;</text:p>
        </text:list-item>
        <text:list-item>
          <text:p text:style-name="List_20_1_Content"> A <text:span text:style-name="Strong_20_Emphasis">descrição</text:span>  é obrigatória, a menos que a ação se encontre no momento de ajuste da base partida (ABP).</text:p>
        </text:list-item>
        <text:list-item>
          <text:p text:style-name="List_20_1_Content"> A <text:span text:style-name="Strong_20_Emphasis">unidade orçamentária responsável</text:span>  pela ação deve estar ativa na tabela de órgãos.</text:p>
        </text:list-item>
        <text:list-item>
          <text:p text:style-name="List_20_1_Content"> A <text:span text:style-name="Strong_20_Emphasis">função</text:span>  e a <text:span text:style-name="Strong_20_Emphasis">subfunção</text:span>  da ação devem estar marcadas como ativas nas respectivas tabelas.</text:p>
        </text:list-item>
        <text:list-item>
          <text:p text:style-name="List_20_1_Content"> Um <text:span text:style-name="Strong_20_Emphasis">produto</text:span>  não pode ser informado sem sua respectiva <text:span text:style-name="Strong_20_Emphasis">unidade de medida</text:span>, da mesma forma que uma <text:span text:style-name="Strong_20_Emphasis">unidade de medida</text:span>  não pode ser informada sem seu respectivo <text:span text:style-name="Strong_20_Emphasis">produto</text:span>.</text:p>
        </text:list-item>
        <text:list-item>
          <text:p text:style-name="List_20_1_Content"> O <text:span text:style-name="Strong_20_Emphasis">produto</text:span>  e a <text:span text:style-name="Strong_20_Emphasis">unidade de medida</text:span>  da ação devem estar ativos nas respectivas tabelas, caso a ação se encontre em momento de captação da proposta do PLOA ou em momento de criação de créditos.</text:p>
        </text:list-item>
        <text:list-item>
          <text:p text:style-name="List_20_1_Content"> É necessário indicar se houve <text:span text:style-name="Strong_20_Emphasis">participação social</text:span>  na discussão da ação, a menos que a ação esteja no momento de ajuste da base de partida (ABP).</text:p>
        </text:list-item>
        <text:list-item>
          <text:p text:style-name="List_20_1_Content"> Caso a ação tenha <text:span text:style-name="Strong_20_Emphasis">participação social</text:span>, os <text:span text:style-name="Strong_20_Emphasis">tipos de participação</text:span>  devem ser informados, sendo que alguns tipos exigem, também, que os nomes das <text:span text:style-name="Strong_20_Emphasis">entidades envolvidas</text:span>  sejam citados.</text:p>
        </text:list-item>
        <text:list-item>
          <text:p text:style-name="List_20_1_Content"> Se a ação tem <text:span text:style-name="Strong_20_Emphasis">código temporário</text:span>  e o momento seguinte não permitir códigos temporários, a ação não será considerada válida e não poderá ser enviada.</text:p>
        </text:list-item>
        <text:list-item>
          <text:p text:style-name="List_20_1_Content"> Para ser enviada, a ação precisa ter ao menos um <text:span text:style-name="Strong_20_Emphasis">localizador</text:span>, a menos que se encontre no momento de ajuste da base de partida (ABP).</text:p>
        </text:list-item>
        <text:list-item>
          <text:p text:style-name="List_20_1_Content"> Se o momento seguinte proibir a existência de registros excluídos, a ação deverá ter pelo menos um <text:span text:style-name="Strong_20_Emphasis">localizador</text:span>  não excluído.</text:p>
        </text:list-item>
        <text:list-item>
          <text:p text:style-name="List_20_1_Content"> Se a flag de <text:span text:style-name="Strong_20_Emphasis">detalhamento obrigatório em POs</text:span>  estiver marcada e a ação não se encontrar em momento anterior ao momento Órgão Setorial, a ação deverá possuir ao menos um PO não excluído diferente do PO padrão (ou seja, um <text:span text:style-name="Strong_20_Emphasis">PO específico</text:span>).</text:p>
        </text:list-item>
        <text:list-item>
          <text:p text:style-name="List_20_1_Content_Last"> A ação só poderá ser enviada para o momento PL se possuir <text:span text:style-name="Strong_20_Emphasis">propostas quantitativas formalizadas</text:span>.</text:p>
        </text:list-item>
      </text:list>
      <text:p text:style-name="Text_20_body">Para ações do tipo Operação Especial:</text:p>
      <text:list text:style-name="List_20_1" text:continue-numbering="false">
        <text:list-item>
          <text:p text:style-name="List_20_1_Content_First"> É obrigatório informar o seu <text:span text:style-name="Strong_20_Emphasis">subtipo</text:span>.</text:p>
        </text:list-item>
        <text:list-item>
          <text:p text:style-name="List_20_1_Content_Last"> Se o <text:span text:style-name="Strong_20_Emphasis">subtipo</text:span>  não permitir a especificação de item de mensuração, não é permitido que a ação tenha <text:span text:style-name="Strong_20_Emphasis">produto</text:span>.</text:p>
        </text:list-item>
      </text:list>
      <text:p text:style-name="Text_20_body">Para ações do tipo Projeto:</text:p>
      <text:list text:style-name="List_20_1" text:continue-numbering="false">
        <text:list-item>
          <text:p text:style-name="List_20_1_Content_First"> É obrigatório o preenchimento dos campos <text:span text:style-name="Strong_20_Emphasis">Produto</text:span>  e <text:span text:style-name="Strong_20_Emphasis">Unidade de medida</text:span>.</text:p>
        </text:list-item>
        <text:list-item>
          <text:p text:style-name="List_20_1_Content"> <text:span text:style-name="Strong_20_Emphasis">Data de Início</text:span>, <text:span text:style-name="Strong_20_Emphasis">Data de Término</text:span>, <text:span text:style-name="Strong_20_Emphasis">Total Físico</text:span>  e <text:span text:style-name="Strong_20_Emphasis">Custo Total</text:span>, são obrigatórios, a menos que a ação esteja no momento de ajuste da base de partida (ABP).</text:p>
        </text:list-item>
        <text:list-item>
          <text:p text:style-name="List_20_1_Content"> O ano da <text:span text:style-name="Strong_20_Emphasis">data de início</text:span>  do projeto não pode ser maior do que o ano do exercício do PLOA, com exceção de quando o ano do exercício também seja o primeiro ano do PPA.</text:p>
        </text:list-item>
        <text:list-item>
          <text:p text:style-name="List_20_1_Content"> <text:span text:style-name="Strong_20_Emphasis">Data de término</text:span>  do projeto não pode ser anterior à sua data de início.</text:p>
        </text:list-item>
        <text:list-item>
          <text:p text:style-name="List_20_1_Content"> O ano do campo <text:span text:style-name="Strong_20_Emphasis">Data de término</text:span>  de todos os localizadores vinculados à ação devem ter valor no mínimo igual ao do exercício do PLOA em elaboração no envio do momento OS para MP.</text:p>
        </text:list-item>
        <text:list-item>
          <text:p text:style-name="List_20_1_Content"> <text:span text:style-name="Strong_20_Emphasis">Total Físico</text:span>  não pode ser negativo.</text:p>
        </text:list-item>
        <text:list-item>
          <text:p text:style-name="List_20_1_Content_Last"> <text:span text:style-name="Strong_20_Emphasis">Custo Total</text:span>  não pode ser negativo.</text:p>
        </text:list-item>
      </text:list>
      <text:p text:style-name="Text_20_body">Para ações do tipo Atividade:</text:p>
      <text:list text:style-name="List_20_1" text:continue-numbering="false">
        <text:list-item>
          <text:p text:style-name="LastListParagraph_List_20_1_Content_First"> Caso o <text:span text:style-name="Strong_20_Emphasis">produto</text:span>  tenha sido informado e a ação não esteja em momento anterior a Órgão Setorial, <text:span text:style-name="Strong_20_Emphasis">beneficiário</text:span>  torna-se um atributo obrigatório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ploa:qualitativo:tramitacao</dc:title>
  </office:meta>
</office:document-meta>
</file>