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01f27cb3db0b7b3608b03fbfb709ef5.png"/>
  <manifest:file-entry manifest:media-type="image/png" manifest:full-path="Pictures/8bf807f3dc15d851a6a87881ffa2403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oa:quantitativo_listas_verificacao"/><text:bookmark-start text:name="__RefHeading___listas_de_verificacao_-_quantitativo_ploa_-_em_elaboracao_1"/><text:bookmark-start text:name="listas_de_verificacao_-_quantitativo_ploa_-_em_elaboracao"/>Listas de Verificação - Quantitativo PLOA - EM ELABORAÇÃO<text:bookmark-end text:name="__RefHeading___listas_de_verificacao_-_quantitativo_ploa_-_em_elaboracao_1"/><text:bookmark-end text:name="listas_de_verificacao_-_quantitativo_ploa_-_em_elaboracao"/></text:h>
      <text:p text:style-name="Text_20_body"><text:span text:style-name="Emphasis">Este manual descreve como se cria e trata as propostas orçamentárias dentro da fase quantitativa do PLOA.</text:span></text:p>
      <text:h text:style-name="Heading_20_2" text:outline-level="2"><text:bookmark-start text:name="__RefHeading___acesso_a_funcionalidade_e_controle_de_acesso_2"/><text:bookmark-start text:name="acesso_a_funcionalidade_e_controle_de_acesso"/>1. Acesso à Funcionalidade e Controle de Acesso<text:bookmark-end text:name="__RefHeading___acesso_a_funcionalidade_e_controle_de_acesso_2"/><text:bookmark-end text:name="acesso_a_funcionalidade_e_controle_de_acesso"/></text:h>
      <text:p text:style-name="Text_20_body">O acesso à tela de propostas se dá o item de menu abaixo:</text:p>
      <text:p text:style-name="Preformatted_20_Text">LOA » Quantitativo » Listas de Verificação</text:p>
      <text:p text:style-name="Text_20_body">Esta funcionalidade está disponível para usuários com perfis:</text:p>
      <text:list text:style-name="Numbering_20_1" text:continue-numbering="false">
        <text:list-item>
          <text:p text:style-name="Numbering_20_1_Content_First"> <text:span text:style-name="Emphasis">SOF</text:span></text:p>
        </text:list-item>
        <text:list-item>
          <text:p text:style-name="Numbering_20_1_Content_Last"> <text:span text:style-name="Emphasis">Órgão Setorial</text:span></text:p>
        </text:list-item>
      </text:list>
      <text:h text:style-name="Heading_20_2" text:outline-level="2"><text:bookmark-start text:name="__RefHeading___selecao_e_verificacao_3"/><text:bookmark-start text:name="selecao_e_verificacao"/>2. Seleção e Verificação<text:bookmark-end text:name="__RefHeading___selecao_e_verificacao_3"/><text:bookmark-end text:name="selecao_e_verificacao"/></text:h>
      <text:p text:style-name="Text_20_body">O SIOP apresenta diversos itens que auxiliam os usuários na interpretação dos resultados e indicam os procedimentos a serem adotados em caso de pendências no status.</text:p>
      <text:p text:style-name="Text_20_body"><draw:frame draw:style-name="mediacenter" draw:name="0" text:anchor-type="paragraph" draw:z-index="0" svg:width="37.068125cm" style:rel-width="100%" svg:height="19.129375cm" style:rel-height="scale"><draw:image xlink:href="Pictures/001f27cb3db0b7b3608b03fbfb709ef5.png" xlink:type="simple" xlink:show="embed" xlink:actuate="onLoad"/></draw:frame></text:p>
      <text:p text:style-name="Text_20_body">Na parte superior o SIOP apresenta os campos de filtragem que serão aplicados aos testes selecionados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Descrição</text:p>
          </table:table-cell>
        </table:table-row>
        <table:table-row>
          <table:table-cell office:value-type="string" table:style-name="tablecell">
            <text:p text:style-name="tablealignleft">Exercício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Momento</text:p>
          </table:table-cell>
          <table:table-cell office:value-type="string" table:style-name="tablecell">
            <text:p text:style-name="tablealignleft">Etapa do processo orçamentário (ex: 2000 - Órgão Setorial). </text:p>
          </table:table-cell>
        </table:table-row>
        <table:table-row>
          <table:table-cell office:value-type="string" table:style-name="tablecell">
            <text:p text:style-name="tablealignleft">Órgão</text:p>
          </table:table-cell>
          <table:table-cell office:value-type="string" table:style-name="tablecell">
            <text:p text:style-name="tablealignleft">Permite filtrar por um órgão específico ou selecionar “Todos”.</text:p>
          </table:table-cell>
        </table:table-row>
      </table:table>
      <text:p text:style-name="Text_20_body">A funcionalidade de “Gravar Filtros” (botão à direita) possibilita que o usuário salve a configuração de filtragem desejada. Ao abrir a tela novamente, os campos serão automaticamente preenchidos com os dados salvos.</text:p>
      <text:p text:style-name="Text_20_body">A seleção dos itens de checagem pode ser feita manualmente, através das caixas de seleção, ou pode ser realizada de forma automática ao clicar no botão “Marcar Todos”. 
Após a seleção dos itens, <text:span text:style-name="Strong_20_Emphasis">clique em “Pesquisar”</text:span>. </text:p>
      <text:h text:style-name="Heading_20_2" text:outline-level="2"><text:bookmark-start text:name="__RefHeading___resultados_4"/><text:bookmark-start text:name="resultados"/>3. Resultados<text:bookmark-end text:name="__RefHeading___resultados_4"/><text:bookmark-end text:name="resultados"/></text:h>
      <text:p text:style-name="Text_20_body"><draw:frame draw:style-name="mediacenter" draw:name="1" text:anchor-type="paragraph" draw:z-index="1" svg:width="42.994791666667cm" style:rel-width="100%" svg:height="16.324791666667cm" style:rel-height="scale"><draw:image xlink:href="Pictures/8bf807f3dc15d851a6a87881ffa2403c.png" xlink:type="simple" xlink:show="embed" xlink:actuate="onLoad"/></draw:frame></text:p>
      <text:p text:style-name="Text_20_body">Os itens verificados poderão apresentar um dos seguintes status:</text:p>
      <text:list text:style-name="List_20_1" text:continue-numbering="false">
        <text:list-item>
          <text:p text:style-name="List_20_1_Content_First"> Confere </text:p>
        </text:list-item>
        <text:list-item>
          <text:p text:style-name="List_20_1_Content"> Não Confere, necessidade de analisar as incorreções </text:p>
        </text:list-item>
        <text:list-item>
          <text:p text:style-name="List_20_1_Content_Last"> Não confere, e as incorreções encontradas são impeditivas </text:p>
        </text:list-item>
      </text:list>
      <text:p text:style-name="Text_20_body">O SIOP fornece relatórios aos itens com status “não conferem”, detalhando as programações que apresentam incorreções (ícones de pdf e excel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oa:quantitativo_listas_verificacao</dc:title>
  </office:meta>
</office:document-meta>
</file>