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12928b292937d2f99a35e92addfced4.png"/>
  <manifest:file-entry manifest:media-type="image/png" manifest:full-path="Pictures/07b37a6f01aa21a4ea4bf5c3c63370ad.png"/>
  <manifest:file-entry manifest:media-type="image/png" manifest:full-path="Pictures/fcfc2e4b42f19a1ea033f37bc7256dbe.png"/>
  <manifest:file-entry manifest:media-type="image/png" manifest:full-path="Pictures/a8525030ae77a314aae38990f00cd96b.png"/>
  <manifest:file-entry manifest:media-type="image/png" manifest:full-path="Pictures/120218ef88b9f98242c67a852ace753e.png"/>
  <manifest:file-entry manifest:media-type="image/png" manifest:full-path="Pictures/443f27b472b55c00b6021082a18a4b82.png"/>
  <manifest:file-entry manifest:media-type="image/png" manifest:full-path="Pictures/3d347adf8265f4f9987199eeff9f63c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oa:subuo"/><text:bookmark-start text:name="__RefHeading___tratamento_de_subuos_-_desativado_a_partir_do_ploa_2027_1"/><text:bookmark-start text:name="tratamento_de_subuos_-_desativado_a_partir_do_ploa_2027"/>Tratamento de SubUOs - Desativado a partir do PLOA 2027<text:bookmark-end text:name="__RefHeading___tratamento_de_subuos_-_desativado_a_partir_do_ploa_2027_1"/><text:bookmark-end text:name="tratamento_de_subuos_-_desativado_a_partir_do_ploa_2027"/></text:h>
      <text:p text:style-name="Text_20_body"><text:span text:style-name="Emphasis">O uso de SubUO's (subdivisões maiores de uma UO) foi <text:span text:style-name="Strong_20_Emphasis">descontinuada a partir do PLOA 2027</text:span>. A funcionalidade era de uso opcional no SIOP, mas poderia ser utilizada para aqueles casos onde o esforço na composição da proposta orçamentária da UO é facilitado por esta funcionalidade.</text:span></text:p>
      <text:h text:style-name="Heading_20_2" text:outline-level="2"><text:bookmark-start text:name="__RefHeading___acesso_a_funcionalidade_e_privilegios_necessarios_2"/><text:bookmark-start text:name="acesso_a_funcionalidade_e_privilegios_necessarios"/>1. Acesso à Funcionalidade e Privilégios Necessários<text:bookmark-end text:name="__RefHeading___acesso_a_funcionalidade_e_privilegios_necessarios_2"/><text:bookmark-end text:name="acesso_a_funcionalidade_e_privilegios_necessarios"/></text:h>
      <text:p text:style-name="Text_20_body">O acesso se dá pelo menu:</text:p>
      <text:p text:style-name="Preformatted_20_Text">LOA &gt;&gt; Quantitativo &gt;&gt; SubUO</text:p>
      <text:p text:style-name="Text_20_body">Papéis relacionados:</text:p>
      <text:list text:style-name="List_20_1" text:continue-numbering="false">
        <text:list-item>
          <text:p text:style-name="List_20_1_Content_First"> <text:span text:style-name="Emphasis">Cadastrador de SubUO</text:span> - permite que o usuário cadastre ou edite SubUO's, mas o login precisa ser feito no perfil <text:span text:style-name="Emphasis">UO</text:span> para que haja a visibilidade das UOs.</text:p>
        </text:list-item>
        <text:list-item>
          <text:p text:style-name="List_20_1_Content_Last"> <text:span text:style-name="Emphasis">Tramitador SubUO</text:span> - permite que o usuário envie as propostas de suas SubUO's.</text:p>
        </text:list-item>
      </text:list>
      <text:h text:style-name="Heading_20_4" text:outline-level="4"><text:bookmark-start text:name="__RefHeading___perfil_subuo_3"/><text:bookmark-start text:name="perfil_subuo"/>1.1 Perfil SubUO<text:bookmark-end text:name="__RefHeading___perfil_subuo_3"/><text:bookmark-end text:name="perfil_subuo"/></text:h>
      <text:p text:style-name="Text_20_body">Este perfil será atribuído pelo Cadastrador Local do órgão. Para isso deve haver pelo menos uma SubUO criada no órgão em questão, caso contrário a lista de SUbUOs disponíveis ficará vazia (figura abaixo) e não haverá como o Cadastrador Local efetivar as alterações no cadastro de usuários.
<draw:frame draw:style-name="mediacenter" draw:name="0" text:anchor-type="paragraph" draw:z-index="0" svg:width="26.722916666667cm" style:rel-width="100%" svg:height="15.848541666667cm" style:rel-height="scale"><draw:image xlink:href="Pictures/f12928b292937d2f99a35e92addfced4.png" xlink:type="simple" xlink:show="embed" xlink:actuate="onLoad"/></draw:frame></text:p>
      <text:h text:style-name="Heading_20_4" text:outline-level="4"><text:bookmark-start text:name="__RefHeading___perfil_cadastrador_subuo_4"/><text:bookmark-start text:name="perfil_cadastrador_subuo"/>1.2 Perfil Cadastrador SubUO<text:bookmark-end text:name="__RefHeading___perfil_cadastrador_subuo_4"/><text:bookmark-end text:name="perfil_cadastrador_subuo"/></text:h>
      <text:p text:style-name="Text_20_body">Este perfil será atribuído pelo Cadastrador Local ao usuário responsável pelo cadastramento das SubUOs. Para maiores detalhes, acesse o <text:a xlink:type="simple" xlink:href="https://intrasof.sof.intra/siopdoc/doku.php/controle_acesso:controle_acesso" text:style-name="Internet_20_link" text:visited-style-name="Visited_20_Internet_20_Link">Manual de Controle de Acesso ao SIOP</text:a>.</text:p>
      <text:h text:style-name="Heading_20_2" text:outline-level="2"><text:bookmark-start text:name="__RefHeading___consulta_de_subuo_s_5"/><text:bookmark-start text:name="consulta_de_subuo_s"/>2. Consulta de SubUO's<text:bookmark-end text:name="__RefHeading___consulta_de_subuo_s_5"/><text:bookmark-end text:name="consulta_de_subuo_s"/></text:h>
      <text:p text:style-name="Text_20_body">Na tela abaixo é possível se pesquisar por SubUO's de determinada Unidade Orçamentária e, além disso, pode-se acrescentar um texto para restringir a busca:</text:p>
      <text:p text:style-name="Text_20_body"><draw:frame draw:style-name="mediacenter" draw:name="1" text:anchor-type="paragraph" draw:z-index="1" svg:width="34.633958333333cm" style:rel-width="100%" svg:height="6.9320833333333cm" style:rel-height="scale"><draw:image xlink:href="Pictures/07b37a6f01aa21a4ea4bf5c3c63370ad.png" xlink:type="simple" xlink:show="embed" xlink:actuate="onLoad"/></draw:frame></text:p>
      <text:p text:style-name="Text_20_body">Depois de clicar em <text:span text:style-name="Emphasis">Buscar</text:span>, os resultados são mostrados:</text:p>
      <text:p text:style-name="Text_20_body"><draw:frame draw:style-name="mediacenter" draw:name="2" text:anchor-type="paragraph" draw:z-index="2" svg:width="34.6075cm" style:rel-width="100%" svg:height="11.27125cm" style:rel-height="scale"><draw:image xlink:href="Pictures/fcfc2e4b42f19a1ea033f37bc7256dbe.png" xlink:type="simple" xlink:show="embed" xlink:actuate="onLoad"/></draw:frame></text:p>
      <text:h text:style-name="Heading_20_2" text:outline-level="2"><text:bookmark-start text:name="__RefHeading___cadastro_de_subuo_6"/><text:bookmark-start text:name="cadastro_de_subuo"/>3. Cadastro de SubUO<text:bookmark-end text:name="__RefHeading___cadastro_de_subuo_6"/><text:bookmark-end text:name="cadastro_de_subuo"/></text:h>
      <text:p text:style-name="Text_20_body">Na mesma tela de início anterior, clique no botão <text:span text:style-name="Emphasis">Nova</text:span> para criar uma nova SubUO:</text:p>
      <text:p text:style-name="Text_20_body"><draw:frame draw:style-name="mediacenter" draw:name="3" text:anchor-type="paragraph" draw:z-index="3" svg:width="34.792708333333cm" style:rel-width="100%" svg:height="6.985cm" style:rel-height="scale"><draw:image xlink:href="Pictures/a8525030ae77a314aae38990f00cd96b.png" xlink:type="simple" xlink:show="embed" xlink:actuate="onLoad"/></draw:frame></text:p>
      <text:p text:style-name="Text_20_body">Surgirá então uma tela como a abaixo. Primeiramente escolha a UO da lista onde será criada a nova SubUO:</text:p>
      <text:p text:style-name="Text_20_body"><draw:frame draw:style-name="mediacenter" draw:name="4" text:anchor-type="paragraph" draw:z-index="4" svg:width="34.739791666667cm" style:rel-width="100%" svg:height="7.4347916666667cm" style:rel-height="scale"><draw:image xlink:href="Pictures/120218ef88b9f98242c67a852ace753e.png" xlink:type="simple" xlink:show="embed" xlink:actuate="onLoad"/></draw:frame></text:p>
      <text:p text:style-name="Text_20_body">Depois há duas opções para a criação da nova SubUO. É possível tanto a inclusão de uma nova SubUO com qualquer descrição ou a importação de uma Unidade Gestora Responsável (UGR) da Unidade Orçamentária selecionada:<draw:frame draw:style-name="mediacenter" draw:name="5" text:anchor-type="paragraph" draw:z-index="5" svg:width="34.713333333333cm" style:rel-width="100%" svg:height="8.255cm" style:rel-height="scale"><draw:image xlink:href="Pictures/443f27b472b55c00b6021082a18a4b82.png" xlink:type="simple" xlink:show="embed" xlink:actuate="onLoad"/></draw:frame></text:p>
      <text:p text:style-name="Text_20_body"><text:span text:style-name="Emphasis">Observações</text:span>: </text:p>
      <text:list text:style-name="List_20_1" text:continue-numbering="false">
        <text:list-item>
          <text:p text:style-name="List_20_1_Content_First"> A responsabilidade na criação das SubUOs é do setorial. Não há cópia automática a cada ano. As SubUOs devem ser criadas em cada exercício que forem ser usadas. É possível a criação usando planilha como está descrito melhor abaixo.</text:p>
        </text:list-item>
        <text:list-item>
          <text:p text:style-name="List_20_1_Content"> A lista de UGRs apresentada é atualizada diariamente com informações do SIAFI. O SIOP realiza a associação entre UO e UG apenas para as Unidades Gestoras Responsáveis enviadas pelo SIAFI diariamente pelo arquivo de execução orçamentária do fechamento do dia anterior. Se alguma UG não constar como responsável por nenhuma dotação/execução deste arquivo, a associação automática UG/UO não é realizada <text:span text:style-name="underline">e o cadastro deve ser manual</text:span>.</text:p>
        </text:list-item>
        <text:list-item>
          <text:p text:style-name="List_20_1_Content_Last"> Ao criar uma SubUO baseada numa UGR, esta some da lista de opções.</text:p>
        </text:list-item>
      </text:list>
      <text:h text:style-name="Heading_20_3" text:outline-level="3"><text:bookmark-start text:name="__RefHeading___vinculacao_de_subuo_s_com_po_s_7"/><text:bookmark-start text:name="vinculacao_de_subuo_s_com_po_s"/>3.1 Vinculação de SubUO's com PO's<text:bookmark-end text:name="__RefHeading___vinculacao_de_subuo_s_com_po_s_7"/><text:bookmark-end text:name="vinculacao_de_subuo_s_com_po_s"/></text:h>
      <text:p text:style-name="Text_20_body">Por fim, será necessário se criar as vinculações desta nova SubUO com os POs de ações específicas que ela poderá acessar:</text:p>
      <text:p text:style-name="Text_20_body"><draw:frame draw:style-name="mediacenter" draw:name="6" text:anchor-type="paragraph" draw:z-index="6" svg:width="34.713333333333cm" style:rel-width="100%" svg:height="13.705416666667cm" style:rel-height="scale"><draw:image xlink:href="Pictures/3d347adf8265f4f9987199eeff9f63cc.png" xlink:type="simple" xlink:show="embed" xlink:actuate="onLoad"/></draw:frame></text:p>
      <text:p text:style-name="Text_20_body">Note que o processo pode ser repetido de forma a termos PO's de várias ações vinculados à SubUO.</text:p>
      <text:p text:style-name="Text_20_body"><text:span text:style-name="Emphasis">Observação</text:span>: para editar uma SubUO basta encontrá-la na consulta de clicar sobre sua linha de resultado. A edição segue as mesmas regras acima para a criação de uma SubUO.</text:p>
      <text:h text:style-name="Heading_20_2" text:outline-level="2"><text:bookmark-start text:name="__RefHeading___uso_de_planilhas_de_importacao_e_exportacao_8"/><text:bookmark-start text:name="uso_de_planilhas_de_importacao_e_exportacao"/>4. Uso de Planilhas de Importação e Exportação<text:bookmark-end text:name="__RefHeading___uso_de_planilhas_de_importacao_e_exportacao_8"/><text:bookmark-end text:name="uso_de_planilhas_de_importacao_e_exportacao"/></text:h>
      <text:p text:style-name="Text_20_body">Esta funcionalidade está disponível para usuários que forem criar ou alterar SubUOs. O uso de planilha facilita operações em massa, tais com a criação de várias SubUOs e suas vinculações com POs.</text:p>
      <text:p text:style-name="Text_20_body"><text:span text:style-name="Emphasis"><text:span text:style-name="underline"><text:span text:style-name="Strong_20_Emphasis">ATENÇÃO!</text:span></text:span></text:span>  A “cópia” de SubUOs (e seus POs vinculados) de um exercício para outro precisa ser feita em <text:span text:style-name="Strong_20_Emphasis">duas operações de importação</text:span>, observando os seguintes passos:</text:p>
      <text:list text:style-name="Numbering_20_1" text:continue-numbering="false">
        <text:list-item>
          <text:p text:style-name="Numbering_20_1_Content_First"> <text:span text:style-name="Strong_20_Emphasis">Exportar</text:span>  as SubUOs e as associações com POs do exercício de origem da cópia (por exemplo, 2022). O sistema fará o <text:span text:style-name="Emphasis">download </text:span>de uma planilha Excel com duas abas/guias: “SubUO” e “PO”. <text:line-break/></text:p>
        </text:list-item>
        <text:list-item>
          <text:p text:style-name="Numbering_20_1_Content"> <text:span text:style-name="Strong_20_Emphasis">Fazer uma cópia do arquivo Excel</text:span>  “baixado” para outro arquivo. Renomear ambos. Sugere-se os nomes “ImportaçãoSubUO” e “ImportaçãoPo”. Usaremos cada arquivo numa operação de importação diferente. <text:line-break/></text:p>
        </text:list-item>
        <text:list-item>
          <text:p text:style-name="Numbering_20_1_Content"> No arquivo “ImportaçãoSubUO” (nome sugerido), <text:span text:style-name="Strong_20_Emphasis">apagar os dados da coluna “Código SubUO”</text:span>, <text:span text:style-name="underline">tanto na guia 'SubUO' quanto na guia 'PO'</text:span>. <text:line-break/>Isto é necessário por dois motivos: <text:line-break/> <text:line-break/>3.1) porque a rotina de importação cria novos registros apenas para linhas de SubUOs que <text:span text:style-name="Strong_20_Emphasis">não</text:span>  tenham códigos de SubUO. Para as SubUOs que já têm código informado na planilha, a rotina de importação apenas tenta atualizar suas descrições. Neste caso, como tais SubUOs que se deseja copiar ainda não existem no ano destino (por exemplo, 2023), o usuário receberá a mensagem de “<text:span text:style-name="Emphasis">SubUO não encontrada</text:span>”; e <text:line-break/> <text:line-break/>3.2) para evitar o risco de o sistema importar acidental e indevidamente alguns vínculos originais SubUO x PO do exercício origem para o exercício destino. Isso ocorre quando o sistema atribui um código de SubUO do exercício destino (por exemplo, 2023) que já foi usado por uma SubUO diferente no exercício origem (por exemplo, 2022). Em outras palavras: se existiu uma SubUO em 2022 com o código “A” e ela tinha POs associados; se o sistema atribuir o mesmo código “A” para outra SubUO em 2023; e se o usuário não limpar a coluna “Código da SubUO” da planilha “PO” quando da importação para 2023, os POs da SubUO “A” de 2022 serão vinculados indevidamente à SubUO “A” de 2023, o que não deveria ocorrer. <text:line-break/></text:p>
        </text:list-item>
        <text:list-item>
          <text:p text:style-name="Numbering_20_1_Content"> Uma vez excluídos os códigos de SubUOs das duas guias,<text:span text:style-name="Strong_20_Emphasis"> importar a planilha “ImportaçãoSubUO”</text:span>  (nome sugerido). Nesta primeira operação de importação, apenas os registros da guia “SubUO” serão importados. Os registros da guia “PO”, por não terem o código de SubUO associado (apagados no passo anterior), resultarão na mensagem “<text:span text:style-name="Emphasis">Coluna Código SubUO da planilha Planilha de Detalhamento PO é uma coluna obrigatória, mas está vazia</text:span>”. <text:line-break/></text:p>
        </text:list-item>
        <text:list-item>
          <text:p text:style-name="Numbering_20_1_Content"> Na funcionalidade LOA &gt; Quantitativo &gt; SubUO &gt; Consulta, <text:span text:style-name="Strong_20_Emphasis">consultar os códigos novos das SubUOs</text:span>  que o sistema gerou no exercício destino (2023). <text:line-break/></text:p>
        </text:list-item>
        <text:list-item>
          <text:p text:style-name="Numbering_20_1_Content"> Abrir a outra planilha salva (“ImportaçãoPO” - nome sugerido acima) e <text:span text:style-name="Strong_20_Emphasis">substituir os “Códigos SubUO” anteriores pelos novos códigos</text:span>, com o cuidado de fazer o “casamento” correto do desses códigos entre as guias “SubUO” e “PO”. <text:line-break/></text:p>
        </text:list-item>
        <text:list-item>
          <text:p text:style-name="Numbering_20_1_Content"> Uma vez ajustados os códigos de SubUO nas duas guias, <text:span text:style-name="Strong_20_Emphasis">importar a planilha “ImportaçãoPO”</text:span>  (nome sugerido acima). Nesta segunda operação serão incluídos os registros dos vínculos SubUO x PO, conforme constarem na guia “PO” da planilha selecionada para importação. <text:line-break/></text:p>
        </text:list-item>
        <text:list-item>
          <text:p text:style-name="Numbering_20_1_Content_Last"> Processo de importação concluído!</text:p>
        </text:list-item>
      </text:list>
      <text:p text:style-name="Text_20_body"> <text:line-break/><text:span text:style-name="Emphasis"><text:span text:style-name="Strong_20_Emphasis">Observações</text:span> </text:span><text:span text:style-name="Strong_20_Emphasis">:</text:span></text:p>
      <text:list text:style-name="List_20_1" text:continue-numbering="false">
        <text:list-item>
          <text:p text:style-name="List_20_1_Content_First"> A cada operação de importação, o sistema faz o <text:span text:style-name="Emphasis">download </text:span>automático de uma nova planilha com o resultado da tentativa de importação de cada linha da planilha selecionada, tanto para a guia “SubUO” quanto para a guia “PO”.</text:p>
        </text:list-item>
        <text:list-item>
          <text:p text:style-name="List_20_1_Content_Last"> Se houver qualquer linha na guia “PO”, as vinculações existentes serão apagadas, e passam a ser consideradas apenas as que constarem na planilha sendo importada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ploa:subuo</dc:title>
  </office:meta>
</office:document-meta>
</file>