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ba12cfd2f49caf0d6aa479da0950ca.png"/>
  <manifest:file-entry manifest:media-type="image/png" manifest:full-path="Pictures/b2ca146dc69635746a1974d1ceed7c3c.png"/>
  <manifest:file-entry manifest:media-type="image/png" manifest:full-path="Pictures/4449d0ae03f5c67c5c70afabf4bf8c7c.png"/>
  <manifest:file-entry manifest:media-type="image/png" manifest:full-path="Pictures/d443965946e6ed990dc2c19424190983.png"/>
  <manifest:file-entry manifest:media-type="image/png" manifest:full-path="Pictures/48888b9ce328195bfec3c369c3a35575.png"/>
  <manifest:file-entry manifest:media-type="image/png" manifest:full-path="Pictures/210b1bdfc9144504f8c8ae2f0c0076d8.png"/>
  <manifest:file-entry manifest:media-type="image/png" manifest:full-path="Pictures/11d7ae7212b7a8ae419b8fceef136ae4.png"/>
  <manifest:file-entry manifest:media-type="image/png" manifest:full-path="Pictures/2215af5f5fd3d24fa605cac37ddd5d93.png"/>
  <manifest:file-entry manifest:media-type="image/png" manifest:full-path="Pictures/88eec08de49634475bb1174d048771f3.png"/>
  <manifest:file-entry manifest:media-type="image/png" manifest:full-path="Pictures/8f37d96b010c161b4f87ba2cb21827d1.png"/>
  <manifest:file-entry manifest:media-type="image/png" manifest:full-path="Pictures/b0f80b00e152285266dc730b26c98a62.png"/>
  <manifest:file-entry manifest:media-type="image/png" manifest:full-path="Pictures/529700db9cf75db1f90d03966f63099f.png"/>
  <manifest:file-entry manifest:media-type="image/png" manifest:full-path="Pictures/29138a7cdfa0f4d06d91ed8b57d88b5a.png"/>
  <manifest:file-entry manifest:media-type="image/png" manifest:full-path="Pictures/d81740b77f57d0c9a277d4550ae833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tas:rel_estruturado_consolidado"/><text:bookmark-start text:name="__RefHeading___extrator_de_dados_de_receita_1"/><text:bookmark-start text:name="extrator_de_dados_de_receita"/>Extrator de Dados de Receita<text:bookmark-end text:name="__RefHeading___extrator_de_dados_de_receita_1"/><text:bookmark-end text:name="extrator_de_dados_de_receita"/></text:h>
      <text:p text:style-name="Text_20_body"><text:span text:style-name="Emphasis">O Extrator de Dados de Receita tem por objetivo permitir que os Órgãos Setoriais e as Unidades Orçamentárias construam relatórios que forneçam as informações requeridas por eles, além de os mesmos terem acessos aos relatórios disponibilizados pela CGARP/SEAFI/SOF/MP e por outros Órgãos Setoriais e/ou Unidades Orçamentárias. 
</text:span></text:p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Para acessar a funcionalidade no SIOP, clique no seguinte link do menu SIOP:</text:p>
      <text:p text:style-name="Preformatted_20_Text">Receitas&gt;&gt; Relatórios&gt;&gt; Extrator de Dados de Receita<text:line-break/></text:p>
      <text:p text:style-name="Text_20_body">Esta funcionalidade está disponível para os seguintes perfis do SIOP:</text:p>
      <text:list text:style-name="Numbering_20_1" text:continue-numbering="false">
        <text:list-item>
          <text:p text:style-name="Numbering_20_1_Content_First"> <text:span text:style-name="Emphasis">Órgão Setorial</text:span></text:p>
        </text:list-item>
        <text:list-item>
          <text:p text:style-name="Numbering_20_1_Content"> <text:span text:style-name="Emphasis">Unidade Orçamentária</text:span></text:p>
        </text:list-item>
        <text:list-item>
          <text:p text:style-name="Numbering_20_1_Content"> <text:span text:style-name="Emphasis">Unidade Recolhedora</text:span></text:p>
        </text:list-item>
        <text:list-item>
          <text:p text:style-name="Numbering_20_1_Content_Last"> <text:span text:style-name="Emphasis">Leitor Congresso</text:span></text:p>
        </text:list-item>
      </text:list>
      <text:p text:style-name="Text_20_body">A tela inicial apresenta uma lista de relatórios que podem ser consultados, além da possibilidade de adicionar um relatório.</text:p>
      <text:p text:style-name="Text_20_body"><draw:frame draw:style-name="mediacenter" draw:name="0" text:anchor-type="paragraph" draw:z-index="0" svg:width="26.458333333333cm" style:rel-width="100%" svg:height="17.012708333333cm" style:rel-height="scale"><draw:image xlink:href="Pictures/45ba12cfd2f49caf0d6aa479da0950ca.png" xlink:type="simple" xlink:show="embed" xlink:actuate="onLoad"/></draw:frame></text:p>
      <text:p text:style-name="Text_20_body">Existe também a possibilidade de exclusão de um relatório selecionado, clicando no botão <text:span text:style-name="Emphasis">Excluir</text:span>.</text:p>
      <text:h text:style-name="Heading_20_2" text:outline-level="2"><text:bookmark-start text:name="__RefHeading___criacao_de_relatorios_3"/><text:bookmark-start text:name="criacao_de_relatorios"/>2. Criação de Relatórios<text:bookmark-end text:name="__RefHeading___criacao_de_relatorios_3"/><text:bookmark-end text:name="criacao_de_relatorios"/></text:h>
      <text:p text:style-name="Text_20_body">Para criação de um relatório, conforme descrito anteriormente, clique em “Adicionar Extrator de Dados de Receita”. Consequentemente, aparecerá a tela de cadastro.</text:p>
      <text:p text:style-name="Text_20_body"><draw:frame draw:style-name="mediacenter" draw:name="1" text:anchor-type="paragraph" draw:z-index="1" svg:width="26.458333333333cm" style:rel-width="100%" svg:height="14.651194353963cm" style:rel-height="scale"><draw:image xlink:href="Pictures/b2ca146dc69635746a1974d1ceed7c3c.png" xlink:type="simple" xlink:show="embed" xlink:actuate="onLoad"/></draw:frame></text:p>
      <text:p text:style-name="Text_20_body">O Cadastro do Extrator de Dados de Receita é composto dos seguintes itens para preenchimento:</text:p>
      <text:p text:style-name="Text_20_body"><draw:frame draw:style-name="mediacenter" draw:name="2" text:anchor-type="paragraph" draw:z-index="2" svg:width="26.458333333333cm" style:rel-width="100%" svg:height="2.3134422110553cm" style:rel-height="scale"><draw:image xlink:href="Pictures/4449d0ae03f5c67c5c70afabf4bf8c7c.png" xlink:type="simple" xlink:show="embed" xlink:actuate="onLoad"/></draw:frame></text:p>
      <text:p text:style-name="Text_20_body"><text:span text:style-name="Strong_20_Emphasis">Título -</text:span> Nome do Relatório.</text:p>
      <text:p text:style-name="Text_20_body"><text:span text:style-name="Strong_20_Emphasis">Subtítulo -</text:span> Caracteriza o assunto principal, servindo de complemento.</text:p>
      <text:p text:style-name="Text_20_body"><text:span text:style-name="Strong_20_Emphasis">Descrição - </text:span> Fornece informações sobre o objetivo do relatório.</text:p>
      <text:p text:style-name="Text_20_body"><text:span text:style-name="Strong_20_Emphasis">Exercício -</text:span> O preenchimento do Exercício resulta na disponibilização dos cenários que poderão ser escolhidos na <text:span text:style-name="Strong_20_Emphasis">Coluna de Resultados</text:span>.Por exemplo, o preenchimento do Exercício “2017 - 3” significa que o usuário espera que estejam na Coluna de Resultados os cenários de 2017 mais os três anos anteriores.</text:p>
      <text:p text:style-name="Text_20_body">O Cadastro do Extrator de Dados de Receita também é composto dos seguintes itens de seleção, os quais comporão o relatório:</text:p>
      <text:p text:style-name="Text_20_body"><draw:frame draw:style-name="mediacenter" draw:name="3" text:anchor-type="paragraph" draw:z-index="3" svg:width="26.458333333333cm" style:rel-width="100%" svg:height="10.503958333333cm" style:rel-height="scale"><draw:image xlink:href="Pictures/d443965946e6ed990dc2c19424190983.png" xlink:type="simple" xlink:show="embed" xlink:actuate="onLoad"/></draw:frame></text:p>
      <text:p text:style-name="Text_20_body"><text:span text:style-name="Strong_20_Emphasis"> Coluna de Títulos - </text:span> Permite que o usuário escolha quais itens estarão no relatório.</text:p>
      <text:p text:style-name="Text_20_body">No exemplo abaixo, o usuário selecionou os títulos Esfera (cod.),Esfera (desc.), Fonte (cod.) e Fonte (desc.).</text:p>
      <text:p text:style-name="Text_20_body"><draw:frame draw:style-name="mediacenter" draw:name="4" text:anchor-type="paragraph" draw:z-index="4" svg:width="26.458333333333cm" style:rel-width="100%" svg:height="16.667700066138cm" style:rel-height="scale"><draw:image xlink:href="Pictures/48888b9ce328195bfec3c369c3a35575.png" xlink:type="simple" xlink:show="embed" xlink:actuate="onLoad"/></draw:frame></text:p>
      <text:p text:style-name="Text_20_body"><draw:frame draw:style-name="mediacenter" draw:name="5" text:anchor-type="paragraph" draw:z-index="5" svg:width="26.458333333333cm" style:rel-width="100%" svg:height="16.536458333333cm" style:rel-height="scale"><draw:image xlink:href="Pictures/210b1bdfc9144504f8c8ae2f0c0076d8.png" xlink:type="simple" xlink:show="embed" xlink:actuate="onLoad"/></draw:frame></text:p>
      <text:p text:style-name="Text_20_body">Para retirar a seleção, basta clicar no nome do título (em azul escuro) e clicar na seta apontada para baixo.</text:p>
      <text:p text:style-name="Text_20_body"><draw:frame draw:style-name="mediacenter" draw:name="6" text:anchor-type="paragraph" draw:z-index="6" svg:width="26.458333333333cm" style:rel-width="100%" svg:height="18.154084158416cm" style:rel-height="scale"><draw:image xlink:href="Pictures/11d7ae7212b7a8ae419b8fceef136ae4.png" xlink:type="simple" xlink:show="embed" xlink:actuate="onLoad"/></draw:frame></text:p>
      <text:p text:style-name="Text_20_body"><draw:frame draw:style-name="mediacenter" draw:name="7" text:anchor-type="paragraph" draw:z-index="7" svg:width="26.458333333333cm" style:rel-width="100%" svg:height="17.88290513834cm" style:rel-height="scale"><draw:image xlink:href="Pictures/2215af5f5fd3d24fa605cac37ddd5d93.png" xlink:type="simple" xlink:show="embed" xlink:actuate="onLoad"/></draw:frame></text:p>
      <text:p text:style-name="Text_20_body"><text:span text:style-name="Strong_20_Emphasis">Coluna de Resultados - </text:span> Disponibiliza a lista de valores que podem ser selecionados para os títulos escolhidos como, por exemplo, valores de arrecadação, PLOA, LOA, Créditos etc. Estes valores são disponibilizados por exercício. </text:p>
      <text:p text:style-name="Text_20_body">&lt;WRAP important&gt;
É importante ressaltar que o PLOA MSGMOD somente aparece nos exercícios em que foi encaminhada <text:span text:style-name="Emphasis">Mensagem Modificativa</text:span> (como ocorreu para para o exercício de 2020). Nos demais exercícios, deve aparecer <text:span text:style-name="Emphasis">PLOA</text:span>, que é a divulgação normal do projeto de lei orçamentária elaborado todos os anos.
&lt;/WRAP&gt;</text:p>
      <text:p text:style-name="Text_20_body">A coluna também oferece opções de escolhas de resultados, os quais podem <text:span text:style-name="Strong_20_Emphasis">Considerar valores zerados</text:span>, <text:span text:style-name="Strong_20_Emphasis">Suprimir códigos repetidos</text:span> e <text:span text:style-name="Strong_20_Emphasis">Tornar público</text:span>.</text:p>
      <text:p text:style-name="Text_20_body">No caso a opção de <text:span text:style-name="Strong_20_Emphasis"> Tornar público</text:span> permite que, ao salvar um relatório, o mesmo seja visto pelos demais usuários do SIOP. Cumpre ressaltar que os outros usuários poderão acessar e executar estes relatórios, mas não poderão modificá-los. </text:p>
      <text:p text:style-name="Text_20_body"><draw:frame draw:style-name="mediacenter" draw:name="8" text:anchor-type="paragraph" draw:z-index="8" svg:width="13.229166666667cm" svg:height="8.9890491452991cm"><draw:image xlink:href="Pictures/88eec08de49634475bb1174d048771f3.png" xlink:type="simple" xlink:show="embed" xlink:actuate="onLoad"/></draw:frame></text:p>
      <text:p text:style-name="Text_20_body">A seleção e a retirada da escolha dos cenários das Colunas de Resultados seguem os mesmos procedimentos das Colunas de Títulos.</text:p>
      <text:p text:style-name="Text_20_body"><text:span text:style-name="Strong_20_Emphasis">Filtros -</text:span> Restringe a seleção de dados mostrados na visualização. Como acessar os filtros e as opções de seleção podem ser vistos nas imagens abaixo.</text:p>
      <text:p text:style-name="Text_20_body"><draw:frame draw:style-name="mediacenter" draw:name="9" text:anchor-type="paragraph" draw:z-index="9" svg:width="10.583333333333cm" svg:height="10.395017793594cm"><draw:image xlink:href="Pictures/8f37d96b010c161b4f87ba2cb21827d1.png" xlink:type="simple" xlink:show="embed" xlink:actuate="onLoad"/></draw:frame></text:p>
      <text:p text:style-name="Text_20_body"><draw:frame draw:style-name="mediacenter" draw:name="10" text:anchor-type="paragraph" draw:z-index="10" svg:width="39.6875cm" style:rel-width="100%" svg:height="21.499018645731cm" style:rel-height="scale"><draw:image xlink:href="Pictures/b0f80b00e152285266dc730b26c98a62.png" xlink:type="simple" xlink:show="embed" xlink:actuate="onLoad"/></draw:frame></text:p>
      <text:p text:style-name="Text_20_body">Como exemplo, será escolhido como filtro o órgão/Unidade Orçamentária 47000 - Ministério do Planejamento, Desenvolvimento e Gestão. </text:p>
      <text:p text:style-name="Text_20_body"><draw:frame draw:style-name="mediacenter" draw:name="11" text:anchor-type="paragraph" draw:z-index="11" svg:width="26.458333333333cm" style:rel-width="100%" svg:height="14.254784102061cm" style:rel-height="scale"><draw:image xlink:href="Pictures/529700db9cf75db1f90d03966f63099f.png" xlink:type="simple" xlink:show="embed" xlink:actuate="onLoad"/></draw:frame></text:p>
      <text:p text:style-name="Text_20_body">Após preencher as opções do relatório, caso deseje salvar o relatório para reutilizar mais tarde ou para compartilhar com outros usuários, clique no botão “Salvar.”</text:p>
      <text:h text:style-name="Heading_20_2" text:outline-level="2"><text:bookmark-start text:name="__RefHeading___pesquisa_e_acesso_de_relatorios_ja_criados_4"/><text:bookmark-start text:name="pesquisa_e_acesso_de_relatorios_ja_criados"/>3. Pesquisa e Acesso de Relatórios já criados<text:bookmark-end text:name="__RefHeading___pesquisa_e_acesso_de_relatorios_ja_criados_4"/><text:bookmark-end text:name="pesquisa_e_acesso_de_relatorios_ja_criados"/></text:h>
      <text:p text:style-name="Text_20_body">Na tela inicial, existem uma lista de relatórios disponíveis para o usuário, além de existir a possibilidade de realizar pesquisas dos relatórios existentes por meio dos atributos <text:span text:style-name="Strong_20_Emphasis"> Título, Subtítulo, Descrição, Exercício, Público, Autor e Departamento</text:span>.</text:p>
      <text:p text:style-name="Text_20_body"><draw:frame draw:style-name="mediacenter" draw:name="12" text:anchor-type="paragraph" draw:z-index="12" svg:width="26.458333333333cm" style:rel-width="100%" svg:height="16.1925cm" style:rel-height="scale"><draw:image xlink:href="Pictures/29138a7cdfa0f4d06d91ed8b57d88b5a.png" xlink:type="simple" xlink:show="embed" xlink:actuate="onLoad"/></draw:frame></text:p>
      <text:p text:style-name="Text_20_body">Ao escolher um relatório, mostra-se os itens preenchidos e selecionados para sua criação e o SIOP Receitas oferta as seguintes opções: as opções de “Copiar Relatório” e de “Exportar” o relatório escolhido.</text:p>
      <text:p text:style-name="Text_20_body"><text:span text:style-name="Strong_20_Emphasis">Copiar relatório - </text:span> Permite que se faça uma cópia do relatório, podendo posteriormente modificá-lo se assim o usuário desejar.</text:p>
      <text:p text:style-name="Text_20_body"><text:span text:style-name="Strong_20_Emphasis">Exportar - </text:span> Permite disponibilizar o relatório em formato .xls. Cumpre destacar que somente após selecionar pelo menos um item da Coluna de Resultados é mostrado o botão Exportar. Neste caso, já e possível clicar neste botão para obter o resultado da sua consulta.</text:p>
      <text:p text:style-name="Text_20_body"><draw:frame draw:style-name="mediacenter" draw:name="13" text:anchor-type="paragraph" draw:z-index="13" svg:width="26.458333333333cm" style:rel-width="100%" svg:height="17.787334983498cm" style:rel-height="scale"><draw:image xlink:href="Pictures/d81740b77f57d0c9a277d4550ae833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receitas:rel_estruturado_consolidado</dc:title>
  </office:meta>
</office:document-meta>
</file>