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757845ab95c5eb7cd9b1314eb0da22.png"/>
  <manifest:file-entry manifest:media-type="image/png" manifest:full-path="Pictures/b25c62d0a042b8adb674782a5688ac0c.png"/>
  <manifest:file-entry manifest:media-type="image/png" manifest:full-path="Pictures/a936744c1c33eea63c1acffc12a28d5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itas:tela_cadastro_natureza_receita-exportacao"/><text:bookmark-start text:name="__RefHeading___exportacao_do_cadastro_de_naturezas_de_receita_1"/><text:bookmark-start text:name="exportacao_do_cadastro_de_naturezas_de_receita"/>Exportação do Cadastro de Naturezas de Receita<text:bookmark-end text:name="__RefHeading___exportacao_do_cadastro_de_naturezas_de_receita_1"/><text:bookmark-end text:name="exportacao_do_cadastro_de_naturezas_de_receita"/></text:h>
      <text:p text:style-name="Text_20_body"><text:span text:style-name="Emphasis">Esta funcionalidade foi disponibilizada para a equipe da STN para exportação do cadastro de Naturezas de Receitas do SIOP.</text:span></text:p>
      <text:h text:style-name="Heading_20_2" text:outline-level="2"><text:bookmark-start text:name="__RefHeading___introducao_2"/><text:bookmark-start text:name="introducao"/>1. Introdução<text:bookmark-end text:name="__RefHeading___introducao_2"/><text:bookmark-end text:name="introducao"/></text:h>
      <text:p text:style-name="Text_20_body">O cadastro de Naturezas de Receitas é mantido pela equipe de receitas da SEAFI da SOF.</text:p>
      <text:h text:style-name="Heading_20_2" text:outline-level="2"><text:bookmark-start text:name="__RefHeading___acesso_a_funcionalidade_e_controle_de_acesso_3"/><text:bookmark-start text:name="acesso_a_funcionalidade_e_controle_de_acesso"/>2. Acesso à Funcionalidade e Controle de Acesso<text:bookmark-end text:name="__RefHeading___acesso_a_funcionalidade_e_controle_de_acesso_3"/><text:bookmark-end text:name="acesso_a_funcionalidade_e_controle_de_acesso"/></text:h>
      <text:p text:style-name="Text_20_body">Para acessar o cadastro, o usuário precisa perfil:</text:p>
      <text:list text:style-name="List_20_1" text:continue-numbering="false">
        <text:list-item>
          <text:p text:style-name="List_20_1_Content_First"> <text:span text:style-name="Emphasis">STN</text:span>, ou</text:p>
        </text:list-item>
        <text:list-item>
          <text:p text:style-name="List_20_1_Content_Last"> <text:span text:style-name="Emphasis">Receita</text:span>, interno à SOF</text:p>
        </text:list-item>
      </text:list>
      <text:p text:style-name="Text_20_body">Este cadastro está sendo feito pela SOF, sob aprovação da equipe de Receitas da SEAFI.</text:p>
      <text:p text:style-name="Text_20_body">A funcionalidade é acessada pelo menu SIOP:</text:p>
      <text:p text:style-name="Preformatted_20_Text">Receitas » Configurações Principais » Natureza de Receita</text:p>
      <text:h text:style-name="Heading_20_2" text:outline-level="2"><text:bookmark-start text:name="__RefHeading___tela_de_pesquisa_de_naturezas_de_receita_4"/><text:bookmark-start text:name="tela_de_pesquisa_de_naturezas_de_receita"/>3. Tela de Pesquisa de Naturezas de Receita<text:bookmark-end text:name="__RefHeading___tela_de_pesquisa_de_naturezas_de_receita_4"/><text:bookmark-end text:name="tela_de_pesquisa_de_naturezas_de_receita"/></text:h>
      <text:p text:style-name="Text_20_body">Ao clicar no link citado, abre-se a tela com a lista de Naturezas de Receitas.</text:p>
      <text:p text:style-name="Text_20_body"><draw:frame draw:style-name="mediacenter" draw:name="0" text:anchor-type="paragraph" draw:z-index="0" svg:width="29.421666666667cm" style:rel-width="100%" svg:height="18.838333333333cm" style:rel-height="scale"><draw:image xlink:href="Pictures/a3757845ab95c5eb7cd9b1314eb0da22.png" xlink:type="simple" xlink:show="embed" xlink:actuate="onLoad"/></draw:frame></text:p>
      <text:p text:style-name="Text_20_body">Nesta tela é possível se ver os detalhes do cadastro. Basta clicar na linha relacionada a uma Natureza de Receita. Surgirá uma tela como a abaixo:</text:p>
      <text:p text:style-name="Text_20_body"><draw:frame draw:style-name="mediacenter" draw:name="1" text:anchor-type="paragraph" draw:z-index="1" svg:width="26.722916666667cm" style:rel-width="100%" svg:height="23.203958333333cm" style:rel-height="scale"><draw:image xlink:href="Pictures/b25c62d0a042b8adb674782a5688ac0c.png" xlink:type="simple" xlink:show="embed" xlink:actuate="onLoad"/></draw:frame></text:p>
      <text:h text:style-name="Heading_20_3" text:outline-level="3"><text:bookmark-start text:name="__RefHeading___exportacao_da_lista_de_naturezas_de_receita_5"/><text:bookmark-start text:name="exportacao_da_lista_de_naturezas_de_receita"/>3.1 Exportação da Lista de Naturezas de Receita<text:bookmark-end text:name="__RefHeading___exportacao_da_lista_de_naturezas_de_receita_5"/><text:bookmark-end text:name="exportacao_da_lista_de_naturezas_de_receita"/></text:h>
      <text:p text:style-name="Text_20_body">A exportação é feita na tela anterior com a lista de Naturezas de Receitas. Para exportar, basta clicar no botão Exportar</text:p>
      <text:p text:style-name="Text_20_body"><draw:frame draw:style-name="mediacenter" draw:name="2" text:anchor-type="paragraph" draw:z-index="2" svg:width="18.203333333333cm" style:rel-width="100%" svg:height="8.3079166666667cm" style:rel-height="scale"><draw:image xlink:href="Pictures/a936744c1c33eea63c1acffc12a28d59.png" xlink:type="simple" xlink:show="embed" xlink:actuate="onLoad"/></draw:frame></text:p>
      <text:p text:style-name="Text_20_body">Note que a exportação sempre trará a lista completa de naturez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receitas:tela_cadastro_natureza_receita-exportacao</dc:title>
  </office:meta>
</office:document-meta>
</file>