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938be0f5c0d25a8fad0438098114042.jpg"/>
  <manifest:file-entry manifest:media-type="image/jpeg" manifest:full-path="Pictures/70682b824e1e1a3561d5f48f6931f63f.jpg"/>
  <manifest:file-entry manifest:media-type="image/jpeg" manifest:full-path="Pictures/52a94a1eeb2b913b24e31efaddb618ca.jpg"/>
  <manifest:file-entry manifest:media-type="image/jpeg" manifest:full-path="Pictures/4e1bb60284ef08fd62d7ae60e2f14630.jpg"/>
  <manifest:file-entry manifest:media-type="image/jpeg" manifest:full-path="Pictures/8deb2da453c8027710e8b1628d09ba0d.jpg"/>
  <manifest:file-entry manifest:media-type="image/jpeg" manifest:full-path="Pictures/992caca631c9e7bb733b140017e4091d.jpg"/>
  <manifest:file-entry manifest:media-type="image/jpeg" manifest:full-path="Pictures/823a4fe9da71cec8316995312e2a15fa.jpg"/>
  <manifest:file-entry manifest:media-type="image/jpeg" manifest:full-path="Pictures/90e5ee00d4a03800a9824c5e9cd6167b.jpg"/>
  <manifest:file-entry manifest:media-type="image/jpeg" manifest:full-path="Pictures/f874aa6d58fc459f50b87a10f14eac91.jpg"/>
  <manifest:file-entry manifest:media-type="image/jpeg" manifest:full-path="Pictures/db414c674740816b8f9bb0f837f9014f.jpg"/>
  <manifest:file-entry manifest:media-type="image/jpeg" manifest:full-path="Pictures/5976bf175247db84714789363c5c9cee.jpg"/>
  <manifest:file-entry manifest:media-type="image/jpeg" manifest:full-path="Pictures/6baf7fcb542eb3809d2aa35f34069f7d.jpg"/>
  <manifest:file-entry manifest:media-type="image/jpeg" manifest:full-path="Pictures/cba3a67ff8b341f52428e61dba2029a1.jpg"/>
  <manifest:file-entry manifest:media-type="image/jpeg" manifest:full-path="Pictures/aa6dfd4530e399f26a9507f9ea6782fe.jpg"/>
  <manifest:file-entry manifest:media-type="image/jpeg" manifest:full-path="Pictures/0ecd40f0031dbb5f620a3f2b76be18c6.jpg"/>
  <manifest:file-entry manifest:media-type="image/jpeg" manifest:full-path="Pictures/9838a34c861056d9b295ab24e8b53f20.jpg"/>
  <manifest:file-entry manifest:media-type="image/jpeg" manifest:full-path="Pictures/e1c56870798eeef8749d16ddf355cca8.jpg"/>
  <manifest:file-entry manifest:media-type="image/jpeg" manifest:full-path="Pictures/915cc11cc3c1ff3d21bcb02246fae995.jpg"/>
  <manifest:file-entry manifest:media-type="image/jpeg" manifest:full-path="Pictures/4d9c9d4af8888ebff4360f77d9efb46c.jpg"/>
  <manifest:file-entry manifest:media-type="image/jpeg" manifest:full-path="Pictures/4e16d3d09783d11f0335f17bb6e2130b.jpg"/>
  <manifest:file-entry manifest:media-type="image/jpeg" manifest:full-path="Pictures/b6229dbb858a00d4c799cc9bc3a47477.jpg"/>
  <manifest:file-entry manifest:media-type="image/jpeg" manifest:full-path="Pictures/a27e29827d6df5f680b7527cd0399160.jpg"/>
  <manifest:file-entry manifest:media-type="image/jpeg" manifest:full-path="Pictures/36b28bd7cacde54cd747bfd5ea534eb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o_basico"/><text:bookmark-start text:name="__RefHeading___uso_basico_do_siop_1"/><text:bookmark-start text:name="uso_basico_do_siop"/>Uso Básico do SIOP<text:bookmark-end text:name="__RefHeading___uso_basico_do_siop_1"/><text:bookmark-end text:name="uso_basico_do_siop"/></text:h>
      <text:p text:style-name="Text_20_body"><text:span text:style-name="Emphasis">Aqui estão descritos os links na Internet e procedimentos básicos de uso do SIOP tais como login, navegação nos menus, informações básicas do usuário, acesso a manuais e logout. </text:span></text:p>
      <text:p text:style-name="Text_20_body"><text:span text:style-name="Emphasis">Se você não conhece o SIOP, clique <text:a xlink:type="simple" xlink:href="https://intrasof.sof.intra/siopdoc/doku.php/introducao" text:style-name="Internet_20_link" text:visited-style-name="Visited_20_Internet_20_Link">aqui</text:a>.</text:span></text:p>
      <text:h text:style-name="Heading_20_2" text:outline-level="2"><text:bookmark-start text:name="__RefHeading___tela_inicial_do_portal_siop_2"/><text:bookmark-start text:name="tela_inicial_do_portal_siop"/>1. Tela inicial do Portal SIOP<text:bookmark-end text:name="__RefHeading___tela_inicial_do_portal_siop_2"/><text:bookmark-end text:name="tela_inicial_do_portal_siop"/></text:h>
      <text:p text:style-name="Text_20_body">O SIOP pode ser acessado pelos seguintes endereços:</text:p>
      <text:list text:style-name="List_20_1" text:continue-numbering="false">
        <text:list-item>
          <text:p text:style-name="List_20_1_Content_First"> <text:a xlink:type="simple" xlink:href="https://www.siop.gov.br" text:style-name="Internet_20_link" text:visited-style-name="Visited_20_Internet_20_Link">www.siop.gov.br</text:a></text:p>
        </text:list-item>
        <text:list-item>
          <text:p text:style-name="List_20_1_Content_Last"> <text:a xlink:type="simple" xlink:href="https://www.siop.planejamento.gov.br" text:style-name="Internet_20_link" text:visited-style-name="Visited_20_Internet_20_Link">www.siop.planejamento.gov.br</text:a></text:p>
        </text:list-item>
      </text:list>
      <text:p text:style-name="Text_20_body">O usuário pode escolher qual dos dois links utilizar, não gerando diferenças no uso do SIOP em si, pois são apenas caminhos diferentes para o mesmo sistema. Porém, cada um desses links fornece acesso por um provedor de acesso diferente. Assim, apesar de ser raro, pode ocorrer do sistema estar inacessível por um link e acessível por outro.</text:p>
      <text:p text:style-name="Text_20_body">A figura abaixo traz a tela inicial do portal do SIOP. Note que, além do SIOP com acesso restrito com CPF e senha ou com a conta gov.br (área marcada em vermelho no exemplo abaixo), também é possível acessar itens como os manuais do SIOP e consultas abertas sobre informações orçamentárias (SIOP Acesso Público - Marcado em verde no exemplo abaixo) (<text:a xlink:type="simple" xlink:href="https://intrasof.sof.intra/siopdoc/doku.php/acesso_publico:novo_acesso_publico" text:style-name="Internet_20_link" text:visited-style-name="Visited_20_Internet_20_Link">SIOP Acesso Público</text:a>). Estes serviços não requerem acesso via login e senha, estando abertos para qualquer cidadão. Mais informações podem ser encontradas em manuais específicos de cada ferramenta.</text:p>
      <text:p text:style-name="Text_20_body"><draw:frame draw:style-name="media" draw:name="0" text:anchor-type="as-char" draw:z-index="0" svg:width="37.517916666667cm" style:rel-width="100%" svg:height="13.573125cm" style:rel-height="scale"><draw:image xlink:href="Pictures/7938be0f5c0d25a8fad0438098114042.jpg" xlink:type="simple" xlink:show="embed" xlink:actuate="onLoad"/></draw:frame></text:p>
      <text:h text:style-name="Heading_20_2" text:outline-level="2"><text:bookmark-start text:name="__RefHeading___entrando_no_siop_3"/><text:bookmark-start text:name="entrando_no_siop"/>2. Entrando no SIOP<text:bookmark-end text:name="__RefHeading___entrando_no_siop_3"/><text:bookmark-end text:name="entrando_no_siop"/></text:h>
      <text:p text:style-name="Text_20_body">O acesso do usuário ao SIOP se dá através do Pré-Cadastramento com Cadastradores locais. Este é um passo importante pois apesar de disponível o acesso usando a conta gov.br ou CPF é necessário que seja efetuado o Pré-Cadastramento de usuário, onde a sua conta GOV ou CPF estarão vinculados como forma de acesso ao sistema.</text:p>
      <text:h text:style-name="Heading_20_3" text:outline-level="3"><text:bookmark-start text:name="__RefHeading___obtencao_de_acesso_4"/><text:bookmark-start text:name="obtencao_de_acesso"/>2.1 Obtenção de acesso<text:bookmark-end text:name="__RefHeading___obtencao_de_acesso_4"/><text:bookmark-end text:name="obtencao_de_acesso"/></text:h>
      <text:p text:style-name="Text_20_body">Via de regra, o acesso aos usuários é fornecido pelo Cadastrador Local do órgão ao qual o usuário está vinculado.</text:p>
      <text:p text:style-name="Text_20_body">Caso o usuário não tenha o acesso, é possível obter mais detalhes sobre este processo clicando no link disponível na página inicial do SIOP como no exemplo abaixo.</text:p>
      <text:p text:style-name="Text_20_body"><draw:frame draw:style-name="media" draw:name="1" text:anchor-type="as-char" draw:z-index="1" svg:width="7.223125cm" svg:height="4.7360416666667cm"><draw:image xlink:href="Pictures/70682b824e1e1a3561d5f48f6931f63f.jpg" xlink:type="simple" xlink:show="embed" xlink:actuate="onLoad"/></draw:frame></text:p>
      <text:p text:style-name="Text_20_body">Caso tenha interesse, o usuário pode acessar o link com demais detalhes de solução de acesso no link: <text:a xlink:type="simple" xlink:href="https://www1.siop.planejamento.gov.br/siopdoc/doku.php/controle_acesso:solicitacao_acesso" text:style-name="Internet_20_link" text:visited-style-name="Visited_20_Internet_20_Link">Solicitação de acesso</text:a></text:p>
      <text:p text:style-name="Text_20_body">O usuário será redirecionado para o manual referente a esta solicitação, que detalha como obter o acesso ao SIOP.</text:p>
      <text:p text:style-name="Text_20_body">O link abaixo contém a lista com os cadastradores locais. Acesse a lista e verifique as formas de contatar o respectivo Cadastrador Local. É ele o responsável por verificar quais pessoas devem ter acesso ao sistema e fornecer os perfis e papéis necessários ao usuário. Também é papel do Cadastrador Local manter atualizados os cadastros dos usuários sob sua gestão</text:p>
      <text:p text:style-name="Text_20_body"><text:a xlink:type="simple" xlink:href="https://intrasof.sof.intra/siopdoc/doku.php/gestao_de_usuarios_cadastrador_local:lista_cadastradores_locais" text:style-name="Internet_20_link" text:visited-style-name="Visited_20_Internet_20_Link">Acesse aqui a Lista de Cadastradores Locais por Órgão</text:a>.</text:p>
      <text:h text:style-name="Heading_20_3" text:outline-level="3"><text:bookmark-start text:name="__RefHeading___login_atraves_do_gov.br_5"/><text:bookmark-start text:name="login_atraves_do_gov.br"/>2.2 Login através do gov.br<text:bookmark-end text:name="__RefHeading___login_atraves_do_gov.br_5"/><text:bookmark-end text:name="login_atraves_do_gov.br"/></text:h>
      <text:p text:style-name="Text_20_body">Ao clicar no botão: “Entrar com gov.br” você será redirecionado para a página do gov.br. O procedimento de LOGIN é o mesmo do gov.br. Digite seu CPF em sequência a sua senha ou as outras opções disponíveis pelo gov.br o qual o usuário habitualmente faz uso e você será redirecionado automaticamente para a página inicial do SIOP.</text:p>
      <text:p text:style-name="Text_20_body"><draw:frame draw:style-name="media" draw:name="2" text:anchor-type="as-char" draw:z-index="2" svg:width="37.544375cm" style:rel-width="100%" svg:height="19.84375cm" style:rel-height="scale"><draw:image xlink:href="Pictures/52a94a1eeb2b913b24e31efaddb618ca.jpg" xlink:type="simple" xlink:show="embed" xlink:actuate="onLoad"/></draw:frame></text:p>
      <text:p text:style-name="Text_20_body"><draw:frame draw:style-name="media" draw:name="3" text:anchor-type="as-char" draw:z-index="3" svg:width="37.544375cm" style:rel-width="100%" svg:height="19.737916666667cm" style:rel-height="scale"><draw:image xlink:href="Pictures/4e1bb60284ef08fd62d7ae60e2f14630.jpg" xlink:type="simple" xlink:show="embed" xlink:actuate="onLoad"/></draw:frame></text:p>
      <text:h text:style-name="Heading_20_4" text:outline-level="4"><text:bookmark-start text:name="__RefHeading___login_por_cpf_e_senha_6"/><text:bookmark-start text:name="login_por_cpf_e_senha"/>2.2.3 Login por CPF e Senha<text:bookmark-end text:name="__RefHeading___login_por_cpf_e_senha_6"/><text:bookmark-end text:name="login_por_cpf_e_senha"/></text:h>
      <text:p text:style-name="Text_20_body">Para acessar o SIOP mediante CPF digite suas informações na janela logo abaixo da opção “entrar com gov.br” como mostra o exemplo abaixo.</text:p>
      <text:p text:style-name="Text_20_body"><draw:frame draw:style-name="media" draw:name="4" text:anchor-type="as-char" draw:z-index="4" svg:width="10.00125cm" svg:height="3.3866666666667cm"><draw:image xlink:href="Pictures/8deb2da453c8027710e8b1628d09ba0d.jpg" xlink:type="simple" xlink:show="embed" xlink:actuate="onLoad"/></draw:frame></text:p>
      <text:p text:style-name="Text_20_body">Digite o número do seu CPF e sua senha e clique no botão entrar; automaticamente você será direcionado para a página inicial do SIOP.</text:p>
      <text:p text:style-name="Text_20_body"><text:span text:style-name="Strong_20_Emphasis">Considerações:</text:span> A senha de acesso ao SIOP é pessoal e intransferível. Periodicamente, o SIOP solicita alteração de senha, que não poderá ser igual à última senha utilizada.</text:p>
      <text:p text:style-name="Text_20_body">Em caso de dificuldades entre em contato imediatamente com o Cadastrador Local no link abaixo referente ao seu órgão ou abra um chamado em nosso Portal de atendimento SIOP</text:p>
      <text:p text:style-name="Text_20_body"><text:a xlink:type="simple" xlink:href="https://intrasof.sof.intra/siopdoc/doku.php/gestao_de_usuarios_cadastrador_local:lista_cadastradores_locais" text:style-name="Internet_20_link" text:visited-style-name="Visited_20_Internet_20_Link"> Lista Cadastradores Locais</text:a></text:p>
      <text:p text:style-name="Text_20_body"><text:a xlink:type="simple" xlink:href="https://intrasof.sof.intra/siopdoc/doku.php/atendimento:atendimento" text:style-name="Internet_20_link" text:visited-style-name="Visited_20_Internet_20_Link"> Portal de Atendimento - SIOP</text:a></text:p>
      <text:h text:style-name="Heading_20_4" text:outline-level="4"><text:bookmark-start text:name="__RefHeading___cuidados_com_a_senha_7"/><text:bookmark-start text:name="cuidados_com_a_senha"/>2.2.4 Cuidados com a senha<text:bookmark-end text:name="__RefHeading___cuidados_com_a_senha_7"/><text:bookmark-end text:name="cuidados_com_a_senha"/></text:h>
      <text:p text:style-name="Text_20_body">Caso haja erro na digitação da senha ou o CPF esteja incorreto, o sistema emitirá aviso e permitirá apenas 5 novas tentativas. Caso o CPF esteja certo, mas ocorra digitação de senha incorreta 5 vezes seguidas, o cadastro do usuário será bloqueado por 15 minutos.</text:p>
      <text:p text:style-name="Text_20_body">Como mostra o exemplo de tela abaixo.</text:p>
      <text:p text:style-name="Text_20_body"><draw:frame draw:style-name="media" draw:name="5" text:anchor-type="as-char" draw:z-index="5" svg:width="9.9747916666667cm" svg:height="8.175625cm"><draw:image xlink:href="Pictures/992caca631c9e7bb733b140017e4091d.jpg" xlink:type="simple" xlink:show="embed" xlink:actuate="onLoad"/></draw:frame></text:p>
      <text:p text:style-name="Text_20_body">Após o fim do tempo de bloqueio temporário, o usuário poderá realizar login novamente. Caso torne a errar a senha, ocorrerá a inativação do cadastro do usuário. Será necessário contatar o <text:a xlink:type="simple" xlink:href="https://intrasof.sof.intra/siopdoc/doku.php/gestao_de_usuarios_cadastrador_local:lista_cadastradores_locais" text:style-name="Internet_20_link" text:visited-style-name="Visited_20_Internet_20_Link">Cadastrador Local</text:a> para que este verifique a pertinência de ativar novamente o usuário.</text:p>
      <text:p text:style-name="Text_20_body">Caso seja necessário, o usuário poderá alterar sua senha por meio do link <text:span text:style-name="Emphasis">Esqueceu sua senha?</text:span>, sendo solicitado que informe o CPF e o e-mail cadastrado no SIOP.</text:p>
      <text:p text:style-name="Text_20_body"><draw:frame draw:style-name="media" draw:name="6" text:anchor-type="as-char" draw:z-index="6" svg:width="9.763125cm" svg:height="3.1220833333333cm"><draw:image xlink:href="Pictures/823a4fe9da71cec8316995312e2a15fa.jpg" xlink:type="simple" xlink:show="embed" xlink:actuate="onLoad"/></draw:frame></text:p>
      <text:list text:style-name="List_20_1" text:continue-numbering="false">
        <text:list-item>
          <text:p text:style-name="List_20_1_Content_First"> Essa operação não poderá ser executada caso o usuário encontre-se inativo</text:p>
        </text:list-item>
        <text:list-item>
          <text:p text:style-name="List_20_1_Content_Last"> Caso o usuário não lembre ou não mais tenha acesso ao e-mail cadastrado no SIOP, deve entrar em contato com o <text:a xlink:type="simple" xlink:href="https://intrasof.sof.intra/siopdoc/doku.php/gestao_de_usuarios_cadastrador_local:lista_cadastradores_locais" text:style-name="Internet_20_link" text:visited-style-name="Visited_20_Internet_20_Link">Cadastrador Local</text:a> do órgão.</text:p>
        </text:list-item>
      </text:list>
      <text:h text:style-name="Heading_20_4" text:outline-level="4"><text:bookmark-start text:name="__RefHeading___politica_de_senhas_8"/><text:bookmark-start text:name="politica_de_senhas"/>2.2.5 Política de Senhas<text:bookmark-end text:name="__RefHeading___politica_de_senhas_8"/><text:bookmark-end text:name="politica_de_senhas"/></text:h>
      <text:p text:style-name="Text_20_body">As senhas dos usuários do SIOP devem obedecer aos seguintes critérios:</text:p>
      <text:list text:style-name="List_20_1" text:continue-numbering="false">
        <text:list-item>
          <text:p text:style-name="List_20_1_Content_First"> No mínimo 8 dígitos composto de letras maiúsculas, minúsculas, números e caracteres especiais;</text:p>
        </text:list-item>
        <text:list-item>
          <text:p text:style-name="List_20_1_Content"> O sistema diferencia maiúsculas de minúsculas;</text:p>
        </text:list-item>
        <text:list-item>
          <text:p text:style-name="List_20_1_Content"> Deve-se trocar a senha a cada 90 dias;</text:p>
        </text:list-item>
        <text:list-item>
          <text:p text:style-name="List_20_1_Content_Last"> Na definição de uma nova senha, não poderá ser utilizada a última senha cadastrada.</text:p>
        </text:list-item>
      </text:list>
      <text:p text:style-name="Text_20_body"><text:span text:style-name="Strong_20_Emphasis">OBS:</text:span> Ao cadastrar um novo usuário, a senha é criada automaticamente pelo sistema e enviada para o e-mail cadastrado e deve ser trocada no primeiro acesso.</text:p>
      <text:h text:style-name="Heading_20_4" text:outline-level="4"><text:bookmark-start text:name="__RefHeading___inativacao_9"/><text:bookmark-start text:name="inativacao"/>2.2.6 Inativação<text:bookmark-end text:name="__RefHeading___inativacao_9"/><text:bookmark-end text:name="inativacao"/></text:h>
      <text:p text:style-name="Text_20_body">As seguintes regras se aplicam ao acesso dos usuários:</text:p>
      <text:list text:style-name="List_20_1" text:continue-numbering="false">
        <text:list-item>
          <text:p text:style-name="List_20_1_Content_First"> Inativação de novo usuário após um mês de cadastro sem primeiro login;</text:p>
        </text:list-item>
        <text:list-item>
          <text:p text:style-name="List_20_1_Content"> Inativação de usuário após um ano de inatividade.</text:p>
        </text:list-item>
        <text:list-item>
          <text:p text:style-name="List_20_1_Content"> Bloqueio temporário de conta após um número de tentativas frustradas de login;</text:p>
          <text:list text:style-name="List_20_1">
            <text:list-item>
              <text:p text:style-name="List_20_1_Content_Last"> Inativação após nova sequência de tentativas frustradas de login já tendo o usuário passado pelo bloqueio temporário;</text:p>
            </text:list-item>
          </text:list>
        </text:list-item>
      </text:list>
      <text:p text:style-name="Text_20_body">Uma vez inativado, somente o Cadastrador Local poderá reativar o acesso.</text:p>
      <text:h text:style-name="Heading_20_4" text:outline-level="4"><text:bookmark-start text:name="__RefHeading___troca_de_senha_10"/><text:bookmark-start text:name="troca_de_senha"/>2.2.7 Troca de senha<text:bookmark-end text:name="__RefHeading___troca_de_senha_10"/><text:bookmark-end text:name="troca_de_senha"/></text:h>
      <text:p text:style-name="Text_20_body">Caso necessário o usuário pode alterar a senha. Para isto clique no seu nome no canto superior esquerdo da tela como mostra o exemplo abaixo.</text:p>
      <text:p text:style-name="Text_20_body"><draw:frame draw:style-name="media" draw:name="7" text:anchor-type="as-char" draw:z-index="7" svg:width="37.1475cm" style:rel-width="100%" svg:height="11.297708333333cm" style:rel-height="scale"><draw:image xlink:href="Pictures/90e5ee00d4a03800a9824c5e9cd6167b.jpg" xlink:type="simple" xlink:show="embed" xlink:actuate="onLoad"/></draw:frame></text:p>
      <text:p text:style-name="Text_20_body">Você será redirecionado para as configurações de perfil onde há a opção “Alterar senha” Clique no botão indicado pelo marcador vermelho</text:p>
      <text:p text:style-name="Text_20_body"><draw:frame draw:style-name="media" draw:name="8" text:anchor-type="as-char" draw:z-index="8" svg:width="37.729583333333cm" style:rel-width="100%" svg:height="19.896666666667cm" style:rel-height="scale"><draw:image xlink:href="Pictures/f874aa6d58fc459f50b87a10f14eac91.jpg" xlink:type="simple" xlink:show="embed" xlink:actuate="onLoad"/></draw:frame></text:p>
      <text:p text:style-name="Text_20_body">Ao clicar no botão abrirá uma janela onde o usuário pode alterar a sua senha. Na janela como mostra o exemplo abaixo detalha a política de senhas mostrando os detalhes que devem ser levados em consideração para troca de senha. Siga as instruções na tela.</text:p>
      <text:h text:style-name="Heading_20_2" text:outline-level="2"><text:bookmark-start text:name="__RefHeading___navegacao_dentro_do_siop_11"/><text:bookmark-start text:name="navegacao_dentro_do_siop"/>3. Navegação dentro do SIOP<text:bookmark-end text:name="__RefHeading___navegacao_dentro_do_siop_11"/><text:bookmark-end text:name="navegacao_dentro_do_siop"/></text:h>
      <text:p text:style-name="Text_20_body">A imagem abaixo ilustra o menu do SIOP após a realização de login. Nele há as seguintes áreas de navegação, onde possui áreas como:</text:p>
      <text:list text:style-name="Numbering_20_1" text:continue-numbering="false">
        <text:list-item>
          <text:p text:style-name="Numbering_20_1_Content_First"> Menu de ferramentas: Aqui se mostra os produtos e ferramentas do SIOP.</text:p>
        </text:list-item>
        <text:list-item>
          <text:p text:style-name="Numbering_20_1_Content"> Suporte ao usuário: Contém links informativos onde o usuário pode tirar dúvidas.</text:p>
        </text:list-item>
        <text:list-item>
          <text:p text:style-name="Numbering_20_1_Content_Last"> Notícias: Informativos sobre datas importantes, atualizações e demais assuntos relacionados ao SIOP.</text:p>
        </text:list-item>
      </text:list>
      <text:p text:style-name="Text_20_body"><draw:frame draw:style-name="media" draw:name="9" text:anchor-type="as-char" draw:z-index="9" svg:width="37.465cm" style:rel-width="100%" svg:height="19.896666666667cm" style:rel-height="scale"><draw:image xlink:href="Pictures/db414c674740816b8f9bb0f837f9014f.jpg" xlink:type="simple" xlink:show="embed" xlink:actuate="onLoad"/></draw:frame></text:p>
      <text:p text:style-name="Text_20_body">Os menus serão apresentados em função dos privilégios que o usuário possuir no sistema, logo podem apresentar diferenças de um usuário para outro, ainda que lotados em uma mesma unidade/órgão. O menu pode variar também ao longo do ano em função dos processos orçamentários que estejam ativos no momento.</text:p>
      <text:p text:style-name="Text_20_body">É possível pesquisar os menus do SIOP clicando no botão “pesquisar” no canto superior direito da tela como indica a seta vermelha no exemplo abaixo:</text:p>
      <text:p text:style-name="Text_20_body"><draw:frame draw:style-name="media" draw:name="10" text:anchor-type="as-char" draw:z-index="10" svg:width="37.094583333333cm" style:rel-width="100%" svg:height="3.5983333333333cm" style:rel-height="scale"><draw:image xlink:href="Pictures/5976bf175247db84714789363c5c9cee.jpg" xlink:type="simple" xlink:show="embed" xlink:actuate="onLoad"/></draw:frame></text:p>
      <text:p text:style-name="Text_20_body">Na caixa de texto apresentada como indica o marcador vermelho no exemplo de tela abaixo. basta informar a ferramenta ou produto (Como exemplo pesquisamos o LOA) que o sistema imediatamente irá mostrar os itens e subitens do menu correspondentes ao texto informado.</text:p>
      <text:p text:style-name="Text_20_body"><draw:frame draw:style-name="media" draw:name="11" text:anchor-type="as-char" draw:z-index="11" svg:width="37.597291666667cm" style:rel-width="100%" svg:height="19.923125cm" style:rel-height="scale"><draw:image xlink:href="Pictures/6baf7fcb542eb3809d2aa35f34069f7d.jpg" xlink:type="simple" xlink:show="embed" xlink:actuate="onLoad"/></draw:frame></text:p>
      <text:h text:style-name="Heading_20_3" text:outline-level="3"><text:bookmark-start text:name="__RefHeading___dados_do_usuario_12"/><text:bookmark-start text:name="dados_do_usuario"/>3.1 Dados do Usuário<text:bookmark-end text:name="__RefHeading___dados_do_usuario_12"/><text:bookmark-end text:name="dados_do_usuario"/></text:h>
      <text:p text:style-name="Text_20_body">Ao clicar sobre o nome do usuário logado, na parte superior da tela à esquerda como indicado pela seta vermelha, é apresentada uma tela com um menu de opções e abas indicados pelos marcadores enumerados em vermelho no exemplo abaixo:</text:p>
      <text:p text:style-name="Text_20_body"><draw:frame draw:style-name="media" draw:name="12" text:anchor-type="as-char" draw:z-index="12" svg:width="37.62375cm" style:rel-width="100%" svg:height="19.261666666667cm" style:rel-height="scale"><draw:image xlink:href="Pictures/cba3a67ff8b341f52428e61dba2029a1.jpg" xlink:type="simple" xlink:show="embed" xlink:actuate="onLoad"/></draw:frame></text:p>
      <text:p text:style-name="Text_20_body">Menu de opções:</text:p>
      <text:p text:style-name="Text_20_body">1 – Salvar – Salve as alterações feitas nas abas como atualização de dados</text:p>
      <text:p text:style-name="Text_20_body">2 – Recarregue a página (atualize)</text:p>
      <text:p text:style-name="Text_20_body">3 – Alterar senha – Se necessário altere a sua senha</text:p>
      <text:p text:style-name="Text_20_body">4 – Solicitar perfil cadastrador – Solicite que o seu perfil receba o privilégio de cadastrador</text:p>
      <text:p text:style-name="Text_20_body">5 – Consultar cadastradores - Você pode consultar uma lista de cadastradores onde o usuário pode estar solicitando determinados privilégios de acesso de acordo com a necessidade.</text:p>
      <text:p text:style-name="Text_20_body">6 – Limpar privilégios - Aqui você pode limpar os privilégios atuais do usuário. Essa funcionalidade é utilizada quando o usuário não mais necessitar de acesso ao SIOP ou quando mudar de órgão e deseja estar disponível ao Cadastrador Local do novo órgão. Nesses casos, enquanto os privilégios não sejam limpos não é possível ao cadastrador local do novo órgão editar os dados do usuário.</text:p>
      <text:p text:style-name="Text_20_body">Logo abaixo do menu de opções temos a área de dados do usuário contendo Abas com as informações do usuário como indica as setas enumeradas no exemplo abaixo sendo:</text:p>
      <text:p text:style-name="Text_20_body"><draw:frame draw:style-name="media" draw:name="13" text:anchor-type="as-char" draw:z-index="13" svg:width="37.62375cm" style:rel-width="100%" svg:height="13.229166666667cm" style:rel-height="scale"><draw:image xlink:href="Pictures/aa6dfd4530e399f26a9507f9ea6782fe.jpg" xlink:type="simple" xlink:show="embed" xlink:actuate="onLoad"/></draw:frame></text:p>
      <text:p text:style-name="Text_20_body">1 - Aba usuário:</text:p>
      <text:p text:style-name="Text_20_body">Na aba “Usuário” indicado pela seta número 1 é possível ver e conferir os seus dados de usuário e modificá-los se necessário. (Telefone e E-mail)</text:p>
      <text:p text:style-name="Text_20_body">2 - Aba: Perfil/Vinculação:</text:p>
      <text:p text:style-name="Text_20_body">Nesta aba é possível consultar os órgãos associados a um determinado perfil do usuário como mostra o exemplo abaixo. Clicando sobre um deles o usuário consegue ver detalhadamente os seus privilégios no SIOP como no exemplo de tela abaixo:</text:p>
      <text:p text:style-name="Text_20_body"><draw:frame draw:style-name="media" draw:name="14" text:anchor-type="as-char" draw:z-index="14" svg:width="37.438541666667cm" style:rel-width="100%" svg:height="13.97cm" style:rel-height="scale"><draw:image xlink:href="Pictures/0ecd40f0031dbb5f620a3f2b76be18c6.jpg" xlink:type="simple" xlink:show="embed" xlink:actuate="onLoad"/></draw:frame></text:p>
      <text:p text:style-name="Text_20_body">Ao clicar no botão vinculações uma janela com os maiores detalhes das mesmas aparece. Nesta janela é possivel selecionar o exercicio assim como os orgãos associados ao perfil como indicado pelo marcador vermelho no exemplo abaixo:</text:p>
      <text:p text:style-name="Text_20_body"><draw:frame draw:style-name="media" draw:name="15" text:anchor-type="as-char" draw:z-index="15" svg:width="37.888333333333cm" style:rel-width="100%" svg:height="19.923125cm" style:rel-height="scale"><draw:image xlink:href="Pictures/9838a34c861056d9b295ab24e8b53f20.jpg" xlink:type="simple" xlink:show="embed" xlink:actuate="onLoad"/></draw:frame></text:p>
      <text:p text:style-name="Text_20_body">Não há vinculação de órgão a papel. É possível também consultar os perfis e papéis que o usuário possui. Cada perfil/papel concede privilégios diferentes dentro do sistema. Para maiores informações sobre perfis e papéis, acesse:
<text:a xlink:type="simple" xlink:href="https://intrasof.sof.intra/siopdoc/doku.php/controle_acesso:privilegios" text:style-name="Internet_20_link" text:visited-style-name="Visited_20_Internet_20_Link">https://intrasof.sof.intra/siopdoc/doku.php/controle_acesso:privilegios</text:a></text:p>
      <text:p text:style-name="Text_20_body">Aba: Histórico:</text:p>
      <text:p text:style-name="Text_20_body">Na aba histórico é possível ver detalhes como: todos os seus acessos quando efetuado o login de entrada no SIOP assim como demais detalhes de interação ao quando é concedido determinado privilégio ao usuário como mostra o exemplo abaixo:</text:p>
      <text:p text:style-name="Text_20_body"><draw:frame draw:style-name="media" draw:name="16" text:anchor-type="as-char" draw:z-index="16" svg:width="37.597291666667cm" style:rel-width="100%" svg:height="13.626041666667cm" style:rel-height="scale"><draw:image xlink:href="Pictures/e1c56870798eeef8749d16ddf355cca8.jpg" xlink:type="simple" xlink:show="embed" xlink:actuate="onLoad"/></draw:frame></text:p>
      <text:p text:style-name="Text_20_body">Ao clicar no botão INFO no canto direito da tela, uma janela com informações detalhadas  é apresentada. No exemplo abaixo há o exemplo da operação realizada para determinado usuário com o usuário afetado (quem pode ter solicitado determinada vinculação ao seu perfil) a data da operação, qual recurso utilizado, o usuário responsável que viabilizou o recurso e o motivo. Observe no exemplo abaixo:</text:p>
      <text:p text:style-name="Text_20_body"><draw:frame draw:style-name="media" draw:name="17" text:anchor-type="as-char" draw:z-index="17" svg:width="37.200416666667cm" style:rel-width="100%" svg:height="19.949583333333cm" style:rel-height="scale"><draw:image xlink:href="Pictures/915cc11cc3c1ff3d21bcb02246fae995.jpg" xlink:type="simple" xlink:show="embed" xlink:actuate="onLoad"/></draw:frame></text:p>
      <text:p text:style-name="Text_20_body">Detalhadamente o menu histórico apresenta algumas ferramentas de informação onde é possível ter mais detalhes sobre cada ação como sendo:</text:p>
      <text:p text:style-name="Text_20_body">Data e hora: A hora de determinada atividade dentro do SIOP.</text:p>
      <text:p text:style-name="Text_20_body">Operação: O tipo de operação podendo ser vários casos como na imagem abaixo:</text:p>
      <text:p text:style-name="Text_20_body"><draw:frame draw:style-name="media" draw:name="18" text:anchor-type="as-char" draw:z-index="18" svg:width="37.517916666667cm" style:rel-width="100%" svg:height="19.923125cm" style:rel-height="scale"><draw:image xlink:href="Pictures/4d9c9d4af8888ebff4360f77d9efb46c.jpg" xlink:type="simple" xlink:show="embed" xlink:actuate="onLoad"/></draw:frame></text:p>
      <text:p text:style-name="Text_20_body">Usuário responsável: Podendo ser um administrador ou cadastrador local ou suporte que liberou determinado privilégio ou alteração</text:p>
      <text:p text:style-name="Text_20_body"><draw:frame draw:style-name="media" draw:name="19" text:anchor-type="as-char" draw:z-index="19" svg:width="37.517916666667cm" style:rel-width="100%" svg:height="13.784791666667cm" style:rel-height="scale"><draw:image xlink:href="Pictures/4e16d3d09783d11f0335f17bb6e2130b.jpg" xlink:type="simple" xlink:show="embed" xlink:actuate="onLoad"/></draw:frame></text:p>
      <text:p text:style-name="Text_20_body">Recurso: qual recurso foi utilizado. Os recursos são mostrados ao clicar no menu expansivo como mostra o exemplo abaixo:</text:p>
      <text:p text:style-name="Text_20_body"><draw:frame draw:style-name="media" draw:name="20" text:anchor-type="as-char" draw:z-index="20" svg:width="35.930416666667cm" style:rel-width="100%" svg:height="15.08125cm" style:rel-height="scale"><draw:image xlink:href="Pictures/b6229dbb858a00d4c799cc9bc3a47477.jpg" xlink:type="simple" xlink:show="embed" xlink:actuate="onLoad"/></draw:frame></text:p>
      <text:p text:style-name="Text_20_body">É possível filtrar os resultados clicando no menu expansivo e escolhendo os tipos de itens e subitens para obter resultados específicos;</text:p>
      <text:p text:style-name="Text_20_body">No exemplo abaixo mostra quando selecionamos itens específicos do menu expansivo no exemplo abaixo foi escolhido:</text:p>
      <text:p text:style-name="Text_20_body">Operação - Verificar os logins efetuados com sucesso</text:p>
      <text:p text:style-name="Text_20_body">Usuário responsável  - O usuário que faz uso do SIOP</text:p>
      <text:p text:style-name="Text_20_body">Recurso - Autenticação</text:p>
      <text:p text:style-name="Text_20_body">Como no exemplo de tela acima através do filtro é possível obter resultados específicos de acordo com as opções selecionadas no menu expansivo.</text:p>
      <text:p text:style-name="Text_20_body"><draw:frame draw:style-name="media" draw:name="21" text:anchor-type="as-char" draw:z-index="21" svg:width="37.279791666667cm" style:rel-width="100%" svg:height="13.573125cm" style:rel-height="scale"><draw:image xlink:href="Pictures/a27e29827d6df5f680b7527cd0399160.jpg" xlink:type="simple" xlink:show="embed" xlink:actuate="onLoad"/></draw:frame></text:p>
      <text:h text:style-name="Heading_20_3" text:outline-level="3"><text:bookmark-start text:name="__RefHeading___menus_do_siop_13"/><text:bookmark-start text:name="menus_do_siop"/>3.2 Menus do SIOP<text:bookmark-end text:name="__RefHeading___menus_do_siop_13"/><text:bookmark-end text:name="menus_do_siop"/></text:h>
      <text:p text:style-name="Text_20_body">O SIOP está organizado em módulos que costumam corresponder aos processos orçamentários. Os menus exibidos ao usuário refletem os privilégios que recebeu ao ser associado aos seus Perfis e Papéis.</text:p>
      <text:p text:style-name="Text_20_body">Cada módulo possui um menu principal: LOA, LDO, Alterações Orçamentárias, Receitas, etc. Ao clicar no menu correspondente, são exibidos submenus. Cada item nos submenus correspondem a uma tela do módulo.</text:p>
      <text:p text:style-name="Text_20_body">É comum que alguns usuários tenham acesso a mais menus e submenus dentro do sistema. Isso depende dos privilégios de acesso do usuário obtidos por meio de papéis e perfis. Caso o usuário entenda que necessite de acesso a determinado menu ou submenu, é necessário que entre em contato com o <text:a xlink:type="simple" xlink:href="https://intrasof.sof.intra/siopdoc/doku.php/gestao_de_usuarios_cadastrador_local:lista_cadastradores_locais" text:style-name="Internet_20_link" text:visited-style-name="Visited_20_Internet_20_Link">Cadastrador Local</text:a> do órgão para conferir se os perfis e papéis adequados foram atribuídos.</text:p>
      <text:h text:style-name="Heading_20_3" text:outline-level="3"><text:bookmark-start text:name="__RefHeading___manuais_das_telas_do_siop_14"/><text:bookmark-start text:name="manuais_das_telas_do_siop"/>3.3 Manuais das Telas do SIOP<text:bookmark-end text:name="__RefHeading___manuais_das_telas_do_siop_14"/><text:bookmark-end text:name="manuais_das_telas_do_siop"/></text:h>
      <text:p text:style-name="Text_20_body">Quando já houver manual disponível para uma determinada tela do SIOP, haverá um link na página, como na figura abaixo. Para ter acesso ao manual, basta clicar sobre o link.</text:p>
      <text:p text:style-name="Text_20_body"><draw:frame draw:style-name="media" draw:name="22" text:anchor-type="as-char" draw:z-index="22" svg:width="37.835416666667cm" style:rel-width="100%" svg:height="11.138958333333cm" style:rel-height="scale"><draw:image xlink:href="Pictures/36b28bd7cacde54cd747bfd5ea534eb1.jpg" xlink:type="simple" xlink:show="embed" xlink:actuate="onLoad"/></draw:frame></text:p>
      <text:h text:style-name="Heading_20_3" text:outline-level="3"><text:bookmark-start text:name="__RefHeading___saida_logout_do_sistema_15"/><text:bookmark-start text:name="saida_logout_do_sistema"/>3.4 Saída (logout) do sistema<text:bookmark-end text:name="__RefHeading___saida_logout_do_sistema_15"/><text:bookmark-end text:name="saida_logout_do_sistema"/></text:h>
      <text:p text:style-name="Text_20_body">Para sair do sistema, basta clicar no link “Sair” exibido no canto superior direito do sistema.</text:p>
      <text:p text:style-name="Text_20_body">Caso pessoas diferentes utilizem o mesmo computador para acessar o SIOP, tenha o hábito de sempre clicar neste link para fechar o sistema, e não somente fechar a janela do navegador. Realizando a operação de “Sair”, a sessão do usuário será expirada. Isso porque uma sessão não expirada permanece ativa por horas, permitindo que qualquer usuário que tenha acesso ao navegador consiga utilizar o siste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uso_basico</dc:title>
  </office:meta>
</office:document-meta>
</file>