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01a5616dd164b8fad6c044f237e07d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bservices:manual-wsreceita"/><text:bookmark-start text:name="__RefHeading___web-service_do_modulo_receitas_1"/><text:bookmark-start text:name="web-service_do_modulo_receitas"/>WEB-Service do módulo Receitas<text:bookmark-end text:name="__RefHeading___web-service_do_modulo_receitas_1"/><text:bookmark-end text:name="web-service_do_modulo_receitas"/></text:h>
      <text:h text:style-name="Heading_20_2" text:outline-level="2"><text:bookmark-start text:name="__RefHeading___informacoes_gerais_2"/><text:bookmark-start text:name="informacoes_gerais"/>Informações Gerais<text:bookmark-end text:name="__RefHeading___informacoes_gerais_2"/><text:bookmark-end text:name="informacoes_gerais"/></text:h>
      <text:h text:style-name="Heading_20_3" text:outline-level="3"><text:bookmark-start text:name="__RefHeading___servico_3"/><text:bookmark-start text:name="servico"/>Serviço<text:bookmark-end text:name="__RefHeading___servico_3"/><text:bookmark-end text:name="servico"/></text:h>
      <table:table table:style-name="Table">
        <table:table-column/>
        <table:table-column/>
        <table:table-row>
          <table:table-cell office:value-type="string" table:style-name="tablecell">
            <text:p text:style-name="tablealignleft"> Nome: </text:p>
          </table:table-cell>
          <table:table-cell office:value-type="string" table:style-name="tablecell">
            <text:p text:style-name="tablealignleft"> Web Service do módulo Receitas do SIOP </text:p>
          </table:table-cell>
        </table:table-row>
        <table:table-row>
          <table:table-cell office:value-type="string" table:style-name="tablecell">
            <text:p text:style-name="tablealignleft"> Nome na interface: </text:p>
          </table:table-cell>
          <table:table-cell office:value-type="string" table:style-name="tablecell">
            <text:p text:style-name="tablealignleft"> WSReceita </text:p>
          </table:table-cell>
        </table:table-row>
        <table:table-row>
          <table:table-cell office:value-type="string" table:style-name="tablecell">
            <text:p text:style-name="tablealignleft"> Início da operação: </text:p>
          </table:table-cell>
          <table:table-cell office:value-type="string" table:style-name="tablecell">
            <text:p text:style-name="tablealignleft"> 13/05/2014 </text:p>
          </table:table-cell>
        </table:table-row>
        <table:table-row>
          <table:table-cell office:value-type="string" table:style-name="tablecell">
            <text:p text:style-name="tablealignleft"> Endereço do WSDL - Testes </text:p>
          </table:table-cell>
          <table:table-cell office:value-type="string" table:style-name="tablecell">
            <text:p text:style-name="tablealignleft"> <text:a xlink:type="simple" xlink:href="https://testews.siop.gov.br/services/WSReceita?wsdl" text:style-name="Internet_20_link" text:visited-style-name="Visited_20_Internet_20_Link">https://testews.siop.gov.br/services/WSReceita?wsdl</text:a> </text:p>
          </table:table-cell>
        </table:table-row>
        <table:table-row>
          <table:table-cell office:value-type="string" table:style-name="tablecell">
            <text:p text:style-name="tablealignleft"> Endereço do WSDL - Produção </text:p>
          </table:table-cell>
          <table:table-cell office:value-type="string" table:style-name="tablecell">
            <text:p text:style-name="tablealignleft"> <text:a xlink:type="simple" xlink:href="https://webservice.siop.gov.br/services/WSReceita?wsdl" text:style-name="Internet_20_link" text:visited-style-name="Visited_20_Internet_20_Link">https://webservice.siop.gov.br/services/WSReceita?wsdl</text:a> </text:p>
          </table:table-cell>
        </table:table-row>
      </table:table>
      <text:h text:style-name="Heading_20_3" text:outline-level="3"><text:bookmark-start text:name="__RefHeading___objetivo_4"/><text:bookmark-start text:name="objetivo"/>Objetivo<text:bookmark-end text:name="__RefHeading___objetivo_4"/><text:bookmark-end text:name="objetivo"/></text:h>
      <text:p text:style-name="Text_20_body">Fornecer uma interface que possibilite a interoperabilidade entre os sistemas governamentais e o SIOP para a transmissão de dados referentes à captação de base externa para os cenários de arrecadação de receitas.</text:p>
      <text:h text:style-name="Heading_20_2" text:outline-level="2"><text:bookmark-start text:name="__RefHeading___operacoes_5"/><text:bookmark-start text:name="operacoes"/>Operações<text:bookmark-end text:name="__RefHeading___operacoes_5"/><text:bookmark-end text:name="operacoes"/></text:h>
      <text:p text:style-name="Text_20_body">Nesta seção estão relacionadas as operações disponibilizadas pelo serviço. A figura abaixo ilustra como essas operações devem ser utilizadas na obtenção das informações necessárias para a construção da estrutura de dados que deve ser enviada para o SIOP.</text:p>
      <text:p text:style-name="Text_20_body"><draw:frame draw:style-name="mediacenter" draw:name="0" text:anchor-type="paragraph" draw:z-index="0" svg:width="18.520833333333cm" style:rel-width="100%" svg:height="10.589997900924cm" style:rel-height="scale"><draw:image xlink:href="Pictures/301a5616dd164b8fad6c044f237e07d2.png" xlink:type="simple" xlink:show="embed" xlink:actuate="onLoad"/></draw:frame></text:p>
      <text:h text:style-name="Heading_20_3" text:outline-level="3"><text:bookmark-start text:name="__RefHeading___captar_base_externa_6"/><text:bookmark-start text:name="captar_base_externa"/>Captar Base Externa<text:bookmark-end text:name="__RefHeading___captar_base_externa_6"/><text:bookmark-end text:name="captar_base_externa"/></text:h>
      <text:p text:style-name="Text_20_body">Operação para cadastro e de base externa.</text:p>
      <text:p text:style-name="Text_20_body"><text:span text:style-name="Strong_20_Emphasis">Nome da operação na interface do serviço:</text:span>
captarBaseExterna</text:p>
      <text:p text:style-name="Text_20_body"><text:span text:style-name="Strong_20_Emphasis">Parâmetro(s) de entrada:</text:span></text:p>
      <table:table table:style-name="Table">
        <table:table-column/>
        <table:table-column/>
        <table:table-column/>
        <table:table-row>
          <table:table-cell office:value-type="string" table:style-name="tablecell">
            <text:p text:style-name="tablealignleft">Parâmetro</text:p>
          </table:table-cell>
          <table:table-cell office:value-type="string" table:style-name="tablecell">
            <text:p text:style-name="tablealignleft">Tipo (tamanho)</text:p>
          </table:table-cell>
          <table:table-cell office:value-type="string" table:style-name="tablecell">
            <text:p text:style-name="tablealignleft">Observações</text:p>
          </table:table-cell>
        </table:table-row>
        <table:table-row>
          <table:table-cell office:value-type="string" table:style-name="tablecell">
            <text:p text:style-name="tablealignleft">credencial</text:p>
          </table:table-cell>
          <table:table-cell office:value-type="string" table:style-name="tablecell">
            <text:p text:style-name="tablealignleft">CredencialDTO</text:p>
          </table:table-cell>
          <table:table-cell office:value-type="string" table:style-name="tablecell">
            <text:p text:style-name="tablealignleft">Credencial do usuário</text:p>
          </table:table-cell>
        </table:table-row>
        <table:table-row>
          <table:table-cell office:value-type="string" table:style-name="tablecell">
            <text:p text:style-name="tablealignleft">captacaoBaseExternaDTO</text:p>
          </table:table-cell>
          <table:table-cell office:value-type="string" table:style-name="tablecell">
            <text:p text:style-name="tablealignleft">CaptacaoBaseExternaDTO</text:p>
          </table:table-cell>
          <table:table-cell office:value-type="string" table:style-name="tablecell"/>
        </table:table-row>
      </table:table>
      <text:p text:style-name="Text_20_body"><text:span text:style-name="Strong_20_Emphasis">Tipo de Retorno:</text:span>
RetornoCaptacaoBaseExternaDTO</text:p>
      <text:p text:style-name="Text_20_body"><text:span text:style-name="Strong_20_Emphasis">Exemplo:</text:span></text:p>
      <text:p text:style-name="Text_20_body">Requisição:</text:p>
      <text:p text:style-name="Text_20_body">&lt;soapenv:Envelope xmlns:soapenv=“<text:a xlink:type="simple" xlink:href="http://schemas.xmlsoap.org/soap/envelope/" text:style-name="Internet_20_link" text:visited-style-name="Visited_20_Internet_20_Link">http://schemas.xmlsoap.org/soap/envelope/</text:a>” xmlns:ser=“<text:a xlink:type="simple" xlink:href="http://servicoweb.siop.sof.planejamento.gov.br/" text:style-name="Internet_20_link" text:visited-style-name="Visited_20_Internet_20_Link">http://servicoweb.siop.sof.planejamento.gov.br/</text:a>”&gt;</text:p>
      <text:p text:style-name="Preformatted_20_Text"> &lt;soapenv:Header/&gt;<text:line-break/> &lt;soapenv:Body&gt;<text:line-break/><text:s text:c="4"/>&lt;ser:captarBaseExterna&gt;<text:line-break/><text:s text:c="7"/>&lt;credencial&gt;<text:line-break/><text:s text:c="10"/>&lt;perfil&gt;32&lt;/perfil&gt;<text:line-break/><text:s text:c="10"/>&lt;senha&gt;***&lt;/senha&gt;<text:line-break/><text:s text:c="10"/>&lt;usuario&gt;WSINFRASIG&lt;/usuario&gt;<text:line-break/><text:s text:c="7"/>&lt;/credencial&gt;<text:line-break/><text:s text:c="7"/>&lt;captacaoBaseExterna&gt;<text:line-break/><text:s text:c="10"/>&lt;codigoCaptacaoBaseExterna&gt;466&lt;/codigoCaptacaoBaseExterna&gt;<text:line-break/><text:s text:c="10"/>&lt;detalhesBaseExterna&gt;<text:line-break/><text:s text:c="13"/>&lt;detalheBaseExterna&gt;<text:line-break/><text:s text:c="13"/>&lt;codigoNaturezaReceita&gt;21230000&lt;/codigoNaturezaReceita&gt;<text:line-break/><text:s text:c="16"/>&lt;codigoUnidadeRecolhedora&gt;26101&lt;/codigoUnidadeRecolhedora&gt;<text:line-break/><text:s text:c="16"/>&lt;subNatureza&gt;149&lt;/subNatureza&gt;<text:line-break/><text:s text:c="16"/>&lt;justificativa&gt;justificativa&lt;/justificativa&gt;<text:line-break/><text:s text:c="16"/>&lt;metodologia&gt;metodologia&lt;/metodologia&gt;<text:line-break/><text:s text:c="16"/>&lt;memoriaDeCalculo&gt;memoriaDeCalculo&lt;/memoriaDeCalculo&gt;<text:line-break/><text:s text:c="16"/>&lt;valoresBaseExterna&gt;<text:line-break/><text:s text:c="19"/>&lt;valorBaseExterna&gt;<text:line-break/><text:s text:c="22"/>&lt;exercicio&gt;2014&lt;/exercicio&gt;<text:line-break/><text:s text:c="22"/>&lt;valor&gt;444&lt;/valor&gt;<text:line-break/><text:s text:c="19"/>&lt;/valorBaseExterna&gt;<text:line-break/><text:s text:c="16"/>&lt;/valoresBaseExterna&gt;<text:line-break/><text:s text:c="13"/>&lt;/detalheBaseExterna&gt;<text:line-break/><text:s text:c="10"/>&lt;/detalhesBaseExterna&gt;<text:line-break/><text:s text:c="7"/>&lt;/captacaoBaseExterna&gt;<text:line-break/><text:s text:c="4"/>&lt;/ser:captarBaseExterna&gt;<text:line-break/> &lt;/soapenv:Body&gt;<text:line-break/> &lt;/soapenv:Envelope&gt;</text:p>
      <text:p text:style-name="Text_20_body">Resposta:</text:p>
      <text:p text:style-name="Text_20_body">&lt;env:Envelope xmlns:env=“<text:a xlink:type="simple" xlink:href="http://schemas.xmlsoap.org/soap/envelope/" text:style-name="Internet_20_link" text:visited-style-name="Visited_20_Internet_20_Link">http://schemas.xmlsoap.org/soap/envelope/</text:a>” xmlns:sof=“<text:a xlink:type="simple" xlink:href="http://servicoweb.siop.sof.planejamento.gov.br/" text:style-name="Internet_20_link" text:visited-style-name="Visited_20_Internet_20_Link">http://servicoweb.siop.sof.planejamento.gov.br/</text:a>”&gt;</text:p>
      <text:p text:style-name="Preformatted_20_Text"> &lt;env:Header&gt;<text:line-break/><text:s text:c="4"/>&lt;sof:request&gt;A6A6342E22DF78A9F8B50364669F1F5D&lt;/sof:request&gt;<text:line-break/> &lt;/env:Header&gt;<text:line-break/> &lt;env:Body&gt;<text:line-break/><text:s text:c="4"/>&lt;ns2:captarBaseExternaResponse xmlns:ns2="http://servicoweb.siop.sof.planejamento.gov.br/"&gt;<text:line-break/><text:s text:c="7"/>&lt;return&gt;<text:line-break/><text:s text:c="10"/>&lt;sucesso&gt;true&lt;/sucesso&gt;<text:line-break/><text:s text:c="10"/>&lt;captacoesBaseExterna&gt;<text:line-break/><text:s text:c="13"/>&lt;captacaoBaseExterna&gt;<text:line-break/><text:s text:c="16"/>&lt;codigoCaptacaoBaseExterna&gt;466&lt;/codigoCaptacaoBaseExterna&gt;<text:line-break/><text:s text:c="16"/>&lt;detalhesBaseExterna&gt;<text:line-break/><text:s text:c="19"/>&lt;detalheBaseExterna&gt;<text:line-break/><text:s text:c="22"/>&lt;codigoNaturezaReceita&gt;21230000&lt;/codigoNaturezaReceita&gt;<text:line-break/><text:s text:c="22"/>&lt;codigoUnidadeRecolhedora&gt;26101&lt;/codigoUnidadeRecolhedora&gt;<text:line-break/><text:s text:c="22"/>&lt;subNatureza&gt;149&lt;/subNatureza&gt;<text:line-break/><text:s text:c="22"/>&lt;justificativa&gt;justificativa&lt;/justificativa&gt;<text:line-break/><text:s text:c="22"/>&lt;metodologia&gt;metodologia&lt;/metodologia&gt;<text:line-break/><text:s text:c="22"/>&lt;memoriaDeCalculo&gt;memoriaDeCalculo&lt;/memoriaDeCalculo&gt;<text:line-break/><text:s text:c="22"/>&lt;valoresBaseExterna&gt;<text:line-break/><text:s text:c="25"/>&lt;valorBaseExterna&gt;<text:line-break/><text:s text:c="28"/>&lt;exercicio&gt;2014&lt;/exercicio&gt;<text:line-break/><text:s text:c="28"/>&lt;valor&gt;444.0&lt;/valor&gt;<text:line-break/><text:s text:c="28"/>&lt;usuarioInclusao&gt;João da Silva&lt;/usuarioInclusao&gt;<text:line-break/><text:s text:c="25"/>&lt;/valorBaseExterna&gt;<text:line-break/><text:s text:c="22"/>&lt;/valoresBaseExterna&gt;<text:line-break/><text:s text:c="22"/>&lt;versao&gt;0&lt;/versao&gt;<text:line-break/><text:s text:c="22"/>&lt;usuarioInclusao&gt;João da Silva&lt;/usuarioInclusao&gt;<text:line-break/><text:s text:c="19"/>&lt;/detalheBaseExterna&gt;<text:line-break/><text:s text:c="16"/>&lt;/detalhesBaseExterna&gt;<text:line-break/><text:s text:c="13"/>&lt;/captacaoBaseExterna&gt;<text:line-break/><text:s text:c="10"/>&lt;/captacoesBaseExterna&gt;<text:line-break/><text:s text:c="7"/>&lt;/return&gt;<text:line-break/><text:s text:c="4"/>&lt;/ns2:captarBaseExternaResponse&gt;<text:line-break/> &lt;/env:Body&gt;<text:line-break/> &lt;/env:Envelope&gt;</text:p>
      <text:h text:style-name="Heading_20_3" text:outline-level="3"><text:bookmark-start text:name="__RefHeading___consultar_detalhes_por_grupo_de_natureza_de_receita_7"/><text:bookmark-start text:name="consultar_detalhes_por_grupo_de_natureza_de_receita"/>2.2 Consultar Detalhes por Grupo de Natureza de Receita<text:bookmark-end text:name="__RefHeading___consultar_detalhes_por_grupo_de_natureza_de_receita_7"/><text:bookmark-end text:name="consultar_detalhes_por_grupo_de_natureza_de_receita"/></text:h>
      <text:p text:style-name="Text_20_body">Operação de exclusão de pedido de alteração orçamentária.</text:p>
      <text:p text:style-name="Text_20_body"><text:span text:style-name="Strong_20_Emphasis">Nome da operação na interface do serviço:</text:span>
consultarDetalhesPorGrupo</text:p>
      <text:p text:style-name="Text_20_body"><text:span text:style-name="Strong_20_Emphasis">Parâmetro(s) de entrada:</text:span></text:p>
      <table:table table:style-name="Table">
        <table:table-column/>
        <table:table-column/>
        <table:table-column/>
        <table:table-row>
          <table:table-cell office:value-type="string" table:style-name="tablecell">
            <text:p text:style-name="tablealignleft">Parâmetro</text:p>
          </table:table-cell>
          <table:table-cell office:value-type="string" table:style-name="tablecell">
            <text:p text:style-name="tablealignleft">Tipo(tamanho)</text:p>
          </table:table-cell>
          <table:table-cell office:value-type="string" table:style-name="tablecell">
            <text:p text:style-name="tablealignleft">Observações</text:p>
          </table:table-cell>
        </table:table-row>
        <table:table-row>
          <table:table-cell office:value-type="string" table:style-name="tablecell">
            <text:p text:style-name="tablealignleft">credencial</text:p>
          </table:table-cell>
          <table:table-cell office:value-type="string" table:style-name="tablecell">
            <text:p text:style-name="tablealignleft">CredencialDTO</text:p>
          </table:table-cell>
          <table:table-cell office:value-type="string" table:style-name="tablecell">
            <text:p text:style-name="tablealignleft">Credencial do usuário</text:p>
          </table:table-cell>
        </table:table-row>
        <table:table-row>
          <table:table-cell office:value-type="string" table:style-name="tablecell">
            <text:p text:style-name="tablealignleft">codigoCaptacaoBaseExterna</text:p>
          </table:table-cell>
          <table:table-cell office:value-type="string" table:style-name="tablecell">
            <text:p text:style-name="tablealignleft">Integer</text:p>
          </table:table-cell>
          <table:table-cell office:value-type="string" table:style-name="tablecell"/>
        </table:table-row>
        <table:table-row>
          <table:table-cell office:value-type="string" table:style-name="tablecell">
            <text:p text:style-name="tablealignleft">grupoNaturezaReceita</text:p>
          </table:table-cell>
          <table:table-cell office:value-type="string" table:style-name="tablecell">
            <text:p text:style-name="tablealignleft">String(5)</text:p>
          </table:table-cell>
          <table:table-cell office:value-type="string" table:style-name="tablecell"/>
        </table:table-row>
      </table:table>
      <text:p text:style-name="Text_20_body"><text:span text:style-name="Strong_20_Emphasis">Tipo de Retorno:</text:span>
RetornoCaptacaoDetalheBaseExternaDTO</text:p>
      <text:p text:style-name="Text_20_body"><text:span text:style-name="Strong_20_Emphasis">Exemplo:</text:span></text:p>
      <text:p text:style-name="Text_20_body">Requisição:</text:p>
      <text:p text:style-name="Preformatted_20_Text"> &lt;soapenv:Envelope xmlns:soapenv="http://schemas.xmlsoap.org/soap/envelope/" xmlns:ser="http://servicoweb.siop.sof.planejamento.gov.br/"&gt;<text:line-break/><text:s text:c="4"/>&lt;soapenv:Header/&gt;<text:line-break/><text:s text:c="4"/>&lt;soapenv:Body&gt;<text:line-break/><text:s text:c="7"/>&lt;ser:consultarDetalhesPorGrupo&gt;<text:line-break/><text:s text:c="10"/>&lt;credencial&gt;<text:line-break/><text:s text:c="13"/>&lt;perfil&gt;32&lt;/perfil&gt;<text:line-break/><text:s text:c="13"/>&lt;senha&gt;***&lt;/senha&gt;<text:line-break/><text:s text:c="13"/>&lt;usuario&gt;WS-SISTEMA&lt;/usuario&gt;<text:line-break/><text:s text:c="10"/>&lt;/credencial&gt;<text:line-break/><text:s text:c="10"/>&lt;codigoCaptacaoBaseExterna&gt;466&lt;/codigoCaptacaoBaseExterna&gt;<text:line-break/><text:s text:c="10"/>&lt;grupoNaturezaReceita&gt;40000&lt;/grupoNaturezaReceita&gt;<text:line-break/><text:s text:c="7"/>&lt;/ser:consultarDetalhesPorGrupo&gt;<text:line-break/><text:s text:c="4"/>&lt;/soapenv:Body&gt;<text:line-break/> &lt;/soapenv:Envelope&gt;</text:p>
      <text:p text:style-name="Text_20_body">Resposta:</text:p>
      <text:p text:style-name="Preformatted_20_Text">&lt;env:Envelope xmlns:env="http://schemas.xmlsoap.org/soap/envelope/" xmlns:sof="http://servicoweb.siop.sof.planejamento.gov.br/"&gt;<text:line-break/> &lt;env:Header&gt;<text:line-break/><text:s text:c="4"/>&lt;sof:request&gt;F610A7F31A51EAEE8648CEB1EDB02D70&lt;/sof:request&gt;<text:line-break/> &lt;/env:Header&gt;<text:line-break/> &lt;env:Body&gt;<text:line-break/><text:s text:c="4"/>&lt;ns2:consultarDetalhesPorGrupoResponse xmlns:ns2="http://servicoweb.siop.sof.planejamento.gov.br/"&gt;<text:line-break/><text:s text:c="7"/>&lt;return&gt;<text:line-break/><text:s text:c="10"/>&lt;sucesso&gt;true&lt;/sucesso&gt;<text:line-break/><text:s text:c="10"/>&lt;detalhesCaptacaoBaseExterna&gt;<text:line-break/><text:s text:c="13"/>&lt;detalheCaptacaoBaseExterna&gt;<text:line-break/><text:s text:c="16"/>&lt;codigoNaturezaReceita&gt;22120102&lt;/codigoNaturezaReceita&gt;<text:line-break/><text:s text:c="16"/>&lt;codigoUnidadeRecolhedora&gt;74101&lt;/codigoUnidadeRecolhedora&gt;<text:line-break/><text:s text:c="16"/>&lt;subNatureza&gt;160&lt;/subNatureza&gt;<text:line-break/><text:s text:c="13"/>&lt;/detalheCaptacaoBaseExterna&gt;<text:line-break/><text:s text:c="13"/>&lt;detalheCaptacaoBaseExterna&gt;<text:line-break/><text:s text:c="16"/>&lt;codigoNaturezaReceita&gt;16000201&lt;/codigoNaturezaReceita&gt;<text:line-break/><text:s text:c="16"/>&lt;codigoUnidadeRecolhedora&gt;74101&lt;/codigoUnidadeRecolhedora&gt;<text:line-break/><text:s text:c="16"/>&lt;subNatureza&gt;159&lt;/subNatureza&gt;<text:line-break/><text:s text:c="13"/>&lt;/detalheCaptacaoBaseExterna&gt;<text:line-break/><text:s text:c="13"/>&lt;detalheCaptacaoBaseExterna&gt;<text:line-break/><text:s text:c="16"/>&lt;codigoNaturezaReceita&gt;16000201&lt;/codigoNaturezaReceita&gt;<text:line-break/><text:s text:c="16"/>&lt;codigoUnidadeRecolhedora&gt;74101&lt;/codigoUnidadeRecolhedora&gt;<text:line-break/><text:s text:c="16"/>&lt;subNatureza&gt;173&lt;/subNatureza&gt;<text:line-break/><text:s text:c="13"/>&lt;/detalheCaptacaoBaseExterna&gt;<text:line-break/><text:s text:c="13"/>&lt;detalheCaptacaoBaseExterna&gt;<text:line-break/><text:s text:c="16"/>&lt;codigoNaturezaReceita&gt;16000201&lt;/codigoNaturezaReceita&gt;<text:line-break/><text:s text:c="16"/>&lt;codigoUnidadeRecolhedora&gt;74101&lt;/codigoUnidadeRecolhedora&gt;<text:line-break/><text:s text:c="16"/>&lt;subNatureza&gt;160&lt;/subNatureza&gt;<text:line-break/><text:s text:c="13"/>&lt;/detalheCaptacaoBaseExterna&gt;<text:line-break/><text:s text:c="13"/>&lt;detalheCaptacaoBaseExterna&gt;<text:line-break/><text:s text:c="16"/>&lt;codigoNaturezaReceita&gt;19210600&lt;/codigoNaturezaReceita&gt;<text:line-break/><text:s text:c="16"/>&lt;codigoUnidadeRecolhedora&gt;74101&lt;/codigoUnidadeRecolhedora&gt;<text:line-break/><text:s text:c="16"/>&lt;subNatureza&gt;160&lt;/subNatureza&gt;<text:line-break/><text:s text:c="13"/>&lt;/detalheCaptacaoBaseExterna&gt;<text:line-break/><text:s text:c="13"/>&lt;detalheCaptacaoBaseExterna&gt;<text:line-break/><text:s text:c="16"/>&lt;codigoNaturezaReceita&gt;16000201&lt;/codigoNaturezaReceita&gt;<text:line-break/><text:s text:c="16"/>&lt;codigoUnidadeRecolhedora&gt;25101&lt;/codigoUnidadeRecolhedora&gt;<text:line-break/><text:s text:c="16"/>&lt;subNatureza&gt;160&lt;/subNatureza&gt;<text:line-break/><text:s text:c="13"/>&lt;/detalheCaptacaoBaseExterna&gt;<text:line-break/><text:s text:c="13"/>&lt;detalheCaptacaoBaseExterna&gt;<text:line-break/><text:s text:c="16"/>&lt;codigoNaturezaReceita&gt;19159901&lt;/codigoNaturezaReceita&gt;<text:line-break/><text:s text:c="16"/>&lt;codigoUnidadeRecolhedora&gt;74101&lt;/codigoUnidadeRecolhedora&gt;<text:line-break/><text:s text:c="16"/>&lt;subNatureza&gt;160&lt;/subNatureza&gt;<text:line-break/><text:s text:c="13"/>&lt;/detalheCaptacaoBaseExterna&gt;<text:line-break/><text:s text:c="10"/>&lt;/detalhesCaptacaoBaseExterna&gt;<text:line-break/><text:s text:c="7"/>&lt;/return&gt;<text:line-break/><text:s text:c="4"/>&lt;/ns2:consultarDetalhesPorGrupoResponse&gt;<text:line-break/> &lt;/env:Body&gt;<text:line-break/>&lt;/env:Envelope&gt;</text:p>
      <text:h text:style-name="Heading_20_3" text:outline-level="3"><text:bookmark-start text:name="__RefHeading___consultar_disponibilidade_de_captacao_de_base_externa_8"/><text:bookmark-start text:name="consultar_disponibilidade_de_captacao_de_base_externa"/>2.3 Consultar Disponibilidade de Captação de Base Externa<text:bookmark-end text:name="__RefHeading___consultar_disponibilidade_de_captacao_de_base_externa_8"/><text:bookmark-end text:name="consultar_disponibilidade_de_captacao_de_base_externa"/></text:h>
      <text:p text:style-name="Text_20_body"><text:span text:style-name="Strong_20_Emphasis">Nome da operação na interface do serviço:</text:span>
consultarDisponibilidadeCaptacaoBaseExterna</text:p>
      <text:p text:style-name="Text_20_body"><text:span text:style-name="Strong_20_Emphasis">Parâmetro(s) de entrada:</text:span></text:p>
      <table:table table:style-name="Table">
        <table:table-column/>
        <table:table-column/>
        <table:table-column/>
        <table:table-row>
          <table:table-cell office:value-type="string" table:style-name="tablecell">
            <text:p text:style-name="tablealignleft">Parâmetro</text:p>
          </table:table-cell>
          <table:table-cell office:value-type="string" table:style-name="tablecell">
            <text:p text:style-name="tablealignleft">Tipo(tamanho)</text:p>
          </table:table-cell>
          <table:table-cell office:value-type="string" table:style-name="tablecell">
            <text:p text:style-name="tablealignleft">Observações</text:p>
          </table:table-cell>
        </table:table-row>
        <table:table-row>
          <table:table-cell office:value-type="string" table:style-name="tablecell">
            <text:p text:style-name="tablealignleft">credencial</text:p>
          </table:table-cell>
          <table:table-cell office:value-type="string" table:style-name="tablecell">
            <text:p text:style-name="tablealignleft">CredencialDTO</text:p>
          </table:table-cell>
          <table:table-cell office:value-type="string" table:style-name="tablecell">
            <text:p text:style-name="tablealignleft">Credencial do usuário</text:p>
          </table:table-cell>
        </table:table-row>
      </table:table>
      <text:p text:style-name="Text_20_body"><text:span text:style-name="Strong_20_Emphasis">Tipo de Retorno:</text:span>
RetornoCaptacaoBaseExternaDTO</text:p>
      <text:p text:style-name="Text_20_body"><text:span text:style-name="Strong_20_Emphasis">Exemplo:</text:span></text:p>
      <text:p text:style-name="Text_20_body">Requisição:</text:p>
      <text:p text:style-name="Preformatted_20_Text">&lt;soapenv:Envelope xmlns:soapenv="http://schemas.xmlsoap.org/soap/envelope/" xmlns:ser="http://servicoweb.siop.sof.planejamento.gov.br/"&gt;<text:line-break/> &lt;soapenv:Header/&gt;<text:line-break/> &lt;soapenv:Body&gt;<text:line-break/><text:s text:c="4"/>&lt;ser:consultarDisponibilidadeCaptacaoBaseExterna&gt;<text:line-break/><text:s text:c="7"/>&lt;credencial&gt;<text:line-break/><text:s text:c="10"/>&lt;perfil&gt;32&lt;/perfil&gt;<text:line-break/><text:s text:c="10"/>&lt;senha&gt;***&lt;/senha&gt;<text:line-break/><text:s text:c="10"/>&lt;usuario&gt;WS-SISTEMA&lt;/usuario&gt;<text:line-break/><text:s text:c="7"/>&lt;/credencial&gt;<text:line-break/><text:s text:c="4"/>&lt;/ser:consultarDisponibilidadeCaptacaoBaseExterna&gt;<text:line-break/> &lt;/soapenv:Body&gt;<text:line-break/>&lt;/soapenv:Envelope&gt;</text:p>
      <text:p text:style-name="Text_20_body">Resposta:</text:p>
      <text:p text:style-name="Preformatted_20_Text">&lt;env:Envelope xmlns:env="http://schemas.xmlsoap.org/soap/envelope/" xmlns:sof="http://servicoweb.siop.sof.planejamento.gov.br/"&gt;<text:line-break/> &lt;env:Header&gt;<text:line-break/><text:s text:c="4"/>&lt;sof:request&gt;948F90F1FA0BDB402709427F0BE5886C&lt;/sof:request&gt;<text:line-break/> &lt;/env:Header&gt;<text:line-break/> &lt;env:Body&gt;<text:line-break/><text:s text:c="4"/>&lt;ns2:consultarDisponibilidadeCaptacaoBaseExternaResponse xmlns:ns2="http://servicoweb.siop.sof.planejamento.gov.br/"&gt;<text:line-break/><text:s text:c="7"/>&lt;return&gt;<text:line-break/><text:s text:c="10"/>&lt;sucesso&gt;true&lt;/sucesso&gt;<text:line-break/><text:s text:c="10"/>&lt;captacoesBaseExterna&gt;<text:line-break/><text:s text:c="13"/>&lt;captacaoBaseExterna&gt;<text:line-break/><text:s text:c="16"/>&lt;codigoCaptacaoBaseExterna&gt;466&lt;/codigoCaptacaoBaseExterna&gt;<text:line-break/><text:tab/><text:s text:c="2"/>&lt;descricao&gt;Descricao da Captacao Disponivel&lt;/descricao&gt;<text:line-break/><text:s text:c="16"/>&lt;disponibilidades&gt;<text:line-break/><text:s text:c="19"/>&lt;disponibilidade&gt;<text:line-break/><text:s text:c="22"/>&lt;grupoNaturezaReceita&gt;90000&lt;/grupoNaturezaReceita&gt;<text:line-break/><text:s text:c="22"/>&lt;exercicio&gt;2014&lt;/exercicio&gt;<text:line-break/><text:s text:c="22"/>&lt;abertoParaCaptacacao&gt;true&lt;/abertoParaCaptacacao&gt;<text:line-break/><text:s text:c="22"/>&lt;inicioDisponibilidade&gt;2014-05-01T00:00:00-03:00&lt;/inicioDisponibilidade&gt;<text:line-break/><text:s text:c="22"/>&lt;fimDisponibilidade&gt;2014-12-31T00:00:00-02:00&lt;/fimDisponibilidade&gt;<text:line-break/><text:s text:c="19"/>&lt;/disponibilidade&gt;<text:line-break/><text:s text:c="19"/>&lt;disponibilidade&gt;<text:line-break/><text:s text:c="22"/>&lt;grupoNaturezaReceita&gt;90000&lt;/grupoNaturezaReceita&gt;<text:line-break/><text:s text:c="22"/>&lt;exercicio&gt;2015&lt;/exercicio&gt;<text:line-break/><text:s text:c="22"/>&lt;abertoParaCaptacacao&gt;false&lt;/abertoParaCaptacacao&gt;<text:line-break/><text:s text:c="19"/>&lt;/disponibilidade&gt;<text:line-break/><text:s text:c="19"/>&lt;disponibilidade&gt;<text:line-break/><text:s text:c="22"/>&lt;grupoNaturezaReceita&gt;90000&lt;/grupoNaturezaReceita&gt;<text:line-break/><text:s text:c="22"/>&lt;exercicio&gt;2016&lt;/exercicio&gt;<text:line-break/><text:s text:c="22"/>&lt;abertoParaCaptacacao&gt;false&lt;/abertoParaCaptacacao&gt;<text:line-break/><text:s text:c="19"/>&lt;/disponibilidade&gt;<text:line-break/><text:s text:c="19"/>&lt;disponibilidade&gt;<text:line-break/><text:s text:c="22"/>&lt;grupoNaturezaReceita&gt;90000&lt;/grupoNaturezaReceita&gt;<text:line-break/><text:s text:c="22"/>&lt;exercicio&gt;2017&lt;/exercicio&gt;<text:line-break/><text:s text:c="22"/>&lt;abertoParaCaptacacao&gt;false&lt;/abertoParaCaptacacao&gt;<text:line-break/><text:s text:c="19"/>&lt;/disponibilidade&gt;<text:line-break/><text:s text:c="19"/>&lt;disponibilidade&gt;<text:line-break/><text:s text:c="22"/>&lt;grupoNaturezaReceita&gt;20000&lt;/grupoNaturezaReceita&gt;<text:line-break/><text:s text:c="22"/>&lt;exercicio&gt;2014&lt;/exercicio&gt;<text:line-break/><text:s text:c="22"/>&lt;abertoParaCaptacacao&gt;true&lt;/abertoParaCaptacacao&gt;<text:line-break/><text:s text:c="22"/>&lt;inicioDisponibilidade&gt;2014-05-01T00:00:00-03:00&lt;/inicioDisponibilidade&gt;<text:line-break/><text:s text:c="22"/>&lt;fimDisponibilidade&gt;2014-12-31T00:00:00-02:00&lt;/fimDisponibilidade&gt;<text:line-break/><text:s text:c="19"/>&lt;/disponibilidade&gt;<text:line-break/><text:s text:c="19"/>&lt;disponibilidade&gt;<text:line-break/><text:s text:c="22"/>&lt;grupoNaturezaReceita&gt;20000&lt;/grupoNaturezaReceita&gt;<text:line-break/><text:s text:c="22"/>&lt;exercicio&gt;2015&lt;/exercicio&gt;<text:line-break/><text:s text:c="22"/>&lt;abertoParaCaptacacao&gt;false&lt;/abertoParaCaptacacao&gt;<text:line-break/><text:s text:c="19"/>&lt;/disponibilidade&gt;<text:line-break/><text:s text:c="19"/>&lt;disponibilidade&gt;<text:line-break/><text:s text:c="22"/>&lt;grupoNaturezaReceita&gt;20000&lt;/grupoNaturezaReceita&gt;<text:line-break/><text:s text:c="22"/>&lt;exercicio&gt;2016&lt;/exercicio&gt;<text:line-break/><text:s text:c="22"/>&lt;abertoParaCaptacacao&gt;false&lt;/abertoParaCaptacacao&gt;<text:line-break/><text:s text:c="19"/>&lt;/disponibilidade&gt;<text:line-break/><text:s text:c="19"/>&lt;disponibilidade&gt;<text:line-break/><text:s text:c="22"/>&lt;grupoNaturezaReceita&gt;20000&lt;/grupoNaturezaReceita&gt;<text:line-break/><text:s text:c="22"/>&lt;exercicio&gt;2017&lt;/exercicio&gt;<text:line-break/><text:s text:c="22"/>&lt;abertoParaCaptacacao&gt;false&lt;/abertoParaCaptacacao&gt;<text:line-break/><text:s text:c="19"/>&lt;/disponibilidade&gt;<text:line-break/><text:s text:c="19"/><text:line-break/><text:s text:c="16"/>&lt;/disponibilidades&gt;<text:line-break/><text:s text:c="13"/>&lt;/captacaoBaseExterna&gt;<text:line-break/><text:s text:c="10"/>&lt;/captacoesBaseExterna&gt;<text:line-break/><text:s text:c="7"/>&lt;/return&gt;<text:line-break/><text:s text:c="4"/>&lt;/ns2:consultarDisponibilidadeCaptacaoBaseExternaResponse&gt;<text:line-break/> &lt;/env:Body&gt;<text:line-break/>&lt;/env:Envelope&gt;</text:p>
      <text:h text:style-name="Heading_20_2" text:outline-level="2"><text:bookmark-start text:name="__RefHeading___estruturas_de_entrada_saida_e_retorno_9"/><text:bookmark-start text:name="estruturas_de_entrada_saida_e_retorno"/>Estruturas de Entrada/Saída e Retorno<text:bookmark-end text:name="__RefHeading___estruturas_de_entrada_saida_e_retorno_9"/><text:bookmark-end text:name="estruturas_de_entrada_saida_e_retorno"/></text:h>
      <text:p text:style-name="Text_20_body">As informações que trafegam pelo serviço são organizadas em estruturas de dados que atuam como entrada (parâmetros) e retorno das operações. Enquanto os dados são manipulados pelos sistemas,  seja nos clientes ou no servidor, essas informações ficam alocadas em entidades que, no contexto de web services, podem ser chamadas de Objetos de Transferência de Dados, ou DTOs (sigla de Data Transfer Objects). Um DTO é uma classe de objetos que descreve os atributos (e as operações de atribuição e consulta de seus valores) de determinado conceito envolvido no domínio de um problema. No momento da comunicação, seja na requisição ou na resposta, os DTOs são transformados em estruturas XML formatadas de acordo com a especificação contida no documento descritor do web service (WSDL).</text:p>
      <text:p text:style-name="Text_20_body">As linguagens de programação modernas possuem ferramentas que automatizam o processo de construção dos DTOs a partir do WSDL, bem como bibliotecas com funcionalidades que tornam transparente para o desenvolvedor o processo de tradução de DTO para XML e vice-versa.</text:p>
      <text:p text:style-name="Text_20_body"><text:span text:style-name="Strong_20_Emphasis">Entradas</text:span></text:p>
      <text:h text:style-name="Heading_20_3" text:outline-level="3"><text:bookmark-start text:name="__RefHeading___captacaobaseexternadto_10"/><text:bookmark-start text:name="captacaobaseexternadto"/>CaptacaoBaseExternaDTO<text:bookmark-end text:name="__RefHeading___captacaobaseexternadto_10"/><text:bookmark-end text:name="captacaobaseexternadto"/></text:h>
      <table:table table:style-name="Table">
        <table:table-column/>
        <table:table-column/>
        <table:table-column/>
        <table:table-row>
          <table:table-cell office:value-type="string" table:style-name="tablecell">
            <text:p text:style-name="tablealignleft">Atributo</text:p>
          </table:table-cell>
          <table:table-cell office:value-type="string" table:style-name="tablecell">
            <text:p text:style-name="tablealignleft">Tipo</text:p>
          </table:table-cell>
          <table:table-cell office:value-type="string" table:style-name="tablecell">
            <text:p text:style-name="tablealignleft">Observações</text:p>
          </table:table-cell>
        </table:table-row>
        <table:table-row>
          <table:table-cell office:value-type="string" table:style-name="tablecell">
            <text:p text:style-name="tablealignleft">codigoCaptacaoBaseExterna</text:p>
          </table:table-cell>
          <table:table-cell office:value-type="string" table:style-name="tablecell">
            <text:p text:style-name="tablealignleft">Integer</text:p>
          </table:table-cell>
          <table:table-cell office:value-type="string" table:style-name="tablecell">
            <text:p text:style-name="tablealignleft">Código da captação base externa. Ver operação Consultar Disponibilidade de Captação de Base Externa.</text:p>
          </table:table-cell>
        </table:table-row>
        <table:table-row>
          <table:table-cell office:value-type="string" table:style-name="tablecell">
            <text:p text:style-name="tablealignleft">descricao</text:p>
          </table:table-cell>
          <table:table-cell office:value-type="string" table:style-name="tablecell">
            <text:p text:style-name="tablealignleft">String</text:p>
          </table:table-cell>
          <table:table-cell office:value-type="string" table:style-name="tablecell"/>
        </table:table-row>
        <table:table-row>
          <table:table-cell office:value-type="string" table:style-name="tablecell">
            <text:p text:style-name="tablealignleft">detalhesBaseExterna</text:p>
          </table:table-cell>
          <table:table-cell office:value-type="string" table:style-name="tablecell">
            <text:p text:style-name="tablealignleft">List&lt;CaptacaoDetalheBaseExternaDTO&gt;</text:p>
          </table:table-cell>
          <table:table-cell office:value-type="string" table:style-name="tablecell"/>
        </table:table-row>
        <table:table-row>
          <table:table-cell office:value-type="string" table:style-name="tablecell">
            <text:p text:style-name="tablealignleft">disponibilidades</text:p>
          </table:table-cell>
          <table:table-cell office:value-type="string" table:style-name="tablecell">
            <text:p text:style-name="tablealignleft">List&lt;DisponibilidadeCaptacaoBaseExternaDTO&gt;</text:p>
          </table:table-cell>
          <table:table-cell office:value-type="string" table:style-name="tablecell">
            <text:p text:style-name="tablealignleft">Não preencher. Usado apenas como retorno de algumas operações.</text:p>
          </table:table-cell>
        </table:table-row>
      </table:table>
      <text:h text:style-name="Heading_20_3" text:outline-level="3"><text:bookmark-start text:name="__RefHeading___credencialdto_11"/><text:bookmark-start text:name="credencialdto"/>CredencialDTO<text:bookmark-end text:name="__RefHeading___credencialdto_11"/><text:bookmark-end text:name="credencialdto"/></text:h>
      <text:p text:style-name="Text_20_body">Esta estrutura é composta pelas informações necessárias para que a aplicação cliente se identifique junto ao serviço. A credencial a ser utilizada nos web services do SIOP é específica para esse fim e não é válida para acessar a aplicação web.</text:p>
      <table:table table:style-name="Table">
        <table:table-column/>
        <table:table-column/>
        <table:table-column/>
        <table:table-row>
          <table:table-cell office:value-type="string" table:style-name="tablecell">
            <text:p text:style-name="tablealignleft">Atributo</text:p>
          </table:table-cell>
          <table:table-cell office:value-type="string" table:style-name="tablecell">
            <text:p text:style-name="tablealignleft">Tipo(tamanho)</text:p>
          </table:table-cell>
          <table:table-cell office:value-type="string" table:style-name="tablecell">
            <text:p text:style-name="tablealignleft">Observações</text:p>
          </table:table-cell>
        </table:table-row>
        <table:table-row>
          <table:table-cell office:value-type="string" table:style-name="tablecell">
            <text:p text:style-name="tablealignleft">usuario</text:p>
          </table:table-cell>
          <table:table-cell office:value-type="string" table:style-name="tablecell">
            <text:p text:style-name="tablealignleft">Texto</text:p>
          </table:table-cell>
          <table:table-cell office:value-type="string" table:style-name="tablecell">
            <text:p text:style-name="tablealignleft">Login do usuário no SIOP</text:p>
          </table:table-cell>
        </table:table-row>
        <table:table-row>
          <table:table-cell office:value-type="string" table:style-name="tablecell">
            <text:p text:style-name="tablealignleft">senha</text:p>
          </table:table-cell>
          <table:table-cell office:value-type="string" table:style-name="tablecell">
            <text:p text:style-name="tablealignleft">Texto</text:p>
          </table:table-cell>
          <table:table-cell office:value-type="string" table:style-name="tablecell">
            <text:p text:style-name="tablealignleft">Hash MD5 da senha do usuário no SIOP</text:p>
          </table:table-cell>
        </table:table-row>
        <table:table-row>
          <table:table-cell office:value-type="string" table:style-name="tablecell">
            <text:p text:style-name="tablealignleft">perfil</text:p>
          </table:table-cell>
          <table:table-cell office:value-type="string" table:style-name="tablecell">
            <text:p text:style-name="tablealignleft">Inteiro</text:p>
          </table:table-cell>
          <table:table-cell office:value-type="string" table:style-name="tablecell">
            <text:p text:style-name="tablealignleft">Perfil com o qual o usuário deseja realizar determinada operação.</text:p>
          </table:table-cell>
        </table:table-row>
      </table:table>
      <text:h text:style-name="Heading_20_3" text:outline-level="3"><text:bookmark-start text:name="__RefHeading___captacaodetalhebaseexternadto_12"/><text:bookmark-start text:name="captacaodetalhebaseexternadto"/>CaptacaoDetalheBaseExternaDTO<text:bookmark-end text:name="__RefHeading___captacaodetalhebaseexternadto_12"/><text:bookmark-end text:name="captacaodetalhebaseexternadto"/></text:h>
      <table:table table:style-name="Table">
        <table:table-column/>
        <table:table-column/>
        <table:table-column/>
        <table:table-row>
          <table:table-cell office:value-type="string" table:style-name="tablecell">
            <text:p text:style-name="tablealignleft">Atributo</text:p>
          </table:table-cell>
          <table:table-cell office:value-type="string" table:style-name="tablecell">
            <text:p text:style-name="tablealignleft">Tipo(tamanho)</text:p>
          </table:table-cell>
          <table:table-cell office:value-type="string" table:style-name="tablecell">
            <text:p text:style-name="tablealignleft">Observações</text:p>
          </table:table-cell>
        </table:table-row>
        <table:table-row>
          <table:table-cell office:value-type="string" table:style-name="tablecell">
            <text:p text:style-name="tablealignleft">codigoNaturezaReceita</text:p>
          </table:table-cell>
          <table:table-cell office:value-type="string" table:style-name="tablecell">
            <text:p text:style-name="tablealignleft">String(8)</text:p>
          </table:table-cell>
          <table:table-cell office:value-type="string" table:style-name="tablecell"/>
        </table:table-row>
        <table:table-row>
          <table:table-cell office:value-type="string" table:style-name="tablecell">
            <text:p text:style-name="tablealignleft">codigoUnidadeRecolhedora</text:p>
          </table:table-cell>
          <table:table-cell office:value-type="string" table:style-name="tablecell">
            <text:p text:style-name="tablealignleft">String(5)</text:p>
          </table:table-cell>
          <table:table-cell office:value-type="string" table:style-name="tablecell"/>
        </table:table-row>
        <table:table-row>
          <table:table-cell office:value-type="string" table:style-name="tablecell">
            <text:p text:style-name="tablealignleft">subNatureza</text:p>
          </table:table-cell>
          <table:table-cell office:value-type="string" table:style-name="tablecell">
            <text:p text:style-name="tablealignleft">String(3)</text:p>
          </table:table-cell>
          <table:table-cell office:value-type="string" table:style-name="tablecell"/>
        </table:table-row>
        <table:table-row>
          <table:table-cell office:value-type="string" table:style-name="tablecell">
            <text:p text:style-name="tablealignleft">justificativa</text:p>
          </table:table-cell>
          <table:table-cell office:value-type="string" table:style-name="tablecell">
            <text:p text:style-name="tablealignleft">String(min=1, max=2000)</text:p>
          </table:table-cell>
          <table:table-cell office:value-type="string" table:style-name="tablecell"/>
        </table:table-row>
        <table:table-row>
          <table:table-cell office:value-type="string" table:style-name="tablecell">
            <text:p text:style-name="tablealignleft">metodologia</text:p>
          </table:table-cell>
          <table:table-cell office:value-type="string" table:style-name="tablecell">
            <text:p text:style-name="tablealignleft">String(min=1, max=2000)</text:p>
          </table:table-cell>
          <table:table-cell office:value-type="string" table:style-name="tablecell"/>
        </table:table-row>
        <table:table-row>
          <table:table-cell office:value-type="string" table:style-name="tablecell">
            <text:p text:style-name="tablealignleft">memoriaDeCalculo</text:p>
          </table:table-cell>
          <table:table-cell office:value-type="string" table:style-name="tablecell">
            <text:p text:style-name="tablealignleft">String(min=1, max=2000)</text:p>
          </table:table-cell>
          <table:table-cell office:value-type="string" table:style-name="tablecell"/>
        </table:table-row>
        <table:table-row>
          <table:table-cell office:value-type="string" table:style-name="tablecell">
            <text:p text:style-name="tablealignleft">valoresBaseExterna</text:p>
          </table:table-cell>
          <table:table-cell office:value-type="string" table:style-name="tablecell">
            <text:p text:style-name="tablealignleft">List&lt;CaptacaoValorBaseExternaDTO&gt;</text:p>
          </table:table-cell>
          <table:table-cell office:value-type="string" table:style-name="tablecell"/>
        </table:table-row>
        <table:table-row>
          <table:table-cell office:value-type="string" table:style-name="tablecell">
            <text:p text:style-name="tablealignleft">versao</text:p>
          </table:table-cell>
          <table:table-cell office:value-type="string" table:style-name="tablecell">
            <text:p text:style-name="tablealignleft">Integer</text:p>
          </table:table-cell>
          <table:table-cell office:value-type="string" table:style-name="tablecell">
            <text:p text:style-name="tablealignleft">Não preencher. Usado apenas como retorno de algumas operções.</text:p>
          </table:table-cell>
        </table:table-row>
        <table:table-row>
          <table:table-cell office:value-type="string" table:style-name="tablecell">
            <text:p text:style-name="tablealignleft">usuarioInclusao</text:p>
          </table:table-cell>
          <table:table-cell office:value-type="string" table:style-name="tablecell">
            <text:p text:style-name="tablealignleft">String(min 3)</text:p>
          </table:table-cell>
          <table:table-cell office:value-type="string" table:style-name="tablecell">
            <text:p text:style-name="tablealignleft">Não preencher. Usado apenas como retorno de algumas operções.</text:p>
          </table:table-cell>
        </table:table-row>
        <table:table-row>
          <table:table-cell office:value-type="string" table:style-name="tablecell">
            <text:p text:style-name="tablealignleft">usuarioAlteracao</text:p>
          </table:table-cell>
          <table:table-cell office:value-type="string" table:style-name="tablecell">
            <text:p text:style-name="tablealignleft">String(5)</text:p>
          </table:table-cell>
          <table:table-cell office:value-type="string" table:style-name="tablecell">
            <text:p text:style-name="tablealignleft">Não preencher. Usado apenas como retorno de algumas operções.</text:p>
          </table:table-cell>
        </table:table-row>
      </table:table>
      <text:h text:style-name="Heading_20_3" text:outline-level="3"><text:bookmark-start text:name="__RefHeading___captacaovalorbaseexternadto_13"/><text:bookmark-start text:name="captacaovalorbaseexternadto"/>CaptacaoValorBaseExternaDTO<text:bookmark-end text:name="__RefHeading___captacaovalorbaseexternadto_13"/><text:bookmark-end text:name="captacaovalorbaseexternadto"/></text:h>
      <table:table table:style-name="Table">
        <table:table-column/>
        <table:table-column/>
        <table:table-column/>
        <table:table-row>
          <table:table-cell office:value-type="string" table:style-name="tablecell">
            <text:p text:style-name="tablealignleft">Atributo</text:p>
          </table:table-cell>
          <table:table-cell office:value-type="string" table:style-name="tablecell">
            <text:p text:style-name="tablealignleft">Tipo(tamanho)</text:p>
          </table:table-cell>
          <table:table-cell office:value-type="string" table:style-name="tablecell">
            <text:p text:style-name="tablealignleft">Observações</text:p>
          </table:table-cell>
        </table:table-row>
        <table:table-row>
          <table:table-cell office:value-type="string" table:style-name="tablecell">
            <text:p text:style-name="tablealignleft">exercicio</text:p>
          </table:table-cell>
          <table:table-cell office:value-type="string" table:style-name="tablecell">
            <text:p text:style-name="tablealignleft">Integer</text:p>
          </table:table-cell>
          <table:table-cell office:value-type="string" table:style-name="tablecell"/>
        </table:table-row>
        <table:table-row>
          <table:table-cell office:value-type="string" table:style-name="tablecell">
            <text:p text:style-name="tablealignleft">valor</text:p>
          </table:table-cell>
          <table:table-cell office:value-type="string" table:style-name="tablecell">
            <text:p text:style-name="tablealignleft">Numeric(16,2)</text:p>
          </table:table-cell>
          <table:table-cell office:value-type="string" table:style-name="tablecell"/>
        </table:table-row>
        <table:table-row>
          <table:table-cell office:value-type="string" table:style-name="tablecell">
            <text:p text:style-name="tablealignleft">usuarioInclusao</text:p>
          </table:table-cell>
          <table:table-cell office:value-type="string" table:style-name="tablecell">
            <text:p text:style-name="tablealignleft">String</text:p>
          </table:table-cell>
          <table:table-cell office:value-type="string" table:style-name="tablecell">
            <text:p text:style-name="tablealignleft">Não preencher. Usado apenas como retorno de algumas operções.</text:p>
          </table:table-cell>
        </table:table-row>
        <table:table-row>
          <table:table-cell office:value-type="string" table:style-name="tablecell">
            <text:p text:style-name="tablealignleft">usuarioAlteracao</text:p>
          </table:table-cell>
          <table:table-cell office:value-type="string" table:style-name="tablecell">
            <text:p text:style-name="tablealignleft">String</text:p>
          </table:table-cell>
          <table:table-cell office:value-type="string" table:style-name="tablecell">
            <text:p text:style-name="tablealignleft">Não preencher. Usado apenas como retorno de algumas operções.</text:p>
          </table:table-cell>
        </table:table-row>
      </table:table>
      <text:h text:style-name="Heading_20_3" text:outline-level="3"><text:bookmark-start text:name="__RefHeading___disponibilidadecaptacaobaseexternadto_14"/><text:bookmark-start text:name="disponibilidadecaptacaobaseexternadto"/>DisponibilidadeCaptacaoBaseExternaDTO<text:bookmark-end text:name="__RefHeading___disponibilidadecaptacaobaseexternadto_14"/><text:bookmark-end text:name="disponibilidadecaptacaobaseexternadto"/></text:h>
      <table:table table:style-name="Table">
        <table:table-column/>
        <table:table-column/>
        <table:table-column/>
        <table:table-row>
          <table:table-cell office:value-type="string" table:style-name="tablecell">
            <text:p text:style-name="tablealignleft">Atributo</text:p>
          </table:table-cell>
          <table:table-cell office:value-type="string" table:style-name="tablecell">
            <text:p text:style-name="tablealignleft">Tipo(tamanho)</text:p>
          </table:table-cell>
          <table:table-cell office:value-type="string" table:style-name="tablecell">
            <text:p text:style-name="tablealignleft">Observações</text:p>
          </table:table-cell>
        </table:table-row>
        <table:table-row>
          <table:table-cell office:value-type="string" table:style-name="tablecell">
            <text:p text:style-name="tablealignleft">grupoNaturezaReceita</text:p>
          </table:table-cell>
          <table:table-cell office:value-type="string" table:style-name="tablecell">
            <text:p text:style-name="tablealignleft">String(5)</text:p>
          </table:table-cell>
          <table:table-cell office:value-type="string" table:style-name="tablecell"/>
        </table:table-row>
        <table:table-row>
          <table:table-cell office:value-type="string" table:style-name="tablecell">
            <text:p text:style-name="tablealignleft">exercicio</text:p>
          </table:table-cell>
          <table:table-cell office:value-type="string" table:style-name="tablecell">
            <text:p text:style-name="tablealignleft">Integer</text:p>
          </table:table-cell>
          <table:table-cell office:value-type="string" table:style-name="tablecell"/>
        </table:table-row>
        <table:table-row>
          <table:table-cell office:value-type="string" table:style-name="tablecell">
            <text:p text:style-name="tablealignleft">abertoParaCaptacacao</text:p>
          </table:table-cell>
          <table:table-cell office:value-type="string" table:style-name="tablecell">
            <text:p text:style-name="tablealignleft">boolean</text:p>
          </table:table-cell>
          <table:table-cell office:value-type="string" table:style-name="tablecell"/>
        </table:table-row>
        <table:table-row>
          <table:table-cell office:value-type="string" table:style-name="tablecell">
            <text:p text:style-name="tablealignleft">inicioDisponibilidade</text:p>
          </table:table-cell>
          <table:table-cell office:value-type="string" table:style-name="tablecell">
            <text:p text:style-name="tablealignleft">Date</text:p>
          </table:table-cell>
          <table:table-cell office:value-type="string" table:style-name="tablecell"/>
        </table:table-row>
        <table:table-row>
          <table:table-cell office:value-type="string" table:style-name="tablecell">
            <text:p text:style-name="tablealignleft">fimDisponibilidade</text:p>
          </table:table-cell>
          <table:table-cell office:value-type="string" table:style-name="tablecell">
            <text:p text:style-name="tablealignleft">Date</text:p>
          </table:table-cell>
          <table:table-cell office:value-type="string" table:style-name="tablecell"/>
        </table:table-row>
      </table:table>
      <text:p text:style-name="Text_20_body"><text:span text:style-name="Strong_20_Emphasis">Retornos</text:span></text:p>
      <text:h text:style-name="Heading_20_3" text:outline-level="3"><text:bookmark-start text:name="__RefHeading___retornocaptacaobaseexternadto_15"/><text:bookmark-start text:name="retornocaptacaobaseexternadto"/>RetornoCaptacaoBaseExternaDTO<text:bookmark-end text:name="__RefHeading___retornocaptacaobaseexternadto_15"/><text:bookmark-end text:name="retornocaptacaobaseexternadto"/></text:h>
      <table:table table:style-name="Table">
        <table:table-column/>
        <table:table-column/>
        <table:table-column/>
        <table:table-row>
          <table:table-cell office:value-type="string" table:style-name="tablecell">
            <text:p text:style-name="tablealignleft">Atributo</text:p>
          </table:table-cell>
          <table:table-cell office:value-type="string" table:style-name="tablecell">
            <text:p text:style-name="tablealignleft">Tipo(tamanho)</text:p>
          </table:table-cell>
          <table:table-cell office:value-type="string" table:style-name="tablecell">
            <text:p text:style-name="tablealignleft">Observações</text:p>
          </table:table-cell>
        </table:table-row>
        <table:table-row>
          <table:table-cell office:value-type="string" table:style-name="tablecell">
            <text:p text:style-name="tablealignleft">captacoesBaseExterna</text:p>
          </table:table-cell>
          <table:table-cell office:value-type="string" table:style-name="tablecell">
            <text:p text:style-name="tablealignleft">List&lt;CaptacaoBaseExternaDTO&gt;</text:p>
          </table:table-cell>
          <table:table-cell office:value-type="string" table:style-name="tablecell"/>
        </table:table-row>
        <table:table-row>
          <table:table-cell office:value-type="string" table:style-name="tablecell">
            <text:p text:style-name="tablealignleft">sucesso</text:p>
          </table:table-cell>
          <table:table-cell office:value-type="string" table:style-name="tablecell">
            <text:p text:style-name="tablealignleft">boolean</text:p>
          </table:table-cell>
          <table:table-cell office:value-type="string" table:style-name="tablecell">
            <text:p text:style-name="tablealignleft">Indica se a requisição foi processada com sucesso.</text:p>
          </table:table-cell>
        </table:table-row>
        <table:table-row>
          <table:table-cell office:value-type="string" table:style-name="tablecell">
            <text:p text:style-name="tablealignleft">mensagensErro</text:p>
          </table:table-cell>
          <table:table-cell office:value-type="string" table:style-name="tablecell">
            <text:p text:style-name="tablealignleft">List&lt;String&gt;</text:p>
          </table:table-cell>
          <table:table-cell office:value-type="string" table:style-name="tablecell">
            <text:p text:style-name="tablealignleft">Contém a lista de mensagens de erro nos casos em que sucesso retornar valor igual false.</text:p>
          </table:table-cell>
        </table:table-row>
      </table:table>
      <text:h text:style-name="Heading_20_3" text:outline-level="3"><text:bookmark-start text:name="__RefHeading___retornocaptacaodetalhebaseexternadto_16"/><text:bookmark-start text:name="retornocaptacaodetalhebaseexternadto"/>RetornoCaptacaoDetalheBaseExternaDTO<text:bookmark-end text:name="__RefHeading___retornocaptacaodetalhebaseexternadto_16"/><text:bookmark-end text:name="retornocaptacaodetalhebaseexternadto"/></text:h>
      <table:table table:style-name="Table">
        <table:table-column/>
        <table:table-column/>
        <table:table-column/>
        <table:table-row>
          <table:table-cell office:value-type="string" table:style-name="tablecell">
            <text:p text:style-name="tablealignleft">Atributo</text:p>
          </table:table-cell>
          <table:table-cell office:value-type="string" table:style-name="tablecell">
            <text:p text:style-name="tablealignleft">Tipo(tamanho)</text:p>
          </table:table-cell>
          <table:table-cell office:value-type="string" table:style-name="tablecell">
            <text:p text:style-name="tablealignleft">Observações</text:p>
          </table:table-cell>
        </table:table-row>
        <table:table-row>
          <table:table-cell office:value-type="string" table:style-name="tablecell">
            <text:p text:style-name="tablealignleft">detalhesCaptacaoBaseExterna</text:p>
          </table:table-cell>
          <table:table-cell office:value-type="string" table:style-name="tablecell">
            <text:p text:style-name="tablealignleft">List&lt;CaptacaoDetalheBaseExternaDTO&gt;</text:p>
          </table:table-cell>
          <table:table-cell office:value-type="string" table:style-name="tablecell"/>
        </table:table-row>
        <table:table-row>
          <table:table-cell office:value-type="string" table:style-name="tablecell">
            <text:p text:style-name="tablealignleft">sucesso</text:p>
          </table:table-cell>
          <table:table-cell office:value-type="string" table:style-name="tablecell">
            <text:p text:style-name="tablealignleft">boolean</text:p>
          </table:table-cell>
          <table:table-cell office:value-type="string" table:style-name="tablecell">
            <text:p text:style-name="tablealignleft">Indica se a requisição foi processada com sucesso.</text:p>
          </table:table-cell>
        </table:table-row>
        <table:table-row>
          <table:table-cell office:value-type="string" table:style-name="tablecell">
            <text:p text:style-name="tablealignleft">mensagensErro</text:p>
          </table:table-cell>
          <table:table-cell office:value-type="string" table:style-name="tablecell">
            <text:p text:style-name="tablealignleft">List&lt;String&gt;</text:p>
          </table:table-cell>
          <table:table-cell office:value-type="string" table:style-name="tablecell">
            <text:p text:style-name="tablealignleft">Contém a lista de mensagens de erro nos casos em que sucesso retornar valor igual fals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webservices:manual-wsreceita</dc:title>
  </office:meta>
</office:document-meta>
</file>